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Standaard" style:master-page-name="MP0" style:family="paragraph">
      <style:paragraph-properties fo:break-before="page" fo:margin-left="2.95in">
        <style:tab-stops/>
      </style:paragraph-properties>
    </style:style>
    <style:style style:name="T6" style:parent-style-name="Standaardalinea-lettertype" style:family="text">
      <style:text-properties style:font-name-complex="Arial" fo:font-size="8pt" style:font-size-asian="8pt" style:font-size-complex="8pt"/>
    </style:style>
    <style:style style:name="T7" style:parent-style-name="Standaardalinea-lettertype" style:family="text">
      <style:text-properties style:font-name-complex="Arial" fo:letter-spacing="0.0625in" fo:font-size="8pt" style:font-size-asian="8pt" style:font-size-complex="8pt"/>
    </style:style>
    <style:style style:name="T8" style:parent-style-name="Standaardalinea-lettertype" style:family="text">
      <style:text-properties style:font-name-complex="Arial" fo:letter-spacing="0.0625in" fo:font-size="8pt" style:font-size-asian="8pt" style:font-size-complex="8pt"/>
    </style:style>
    <style:style style:name="P9" style:parent-style-name="Standaard" style:family="paragraph">
      <style:paragraph-properties fo:text-align="end"/>
      <style:text-properties style:font-name="Arial" style:font-name-complex="Arial" fo:font-weight="bold" style:font-weight-asian="bold" style:font-weight-complex="bold" fo:font-size="30pt" style:font-size-asian="30pt" style:font-size-complex="30pt"/>
    </style:style>
    <style:style style:name="P10" style:parent-style-name="Standaard" style:family="paragraph">
      <style:paragraph-properties fo:text-align="end"/>
      <style:text-properties style:font-name="Arial" style:font-name-complex="Arial" fo:font-weight="bold" style:font-weight-asian="bold" style:font-weight-complex="bold" fo:font-size="30pt" style:font-size-asian="30pt" style:font-size-complex="30pt"/>
    </style:style>
    <style:style style:name="P11" style:parent-style-name="Standaard" style:family="paragraph">
      <style:paragraph-properties fo:text-align="end"/>
      <style:text-properties style:font-name="Arial" style:font-name-complex="Arial" fo:font-weight="bold" style:font-weight-asian="bold" style:font-weight-complex="bold" fo:font-size="30pt" style:font-size-asian="30pt" style:font-size-complex="30pt"/>
    </style:style>
    <style:style style:name="P12" style:parent-style-name="Standaard" style:family="paragraph">
      <style:paragraph-properties fo:text-align="end"/>
      <style:text-properties style:font-name="Arial" style:font-name-complex="Arial" fo:font-weight="bold" style:font-weight-asian="bold" style:font-weight-complex="bold" fo:font-size="30pt" style:font-size-asian="30pt" style:font-size-complex="30pt"/>
    </style:style>
    <style:style style:name="P13" style:parent-style-name="Standaard" style:family="paragraph">
      <style:paragraph-properties fo:text-align="end"/>
      <style:text-properties style:font-name="Arial" style:font-name-complex="Arial" fo:font-weight="bold" style:font-weight-asian="bold" style:font-weight-complex="bold" fo:font-size="30pt" style:font-size-asian="30pt" style:font-size-complex="30pt"/>
    </style:style>
    <style:style style:name="P14" style:parent-style-name="Standaard" style:family="paragraph">
      <style:paragraph-properties fo:text-align="end"/>
      <style:text-properties style:font-name="Arial" style:font-name-complex="Arial" fo:font-weight="bold" style:font-weight-asian="bold" style:font-weight-complex="bold" fo:color="#0070C0" fo:font-size="20pt" style:font-size-asian="20pt" style:font-size-complex="20pt"/>
    </style:style>
    <style:style style:name="P15" style:parent-style-name="Standaard" style:family="paragraph">
      <style:paragraph-properties fo:margin-bottom="0.1388in" fo:line-height="115%"/>
    </style:style>
    <style:style style:name="P16" style:parent-style-name="Standaard" style:family="paragraph">
      <style:paragraph-properties fo:margin-bottom="0.1388in" fo:line-height="115%"/>
      <style:text-properties style:font-name="Arial" style:font-name-complex="Arial" fo:font-size="10pt" style:font-size-asian="10pt" style:font-size-complex="10pt"/>
    </style:style>
    <style:style style:name="P17" style:parent-style-name="Standaard" style:family="paragraph">
      <style:paragraph-properties fo:margin-bottom="0.1388in" fo:line-height="115%"/>
      <style:text-properties style:font-name="Arial" style:font-name-complex="Arial" fo:font-size="10pt" style:font-size-asian="10pt" style:font-size-complex="10pt"/>
    </style:style>
    <style:style style:name="P18" style:parent-style-name="Standaard" style:family="paragraph">
      <style:paragraph-properties fo:margin-bottom="0.1388in" fo:line-height="115%"/>
      <style:text-properties style:font-name="Arial" style:font-name-complex="Arial" fo:font-size="10pt" style:font-size-asian="10pt" style:font-size-complex="10pt"/>
    </style:style>
    <style:style style:name="P19" style:parent-style-name="Standaard" style:family="paragraph">
      <style:paragraph-properties fo:margin-bottom="0.1388in" fo:line-height="115%"/>
      <style:text-properties style:font-name="Arial" style:font-name-complex="Arial" fo:font-size="10pt" style:font-size-asian="10pt" style:font-size-complex="10pt"/>
    </style:style>
    <style:style style:name="P20" style:parent-style-name="Standaard" style:family="paragraph">
      <style:paragraph-properties fo:margin-bottom="0.1388in" fo:line-height="115%"/>
    </style:style>
    <style:style style:name="T21" style:parent-style-name="Standaardalinea-lettertype" style:family="text">
      <style:text-properties style:font-name="Arial" style:font-name-complex="Arial" fo:font-size="10pt" style:font-size-asian="10pt" style:font-size-complex="10pt"/>
    </style:style>
    <style:style style:name="T22" style:parent-style-name="Standaardalinea-lettertype" style:family="text">
      <style:text-properties style:font-name="Arial" style:font-name-complex="Arial" fo:font-size="10pt" style:font-size-asian="10pt" style:font-size-complex="10pt"/>
    </style:style>
    <style:style style:name="T23" style:parent-style-name="Hyperlink" style:family="text">
      <style:text-properties style:font-name="Arial" style:font-name-complex="Arial" fo:font-size="10pt" style:font-size-asian="10pt" style:font-size-complex="10pt"/>
    </style:style>
    <style:style style:name="T24" style:parent-style-name="Standaardalinea-lettertype" style:family="text">
      <style:text-properties style:font-name="Arial" style:font-name-complex="Arial" fo:font-size="10pt" style:font-size-asian="10pt" style:font-size-complex="10pt"/>
    </style:style>
    <style:style style:name="P25" style:parent-style-name="Standaard" style:family="paragraph">
      <style:paragraph-properties fo:margin-bottom="0.1388in" fo:line-height="115%"/>
      <style:text-properties style:font-name="Arial" style:font-name-complex="Arial" fo:font-size="10pt" style:font-size-asian="10pt" style:font-size-complex="10pt"/>
    </style:style>
    <style:style style:name="P26" style:parent-style-name="Standaard" style:family="paragraph">
      <style:text-properties style:font-name="Arial" style:font-name-complex="Arial" fo:font-size="10pt" style:font-size-asian="10pt" style:font-size-complex="10pt"/>
    </style:style>
    <style:style style:name="T27" style:parent-style-name="Standaardalinea-lettertype" style:family="text">
      <style:text-properties style:font-name="Arial" style:font-name-complex="Arial" fo:font-size="10pt" style:font-size-asian="10pt" style:font-size-complex="10pt"/>
    </style:style>
    <style:style style:name="T28" style:parent-style-name="Standaardalinea-lettertype" style:family="text">
      <style:text-properties style:font-name="Arial" style:font-name-complex="Arial" fo:font-size="10pt" style:font-size-asian="10pt" style:font-size-complex="10pt"/>
    </style:style>
    <style:style style:name="T29" style:parent-style-name="Standaardalinea-lettertype" style:family="text">
      <style:text-properties style:font-name="Arial" style:font-name-complex="Arial" fo:font-size="10pt" style:font-size-asian="10pt" style:font-size-complex="10pt"/>
    </style:style>
    <style:style style:name="T30" style:parent-style-name="Standaardalinea-lettertype" style:family="text">
      <style:text-properties style:font-name="Arial" style:font-name-complex="Arial" fo:font-size="10pt" style:font-size-asian="10pt" style:font-size-complex="10pt"/>
    </style:style>
    <style:style style:name="T31" style:parent-style-name="Standaardalinea-lettertype" style:family="text">
      <style:text-properties style:font-name="Arial" style:font-name-complex="Arial" fo:font-size="10pt" style:font-size-asian="10pt" style:font-size-complex="10pt"/>
    </style:style>
    <style:style style:name="T32" style:parent-style-name="Standaardalinea-lettertype" style:family="text">
      <style:text-properties style:font-name="Arial" style:font-name-complex="Arial" fo:font-size="10pt" style:font-size-asian="10pt" style:font-size-complex="10pt"/>
    </style:style>
    <style:style style:name="T33" style:parent-style-name="Standaardalinea-lettertype" style:family="text">
      <style:text-properties style:font-name="Arial" style:font-name-complex="Arial" fo:font-size="10pt" style:font-size-asian="10pt" style:font-size-complex="10pt"/>
    </style:style>
    <style:style style:name="T34" style:parent-style-name="Standaardalinea-lettertype" style:family="text">
      <style:text-properties style:font-name="Arial" style:font-name-complex="Arial" fo:font-size="10pt" style:font-size-asian="10pt" style:font-size-complex="10pt"/>
    </style:style>
    <style:style style:name="T35" style:parent-style-name="Standaardalinea-lettertype" style:family="text">
      <style:text-properties style:font-name="Arial" style:font-name-complex="Arial" fo:font-size="10pt" style:font-size-asian="10pt" style:font-size-complex="10pt"/>
    </style:style>
    <style:style style:name="T36" style:parent-style-name="Standaardalinea-lettertype" style:family="text">
      <style:text-properties style:font-name="Arial" style:font-name-complex="Arial" fo:font-size="10pt" style:font-size-asian="10pt" style:font-size-complex="10pt"/>
    </style:style>
    <style:style style:name="T37" style:parent-style-name="Standaardalinea-lettertype" style:family="text">
      <style:text-properties style:font-name="Arial" style:font-name-complex="Arial" fo:font-size="10pt" style:font-size-asian="10pt" style:font-size-complex="10pt"/>
    </style:style>
    <style:style style:name="T38" style:parent-style-name="Standaardalinea-lettertype" style:family="text">
      <style:text-properties style:font-name="Arial" style:font-name-complex="Arial" fo:font-size="10pt" style:font-size-asian="10pt" style:font-size-complex="10pt"/>
    </style:style>
    <style:style style:name="T39" style:parent-style-name="Standaardalinea-lettertype" style:family="text">
      <style:text-properties style:font-name="Arial" style:font-name-complex="Arial" fo:font-size="10pt" style:font-size-asian="10pt" style:font-size-complex="10pt"/>
    </style:style>
    <style:style style:name="T40" style:parent-style-name="Standaardalinea-lettertype" style:family="text">
      <style:text-properties style:font-name="Arial" style:font-name-complex="Arial" fo:font-size="10pt" style:font-size-asian="10pt" style:font-size-complex="10pt"/>
    </style:style>
    <style:style style:name="T41" style:parent-style-name="Standaardalinea-lettertype" style:family="text">
      <style:text-properties style:font-name="Arial" style:font-name-complex="Arial" fo:font-size="10pt" style:font-size-asian="10pt" style:font-size-complex="10pt"/>
    </style:style>
    <style:style style:name="T42" style:parent-style-name="Standaardalinea-lettertype" style:family="text">
      <style:text-properties style:font-name="Arial" style:font-name-complex="Arial" fo:font-size="10pt" style:font-size-asian="10pt" style:font-size-complex="10pt"/>
    </style:style>
    <style:style style:name="T43" style:parent-style-name="Standaardalinea-lettertype" style:family="text">
      <style:text-properties style:font-name="Arial" style:font-name-complex="Arial" fo:font-size="10pt" style:font-size-asian="10pt" style:font-size-complex="10pt"/>
    </style:style>
    <style:style style:name="T44" style:parent-style-name="Standaardalinea-lettertype" style:family="text">
      <style:text-properties style:font-name="Arial" style:font-name-complex="Arial" fo:font-size="10pt" style:font-size-asian="10pt" style:font-size-complex="10pt"/>
    </style:style>
    <style:style style:name="T45" style:parent-style-name="Standaardalinea-lettertype" style:family="text">
      <style:text-properties style:font-name="Arial" style:font-name-complex="Arial" fo:font-size="10pt" style:font-size-asian="10pt" style:font-size-complex="10pt"/>
    </style:style>
    <style:style style:name="P46" style:parent-style-name="Standaard" style:family="paragraph">
      <style:text-properties style:font-name="Arial" style:font-name-complex="Arial" fo:font-weight="bold" style:font-weight-asian="bold" style:font-weight-complex="bold" fo:font-size="10pt" style:font-size-asian="10pt" style:font-size-complex="10pt"/>
    </style:style>
    <style:style style:name="T47" style:parent-style-name="Standaardalinea-lettertype" style:family="text">
      <style:text-properties style:font-name="Arial" style:font-name-complex="Arial" fo:font-size="10pt" style:font-size-asian="10pt" style:font-size-complex="10pt"/>
    </style:style>
    <style:style style:name="T48" style:parent-style-name="Standaardalinea-lettertype" style:family="text">
      <style:text-properties style:font-name="Arial" style:font-name-complex="Arial" fo:font-size="10pt" style:font-size-asian="10pt" style:font-size-complex="10pt"/>
    </style:style>
    <style:style style:name="T49" style:parent-style-name="Standaardalinea-lettertype" style:family="text">
      <style:text-properties style:font-name="Arial" style:font-name-complex="Arial" fo:font-size="10pt" style:font-size-asian="10pt" style:font-size-complex="10pt"/>
    </style:style>
    <style:style style:name="T50" style:parent-style-name="Standaardalinea-lettertype" style:family="text">
      <style:text-properties style:font-name="Arial" style:font-name-complex="Arial" fo:font-size="10pt" style:font-size-asian="10pt" style:font-size-complex="10pt"/>
    </style:style>
    <style:style style:name="T51" style:parent-style-name="Standaardalinea-lettertype" style:family="text">
      <style:text-properties style:font-name="Arial" style:font-name-complex="Arial" fo:font-size="10pt" style:font-size-asian="10pt" style:font-size-complex="10pt"/>
    </style:style>
    <style:style style:name="T52" style:parent-style-name="Standaardalinea-lettertype" style:family="text">
      <style:text-properties style:font-name="Arial" style:font-name-complex="Arial" fo:font-size="10pt" style:font-size-asian="10pt" style:font-size-complex="10pt"/>
    </style:style>
    <style:style style:name="T53" style:parent-style-name="Standaardalinea-lettertype" style:family="text">
      <style:text-properties style:font-name="Arial" style:font-name-complex="Arial" fo:font-size="10pt" style:font-size-asian="10pt" style:font-size-complex="10pt"/>
    </style:style>
    <style:style style:name="T54" style:parent-style-name="Standaardalinea-lettertype" style:family="text">
      <style:text-properties style:font-name="Arial" style:font-name-complex="Arial" fo:font-size="10pt" style:font-size-asian="10pt" style:font-size-complex="10pt"/>
    </style:style>
    <style:style style:name="T55" style:parent-style-name="Standaardalinea-lettertype" style:family="text">
      <style:text-properties style:font-name="Arial" style:font-name-complex="Arial" fo:font-size="10pt" style:font-size-asian="10pt" style:font-size-complex="10pt"/>
    </style:style>
    <style:style style:name="T56" style:parent-style-name="Standaardalinea-lettertype" style:family="text">
      <style:text-properties style:font-name="Arial" style:font-name-complex="Arial" fo:font-size="10pt" style:font-size-asian="10pt" style:font-size-complex="10pt"/>
    </style:style>
    <style:style style:name="T57" style:parent-style-name="Standaardalinea-lettertype" style:family="text">
      <style:text-properties style:font-name="Arial" style:font-name-complex="Arial" fo:font-size="10pt" style:font-size-asian="10pt" style:font-size-complex="10pt"/>
    </style:style>
    <style:style style:name="T58" style:parent-style-name="Standaardalinea-lettertype" style:family="text">
      <style:text-properties style:font-name="Arial" style:font-name-complex="Arial" fo:font-size="10pt" style:font-size-asian="10pt" style:font-size-complex="10pt"/>
    </style:style>
    <style:style style:name="P59" style:parent-style-name="Standaard" style:family="paragraph">
      <style:paragraph-properties fo:margin-bottom="0.1388in" fo:line-height="115%"/>
    </style:style>
    <style:style style:name="T60" style:parent-style-name="Standaardalinea-lettertype" style:family="text">
      <style:text-properties fo:color="#808080"/>
    </style:style>
    <style:style style:name="P61" style:parent-style-name="Standaard" style:family="paragraph">
      <style:paragraph-properties fo:margin-bottom="0.1388in" fo:line-height="115%"/>
      <style:text-properties style:font-name="Arial" style:font-name-complex="Arial" fo:font-weight="bold" style:font-weight-asian="bold" style:font-weight-complex="bold" fo:color="#00B0F0" fo:font-size="20pt" style:font-size-asian="20pt" style:font-size-complex="20pt"/>
    </style:style>
    <style:style style:name="P62" style:parent-style-name="Standaard" style:family="paragraph">
      <style:paragraph-properties fo:margin-bottom="0.1388in" fo:line-height="115%"/>
      <style:text-properties style:font-name="Arial" style:font-name-complex="Arial" fo:font-weight="bold" style:font-weight-asian="bold" style:font-weight-complex="bold" fo:color="#0070C0" fo:font-size="20pt" style:font-size-asian="20pt" style:font-size-complex="20pt"/>
    </style:style>
    <style:style style:name="P63" style:parent-style-name="Standaard" style:family="paragraph">
      <style:paragraph-properties fo:margin-bottom="0.1388in" fo:line-height="115%"/>
      <style:text-properties style:font-name="Arial" style:font-name-complex="Arial" fo:font-weight="bold" style:font-weight-asian="bold" style:font-weight-complex="bold" fo:color="#0070C0" fo:font-size="20pt" style:font-size-asian="20pt" style:font-size-complex="20pt"/>
    </style:style>
    <style:style style:name="P64" style:parent-style-name="Standaard" style:family="paragraph">
      <style:paragraph-properties fo:margin-bottom="0.1388in" fo:line-height="115%"/>
      <style:text-properties style:font-name="Arial" style:font-name-complex="Arial" fo:font-weight="bold" style:font-weight-asian="bold" style:font-weight-complex="bold" fo:color="#0070C0" fo:font-size="20pt" style:font-size-asian="20pt" style:font-size-complex="20pt"/>
    </style:style>
    <style:style style:name="P65" style:parent-style-name="Standaard" style:family="paragraph">
      <style:text-properties style:font-name="Arial" style:font-name-complex="Arial" fo:font-size="10pt" style:font-size-asian="10pt" style:font-size-complex="10pt"/>
    </style:style>
    <style:style style:name="P66" style:parent-style-name="Standaard" style:family="paragraph">
      <style:text-properties style:font-name="Arial" style:font-name-complex="Arial" fo:font-size="10pt" style:font-size-asian="10pt" style:font-size-complex="10pt"/>
    </style:style>
    <style:style style:name="P67" style:parent-style-name="Standaard" style:family="paragraph">
      <style:text-properties style:font-name="Arial" style:font-name-complex="Arial" fo:font-size="10pt" style:font-size-asian="10pt" style:font-size-complex="10pt"/>
    </style:style>
    <style:style style:name="P68" style:parent-style-name="Standaard" style:family="paragraph">
      <style:text-properties style:font-name="Arial" style:font-name-complex="Arial" fo:font-size="10pt" style:font-size-asian="10pt" style:font-size-complex="10pt"/>
    </style:style>
    <style:style style:name="P69" style:parent-style-name="Standaard" style:family="paragraph">
      <style:text-properties style:font-name="Arial" style:font-name-complex="Arial" fo:font-size="10pt" style:font-size-asian="10pt" style:font-size-complex="10pt"/>
    </style:style>
    <style:style style:name="P70" style:parent-style-name="Standaard" style:family="paragraph">
      <style:text-properties style:font-name="Arial" style:font-name-complex="Arial" fo:font-size="10pt" style:font-size-asian="10pt" style:font-size-complex="10pt"/>
    </style:style>
    <style:style style:name="P71" style:parent-style-name="Standaard" style:family="paragraph">
      <style:text-properties style:font-name="Arial" style:font-name-complex="Arial" fo:font-size="10pt" style:font-size-asian="10pt" style:font-size-complex="10pt"/>
    </style:style>
    <style:style style:name="P72" style:parent-style-name="Standaard" style:family="paragraph">
      <style:text-properties style:font-name="Arial" style:font-name-complex="Arial" fo:font-size="10pt" style:font-size-asian="10pt" style:font-size-complex="10pt"/>
    </style:style>
    <style:style style:name="P73" style:parent-style-name="Standaard" style:family="paragraph">
      <style:text-properties style:font-name="Arial" style:font-name-complex="Arial" fo:font-size="10pt" style:font-size-asian="10pt" style:font-size-complex="10pt"/>
    </style:style>
    <style:style style:name="P74" style:parent-style-name="Standaard" style:family="paragraph">
      <style:text-properties style:font-name="Arial" style:font-name-complex="Arial" fo:font-size="10pt" style:font-size-asian="10pt" style:font-size-complex="10pt"/>
    </style:style>
    <style:style style:name="P75" style:parent-style-name="Standaard" style:family="paragraph">
      <style:text-properties style:font-name="Arial" style:font-name-complex="Arial" fo:font-size="10pt" style:font-size-asian="10pt" style:font-size-complex="10pt"/>
    </style:style>
    <style:style style:name="P76" style:parent-style-name="Standaard" style:family="paragraph">
      <style:paragraph-properties fo:widows="0" fo:orphans="0" style:text-autospace="none" fo:line-height="100%"/>
    </style:style>
    <style:style style:name="T77" style:parent-style-name="Standaardalinea-lettertype" style:family="text">
      <style:text-properties style:font-name="Arial" style:font-name-complex="Arial" fo:font-size="10pt" style:font-size-asian="10pt" style:font-size-complex="10pt"/>
    </style:style>
    <style:style style:name="T78" style:parent-style-name="Standaardalinea-lettertype" style:family="text">
      <style:text-properties style:font-name="Arial" style:font-name-complex="Arial" fo:font-size="10pt" style:font-size-asian="10pt" style:font-size-complex="10pt"/>
    </style:style>
    <style:style style:name="P79" style:parent-style-name="Standaard" style:family="paragraph">
      <style:text-properties style:font-name="Arial" style:font-name-complex="Arial" fo:font-size="10pt" style:font-size-asian="10pt" style:font-size-complex="10pt"/>
    </style:style>
    <style:style style:name="T80" style:parent-style-name="Standaardalinea-lettertype" style:family="text">
      <style:text-properties style:font-name="Arial" style:font-name-complex="Arial" fo:font-size="10pt" style:font-size-asian="10pt" style:font-size-complex="10pt"/>
    </style:style>
    <style:style style:name="P81" style:parent-style-name="Standaard" style:family="paragraph">
      <style:text-properties style:font-name="Arial" style:font-name-complex="Arial" fo:font-size="10pt" style:font-size-asian="10pt" style:font-size-complex="10pt"/>
    </style:style>
    <style:style style:name="P82" style:parent-style-name="Standaard" style:family="paragraph">
      <style:text-properties style:font-name="Arial" style:font-name-complex="Arial" fo:font-size="10pt" style:font-size-asian="10pt" style:font-size-complex="10pt"/>
    </style:style>
    <style:style style:name="P83" style:parent-style-name="Standaard" style:family="paragraph">
      <style:text-properties style:font-name="Arial" style:font-name-complex="Arial" fo:font-size="10pt" style:font-size-asian="10pt" style:font-size-complex="10pt"/>
    </style:style>
    <style:style style:name="P84" style:parent-style-name="Standaard" style:family="paragraph">
      <style:text-properties style:font-name="Arial" style:font-name-complex="Arial" fo:font-size="10pt" style:font-size-asian="10pt" style:font-size-complex="10pt"/>
    </style:style>
    <style:style style:name="P85" style:parent-style-name="Standaard" style:family="paragraph">
      <style:text-properties style:font-name="Arial" style:font-name-complex="Arial" fo:font-size="10pt" style:font-size-asian="10pt" style:font-size-complex="10pt"/>
    </style:style>
    <style:style style:name="P86" style:parent-style-name="Lijstalinea" style:family="paragraph">
      <style:text-properties style:font-name="Arial" style:font-name-complex="Arial" fo:font-size="10pt" style:font-size-asian="10pt" style:font-size-complex="10pt"/>
    </style:style>
    <style:style style:name="P87" style:parent-style-name="Lijstalinea" style:family="paragraph">
      <style:text-properties style:font-name="Arial" style:font-name-complex="Arial" fo:font-size="10pt" style:font-size-asian="10pt" style:font-size-complex="10pt"/>
    </style:style>
    <style:style style:name="P88" style:parent-style-name="Lijstalinea" style:family="paragraph"/>
    <style:style style:name="T89" style:parent-style-name="Standaardalinea-lettertype" style:family="text">
      <style:text-properties style:font-name="Arial" style:font-name-complex="Arial" fo:font-size="10pt" style:font-size-asian="10pt" style:font-size-complex="10pt"/>
    </style:style>
    <style:style style:name="P90" style:parent-style-name="Standaard" style:family="paragraph">
      <style:text-properties style:font-name="Arial" style:font-name-complex="Arial" fo:font-size="10pt" style:font-size-asian="10pt" style:font-size-complex="10pt"/>
    </style:style>
    <style:style style:name="P91" style:parent-style-name="Standaard" style:family="paragraph">
      <style:text-properties style:font-name="Arial" style:font-name-complex="Arial" fo:font-size="10pt" style:font-size-asian="10pt" style:font-size-complex="10pt"/>
    </style:style>
    <style:style style:name="P92" style:parent-style-name="Standaard" style:family="paragraph">
      <style:text-properties style:font-name="Arial" style:font-name-complex="Arial" fo:font-size="10pt" style:font-size-asian="10pt" style:font-size-complex="10pt"/>
    </style:style>
    <style:style style:name="P93" style:parent-style-name="Standaard" style:family="paragraph">
      <style:text-properties style:font-name="Arial" style:font-name-complex="Arial" fo:font-size="10pt" style:font-size-asian="10pt" style:font-size-complex="10pt"/>
    </style:style>
    <style:style style:name="P94" style:parent-style-name="Standaard" style:family="paragraph">
      <style:text-properties style:font-name="Arial" style:font-name-complex="Arial" fo:font-size="10pt" style:font-size-asian="10pt" style:font-size-complex="10pt"/>
    </style:style>
    <style:style style:name="P95" style:parent-style-name="Standaard" style:family="paragraph">
      <style:text-properties style:font-name="Arial" style:font-name-complex="Arial" fo:font-size="10pt" style:font-size-asian="10pt" style:font-size-complex="10pt"/>
    </style:style>
    <style:style style:name="P96" style:parent-style-name="Standaard" style:family="paragraph">
      <style:text-properties style:font-name="Arial" style:font-name-complex="Arial" fo:font-size="10pt" style:font-size-asian="10pt" style:font-size-complex="10pt"/>
    </style:style>
    <style:style style:name="P97" style:parent-style-name="Standaard" style:family="paragraph">
      <style:text-properties style:font-name="Arial" style:font-name-complex="Arial" fo:font-size="10pt" style:font-size-asian="10pt" style:font-size-complex="10pt"/>
    </style:style>
    <style:style style:name="P98" style:parent-style-name="Standaard" style:family="paragraph">
      <style:text-properties style:font-name="Arial" style:font-name-complex="Arial" fo:font-size="10pt" style:font-size-asian="10pt" style:font-size-complex="10pt"/>
    </style:style>
    <style:style style:name="P99" style:parent-style-name="Standaard" style:family="paragraph">
      <style:text-properties style:font-name="Arial" style:font-name-complex="Arial" fo:font-size="10pt" style:font-size-asian="10pt" style:font-size-complex="10pt"/>
    </style:style>
    <style:style style:name="P100" style:parent-style-name="Standaard" style:family="paragraph">
      <style:text-properties style:font-name="Arial" style:font-name-complex="Arial" fo:font-size="10pt" style:font-size-asian="10pt" style:font-size-complex="10pt"/>
    </style:style>
    <style:style style:name="P101" style:parent-style-name="Standaard" style:family="paragraph">
      <style:text-properties style:font-name="Arial" style:font-name-complex="Arial" fo:font-size="10pt" style:font-size-asian="10pt" style:font-size-complex="10pt"/>
    </style:style>
    <style:style style:name="P102" style:parent-style-name="Standaard" style:family="paragraph">
      <style:text-properties style:font-name="Arial" style:font-name-complex="Arial" fo:font-size="10pt" style:font-size-asian="10pt" style:font-size-complex="10pt"/>
    </style:style>
    <style:style style:name="P103" style:parent-style-name="Standaard" style:family="paragraph">
      <style:text-properties style:font-name="Arial" style:font-name-complex="Arial" fo:font-size="10pt" style:font-size-asian="10pt" style:font-size-complex="10pt"/>
    </style:style>
    <style:style style:name="P104" style:parent-style-name="Standaard" style:family="paragraph">
      <style:text-properties style:font-name="Arial" style:font-name-complex="Arial" fo:font-size="10pt" style:font-size-asian="10pt" style:font-size-complex="10pt"/>
    </style:style>
    <style:style style:name="P105" style:parent-style-name="Standaard" style:family="paragraph">
      <style:text-properties style:font-name="Arial" style:font-name-complex="Arial" fo:font-size="10pt" style:font-size-asian="10pt" style:font-size-complex="10pt"/>
    </style:style>
    <style:style style:name="P106" style:parent-style-name="Standaard" style:family="paragraph">
      <style:text-properties style:font-name="Arial" style:font-name-complex="Arial" fo:font-size="10pt" style:font-size-asian="10pt" style:font-size-complex="10pt"/>
    </style:style>
    <style:style style:name="P107" style:parent-style-name="Standaard" style:family="paragraph">
      <style:text-properties style:font-name="Arial" style:font-name-complex="Arial" fo:font-size="10pt" style:font-size-asian="10pt" style:font-size-complex="10pt"/>
    </style:style>
    <style:style style:name="P108" style:parent-style-name="Standaard" style:family="paragraph">
      <style:text-properties style:font-name="Arial" style:font-name-complex="Arial" fo:font-size="10pt" style:font-size-asian="10pt" style:font-size-complex="10pt"/>
    </style:style>
    <style:style style:name="P109" style:parent-style-name="Standaard" style:family="paragraph">
      <style:text-properties style:font-name="Arial" style:font-name-complex="Arial" fo:font-size="10pt" style:font-size-asian="10pt" style:font-size-complex="10pt"/>
    </style:style>
    <style:style style:name="P110" style:parent-style-name="Standaard" style:family="paragraph">
      <style:text-properties style:font-name="Arial" style:font-name-complex="Arial" fo:font-size="10pt" style:font-size-asian="10pt" style:font-size-complex="10pt"/>
    </style:style>
    <style:style style:name="P111" style:parent-style-name="Standaard" style:family="paragraph">
      <style:text-properties style:font-name="Arial" style:font-name-complex="Arial" fo:font-size="10pt" style:font-size-asian="10pt" style:font-size-complex="10pt"/>
    </style:style>
    <style:style style:name="P112" style:parent-style-name="Standaard" style:family="paragraph">
      <style:text-properties style:font-name="Arial" style:font-name-complex="Arial" fo:font-size="10pt" style:font-size-asian="10pt" style:font-size-complex="10pt"/>
    </style:style>
    <style:style style:name="P113" style:parent-style-name="Standaard" style:family="paragraph">
      <style:text-properties style:font-name="Arial" style:font-name-complex="Arial" fo:font-size="10pt" style:font-size-asian="10pt" style:font-size-complex="10pt"/>
    </style:style>
    <style:style style:name="P114" style:parent-style-name="Standaard" style:family="paragraph">
      <style:text-properties style:font-name="Arial" style:font-name-complex="Arial" fo:font-size="10pt" style:font-size-asian="10pt" style:font-size-complex="10pt"/>
    </style:style>
    <style:style style:name="P115" style:parent-style-name="Standaard" style:family="paragraph">
      <style:text-properties style:font-name="Arial" style:font-name-complex="Arial" fo:font-style="italic" style:font-style-asian="italic" style:font-style-complex="italic" fo:font-size="10pt" style:font-size-asian="10pt" style:font-size-complex="10pt"/>
    </style:style>
    <style:style style:name="P116" style:parent-style-name="Standaard" style:family="paragraph">
      <style:text-properties style:font-name="Arial" style:font-name-complex="Arial" fo:font-size="10pt" style:font-size-asian="10pt" style:font-size-complex="10pt"/>
    </style:style>
    <style:style style:name="P117" style:parent-style-name="Standaard" style:family="paragraph">
      <style:text-properties style:font-name="Arial" style:font-name-complex="Arial" fo:font-size="10pt" style:font-size-asian="10pt" style:font-size-complex="10pt"/>
    </style:style>
    <style:style style:name="P118" style:parent-style-name="Standaard" style:family="paragraph">
      <style:text-properties style:font-name="Arial" style:font-name-complex="Arial" fo:font-size="10pt" style:font-size-asian="10pt" style:font-size-complex="10pt"/>
    </style:style>
    <style:style style:name="T119" style:parent-style-name="Standaardalinea-lettertype" style:family="text">
      <style:text-properties style:font-name="Arial" style:font-name-complex="Arial" fo:font-style="italic" style:font-style-asian="italic" style:font-style-complex="italic" fo:font-size="10pt" style:font-size-asian="10pt" style:font-size-complex="10pt"/>
    </style:style>
    <style:style style:name="P120" style:parent-style-name="Standaard" style:family="paragraph">
      <style:text-properties style:font-name="Arial" style:font-name-complex="Arial" fo:font-size="10pt" style:font-size-asian="10pt" style:font-size-complex="10pt"/>
    </style:style>
    <style:style style:name="P121" style:parent-style-name="Standaard" style:family="paragraph">
      <style:paragraph-properties fo:line-height="115%"/>
      <style:text-properties style:font-name="Arial" style:font-name-complex="Arial" fo:font-size="10pt" style:font-size-asian="10pt" style:font-size-complex="10pt"/>
    </style:style>
    <style:style style:name="P122" style:parent-style-name="Standaard" style:family="paragraph">
      <style:paragraph-properties fo:margin-bottom="0.1388in" fo:line-height="100%"/>
      <style:text-properties style:font-name="Arial" style:font-name-complex="Arial" fo:font-size="10pt" style:font-size-asian="10pt" style:font-size-complex="10pt"/>
    </style:style>
    <style:style style:name="T123" style:parent-style-name="Standaardalinea-lettertype" style:family="text">
      <style:text-properties style:font-name="Arial" style:font-name-complex="Arial" fo:font-size="10pt" style:font-size-asian="10pt" style:font-size-complex="10pt"/>
    </style:style>
    <style:style style:name="P124" style:parent-style-name="Standaard" style:family="paragraph">
      <style:text-properties style:font-name="Arial" style:font-name-complex="Arial" fo:font-size="10pt" style:font-size-asian="10pt" style:font-size-complex="10pt"/>
    </style:style>
    <style:style style:name="P125" style:parent-style-name="Standaard" style:family="paragraph">
      <style:text-properties style:font-name="Arial" style:font-name-complex="Arial" fo:font-size="10pt" style:font-size-asian="10pt" style:font-size-complex="10pt"/>
    </style:style>
    <style:style style:name="P126" style:parent-style-name="Standaard" style:family="paragraph">
      <style:text-properties style:font-name="Arial" style:font-name-complex="Arial" fo:font-size="10pt" style:font-size-asian="10pt" style:font-size-complex="10pt"/>
    </style:style>
    <style:style style:name="T127" style:parent-style-name="Standaardalinea-lettertype" style:family="text">
      <style:text-properties style:font-name="Arial" style:font-name-complex="Arial" fo:font-size="10pt" style:font-size-asian="10pt" style:font-size-complex="10pt"/>
    </style:style>
    <style:style style:name="P128" style:parent-style-name="Standaard" style:family="paragraph">
      <style:text-properties style:font-name="Arial" style:font-name-complex="Arial" fo:font-size="10pt" style:font-size-asian="10pt" style:font-size-complex="10pt"/>
    </style:style>
    <style:style style:name="T129" style:parent-style-name="Standaardalinea-lettertype" style:family="text">
      <style:text-properties style:font-name="Arial" style:font-name-complex="Arial" fo:font-size="10pt" style:font-size-asian="10pt" style:font-size-complex="10pt"/>
    </style:style>
    <style:style style:name="T130" style:parent-style-name="Standaardalinea-lettertype" style:family="text">
      <style:text-properties style:font-name="Arial" style:font-name-complex="Arial" fo:font-size="10pt" style:font-size-asian="10pt" style:font-size-complex="10pt" style:text-underline-type="single" style:text-underline-style="solid" style:text-underline-width="auto" style:text-underline-mode="continuous"/>
    </style:style>
    <style:style style:name="T131" style:parent-style-name="Standaardalinea-lettertype" style:family="text">
      <style:text-properties style:font-name="Arial" style:font-name-complex="Arial" fo:font-size="10pt" style:font-size-asian="10pt" style:font-size-complex="10pt"/>
    </style:style>
    <style:style style:name="T132" style:parent-style-name="Standaardalinea-lettertype" style:family="text">
      <style:text-properties style:font-name="Arial" style:font-name-complex="Arial" fo:font-size="10pt" style:font-size-asian="10pt" style:font-size-complex="10pt"/>
    </style:style>
    <style:style style:name="T133" style:parent-style-name="Standaardalinea-lettertype" style:family="text">
      <style:text-properties style:font-name="Arial" style:font-name-complex="Arial" fo:font-size="10pt" style:font-size-asian="10pt" style:font-size-complex="10pt" style:text-underline-type="single" style:text-underline-style="solid" style:text-underline-width="auto" style:text-underline-mode="continuous"/>
    </style:style>
    <style:style style:name="T134" style:parent-style-name="Standaardalinea-lettertype" style:family="text">
      <style:text-properties style:font-name="Arial" style:font-name-complex="Arial" fo:font-size="10pt" style:font-size-asian="10pt" style:font-size-complex="10pt"/>
    </style:style>
    <style:style style:name="T135" style:parent-style-name="Standaardalinea-lettertype" style:family="text">
      <style:text-properties style:font-name="Arial" style:font-name-complex="Arial" fo:font-size="10pt" style:font-size-asian="10pt" style:font-size-complex="10pt"/>
    </style:style>
    <style:style style:name="T136" style:parent-style-name="Standaardalinea-lettertype" style:family="text">
      <style:text-properties style:font-name="Arial" style:font-name-complex="Arial" fo:font-size="10pt" style:font-size-asian="10pt" style:font-size-complex="10pt" style:text-underline-type="single" style:text-underline-style="solid" style:text-underline-width="auto" style:text-underline-mode="continuous"/>
    </style:style>
    <style:style style:name="T137" style:parent-style-name="Standaardalinea-lettertype" style:family="text">
      <style:text-properties style:font-name="Arial" style:font-name-complex="Arial" fo:font-size="10pt" style:font-size-asian="10pt" style:font-size-complex="10pt"/>
    </style:style>
    <style:style style:name="T138" style:parent-style-name="Standaardalinea-lettertype" style:family="text">
      <style:text-properties style:font-name="Arial" style:font-name-complex="Arial" fo:font-size="10pt" style:font-size-asian="10pt" style:font-size-complex="10pt"/>
    </style:style>
    <style:style style:name="T139" style:parent-style-name="Standaardalinea-lettertype" style:family="text">
      <style:text-properties style:font-name="Arial" style:font-name-complex="Arial" fo:font-size="10pt" style:font-size-asian="10pt" style:font-size-complex="10pt" style:text-underline-type="single" style:text-underline-style="solid" style:text-underline-width="auto" style:text-underline-mode="continuous"/>
    </style:style>
    <style:style style:name="T140" style:parent-style-name="Standaardalinea-lettertype" style:family="text">
      <style:text-properties style:font-name="Arial" style:font-name-complex="Arial" fo:font-size="10pt" style:font-size-asian="10pt" style:font-size-complex="10pt"/>
    </style:style>
    <style:style style:name="P141" style:parent-style-name="Standaard" style:family="paragraph">
      <style:text-properties style:font-name="Arial" style:font-name-complex="Arial" fo:font-size="10pt" style:font-size-asian="10pt" style:font-size-complex="10pt"/>
    </style:style>
    <style:style style:name="P142" style:parent-style-name="Standaard" style:family="paragraph">
      <style:text-properties style:font-name="Arial" style:font-name-complex="Arial" fo:font-size="10pt" style:font-size-asian="10pt" style:font-size-complex="10pt"/>
    </style:style>
    <style:style style:name="P143" style:parent-style-name="Standaard" style:family="paragraph">
      <style:paragraph-properties fo:widows="0" fo:orphans="0" style:text-autospace="none" fo:line-height="100%"/>
    </style:style>
    <style:style style:name="T144" style:parent-style-name="Standaardalinea-lettertype" style:family="text">
      <style:text-properties style:font-name="Arial" style:font-name-complex="Arial" fo:font-size="10pt" style:font-size-asian="10pt" style:font-size-complex="10pt"/>
    </style:style>
    <style:style style:name="P145" style:parent-style-name="Standaard" style:family="paragraph">
      <style:text-properties style:font-name="Arial" style:font-name-complex="Arial" fo:font-size="10pt" style:font-size-asian="10pt" style:font-size-complex="10pt"/>
    </style:style>
    <style:style style:name="P146" style:parent-style-name="Standaard" style:family="paragraph">
      <style:text-properties style:font-name="Arial" style:font-name-complex="Arial" fo:font-size="10pt" style:font-size-asian="10pt" style:font-size-complex="10pt"/>
    </style:style>
    <style:style style:name="P147" style:parent-style-name="Standaard" style:family="paragraph">
      <style:text-properties style:font-name="Arial" style:font-name-complex="Arial" fo:font-size="10pt" style:font-size-asian="10pt" style:font-size-complex="10pt"/>
    </style:style>
    <style:style style:name="P148" style:parent-style-name="Standaard" style:family="paragraph">
      <style:text-properties style:font-name="Arial" style:font-name-complex="Arial" fo:font-size="10pt" style:font-size-asian="10pt" style:font-size-complex="10pt"/>
    </style:style>
    <style:style style:name="P149" style:parent-style-name="Standaard" style:family="paragraph">
      <style:text-properties style:font-name="Arial" style:font-name-complex="Arial" fo:font-size="10pt" style:font-size-asian="10pt" style:font-size-complex="10pt"/>
    </style:style>
    <style:style style:name="P150" style:parent-style-name="Standaard" style:family="paragraph">
      <style:text-properties style:font-name="Arial" style:font-name-complex="Arial" fo:font-size="10pt" style:font-size-asian="10pt" style:font-size-complex="10pt"/>
    </style:style>
    <style:style style:name="P151" style:parent-style-name="Standaard" style:family="paragraph">
      <style:text-properties style:font-name="Arial" style:font-name-complex="Arial" fo:font-size="10pt" style:font-size-asian="10pt" style:font-size-complex="10pt"/>
    </style:style>
    <style:style style:name="P152" style:parent-style-name="Standaard" style:family="paragraph">
      <style:text-properties style:font-name="Arial" style:font-name-complex="Arial" fo:font-size="10pt" style:font-size-asian="10pt" style:font-size-complex="10pt"/>
    </style:style>
    <style:style style:name="P153" style:parent-style-name="Standaard" style:family="paragraph">
      <style:text-properties style:font-name="Arial" style:font-name-complex="Arial" fo:font-size="10pt" style:font-size-asian="10pt" style:font-size-complex="10pt"/>
    </style:style>
    <style:style style:name="P154" style:parent-style-name="Standaard" style:family="paragraph">
      <style:text-properties style:font-name="Arial" style:font-name-complex="Arial" fo:font-size="10pt" style:font-size-asian="10pt" style:font-size-complex="10pt"/>
    </style:style>
    <style:style style:name="P155" style:parent-style-name="Standaard" style:family="paragraph">
      <style:text-properties style:font-name="Arial" style:font-name-complex="Arial" fo:font-size="10pt" style:font-size-asian="10pt" style:font-size-complex="10pt"/>
    </style:style>
    <style:style style:name="P156" style:parent-style-name="Standaard" style:family="paragraph">
      <style:text-properties style:font-name="Arial" style:font-name-complex="Arial" fo:font-size="10pt" style:font-size-asian="10pt" style:font-size-complex="10pt"/>
    </style:style>
    <style:style style:name="P157" style:parent-style-name="Standaard" style:family="paragraph">
      <style:text-properties style:font-name="Arial" style:font-name-complex="Arial" fo:font-size="10pt" style:font-size-asian="10pt" style:font-size-complex="10pt"/>
    </style:style>
    <style:style style:name="P158" style:parent-style-name="Standaard" style:family="paragraph">
      <style:text-properties style:font-name="Arial" style:font-name-complex="Arial" fo:font-size="10pt" style:font-size-asian="10pt" style:font-size-complex="10pt"/>
    </style:style>
    <style:style style:name="P159" style:parent-style-name="Standaard" style:family="paragraph">
      <style:text-properties style:font-name="Arial" style:font-name-complex="Arial" fo:font-size="10pt" style:font-size-asian="10pt" style:font-size-complex="10pt"/>
    </style:style>
    <style:style style:name="T160" style:parent-style-name="Standaardalinea-lettertype" style:family="text">
      <style:text-properties style:font-name="Arial" style:font-name-complex="Arial" fo:font-size="10pt" style:font-size-asian="10pt" style:font-size-complex="10pt"/>
    </style:style>
    <style:style style:name="P161" style:parent-style-name="Standaard" style:family="paragraph">
      <style:text-properties style:font-name="Arial" style:font-name-complex="Arial" fo:font-size="10pt" style:font-size-asian="10pt" style:font-size-complex="10pt"/>
    </style:style>
    <style:style style:name="P162" style:parent-style-name="Standaard" style:family="paragraph">
      <style:text-properties style:font-name="Arial" style:font-name-complex="Arial" fo:font-size="10pt" style:font-size-asian="10pt" style:font-size-complex="10pt"/>
    </style:style>
    <style:style style:name="P163" style:parent-style-name="Standaard" style:family="paragraph">
      <style:text-properties style:font-name="Arial" style:font-name-complex="Arial" fo:font-size="10pt" style:font-size-asian="10pt" style:font-size-complex="10pt"/>
    </style:style>
    <style:style style:name="P164" style:parent-style-name="Standaard" style:family="paragraph">
      <style:text-properties style:font-name="Arial" fo:font-size="10pt" style:font-size-asian="10pt"/>
    </style:style>
    <style:style style:name="P165" style:parent-style-name="Standaard" style:family="paragraph">
      <style:text-properties style:font-name="Arial" style:font-name-complex="Arial" fo:font-size="10pt" style:font-size-asian="10pt" style:font-size-complex="10pt"/>
    </style:style>
    <style:style style:name="T166" style:parent-style-name="Standaardalinea-lettertype" style:family="text">
      <style:text-properties style:font-name="Arial" style:font-name-complex="Arial" fo:font-size="10pt" style:font-size-asian="10pt" style:font-size-complex="10pt"/>
    </style:style>
    <style:style style:name="T167" style:parent-style-name="Standaardalinea-lettertype" style:family="text">
      <style:text-properties style:font-name="Arial" style:font-name-complex="Arial" fo:font-size="10pt" style:font-size-asian="10pt" style:font-size-complex="10pt"/>
    </style:style>
    <style:style style:name="T168" style:parent-style-name="Standaardalinea-lettertype" style:family="text">
      <style:text-properties style:font-name="Arial" style:font-name-complex="Arial" fo:font-size="10pt" style:font-size-asian="10pt" style:font-size-complex="10pt"/>
    </style:style>
    <style:style style:family="graphic" style:name="a0">
      <style:graphic-properties draw:fill="solid" draw:fill-color="#005b96" draw:opacity="100%" draw:stroke="none"/>
    </style:style>
    <style:style style:family="graphic" style:name="a1">
      <style:graphic-properties draw:fill="solid" draw:fill-color="#ffffff" draw:opacity="100%" draw:stroke="none"/>
    </style:style>
    <style:style style:family="graphic" style:name="a2">
      <style:graphic-properties style:wrap="parallel" style:wrap-contour="false" style:horizontal-rel="paragraph" style:vertical-rel="paragraph" style:horizontal-pos="from-left" style:vertical-pos="from-top"/>
    </style:style>
    <style:style style:family="graphic" style:name="a3" style:parent-style-name="Graphics">
      <style:graphic-properties fo:border="0.01042in none" fo:background-color="transparent" style:wrap="parallel" style:wrap-contour="false" style:horizontal-rel="paragraph" style:vertical-rel="paragraph" style:horizontal-pos="from-left" style:vertical-pos="from-top"/>
    </style:style>
    <style:style style:family="graphic" style:name="a4" style:parent-style-name="Graphics">
      <style:graphic-properties fo:border="0.01042in none" fo:background-color="transparent" fo:clip="rect(0in, 0in, 0in, 0in)"/>
    </style:style>
  </office:automatic-styles>
  <office:body>
    <office:text text:use-soft-page-breaks="true">
      <text:p text:style-name="P1"><text:bookmark-start text:name="_Hlk133854743"/><text:span text:style-name="T6"><draw:g draw:z-index="251658240" draw:name="Group 234" draw:id="id2" draw:style-name="a2" text:anchor-type="paragraph"><svg:title/><svg:desc>Logo Rijksoverheid</svg:desc><draw:custom-shape svg:x="2.95347in" svg:y="0.14583in" svg:width="0.51181in" svg:height="1.53542in" draw:id="id0" draw:style-name="a0" draw:name="Rectangle 236"><svg:title/><svg:desc/><draw:enhanced-geometry draw:type="non-primitive" svg:viewBox="0 0 21600 21600" draw:enhanced-path="M 0 0 L 21600 0 21600 21600 0 21600 Z N"/></draw:custom-shape><draw:custom-shape svg:x="2.9875in" svg:y="1.1669in" svg:width="0.44375in" svg:height="0.3665in" draw:id="id1" draw:style-name="a1" draw:name="AutoShape 235"><svg:title/><svg:desc/><draw:enhanced-geometry draw:type="non-primitive" svg:viewBox="0 0 639 528" draw:enhanced-path="M ?f64 ?f65 L ?f66 ?f67 ?f68 ?f69 ?f70 ?f71 ?f72 ?f73 ?f74 ?f73 ?f75 ?f76 ?f77 ?f78 ?f79 ?f4 ?f80 ?f4 ?f64 ?f76 ?f64 ?f65 Z M ?f81 ?f65 L ?f81 ?f76 ?f82 ?f4 ?f83 ?f4 ?f84 ?f78 ?f85 ?f76 ?f86 ?f76 ?f86 ?f73 ?f87 ?f73 ?f88 ?f71 ?f89 ?f69 ?f90 ?f67 ?f81 ?f65 Z M ?f91 ?f92 L ?f93 ?f92 ?f94 ?f95 ?f96 ?f78 ?f97 ?f98 ?f99 ?f73 ?f72 ?f73 ?f100 ?f101 ?f102 ?f71 ?f102 ?f103 ?f104 ?f95 ?f105 ?f106 ?f91 ?f92 Z M ?f86 ?f76 L ?f107 ?f76 ?f108 ?f98 ?f109 ?f78 ?f110 ?f78 ?f86 ?f76 Z M ?f111 ?f92 L ?f112 ?f92 ?f113 ?f106 ?f114 ?f95 ?f115 ?f103 ?f115 ?f71 ?f106 ?f101 ?f87 ?f73 ?f86 ?f73 ?f116 ?f95 ?f111 ?f92 Z M ?f117 ?f118 L ?f119 ?f120 ?f121 ?f122 ?f123 ?f124 ?f123 ?f113 ?f125 ?f113 ?f126 ?f127 ?f128 ?f103 ?f129 ?f95 ?f130 ?f95 ?f88 ?f124 ?f131 ?f122 ?f132 ?f120 ?f117 ?f118 Z M ?f130 ?f95 L ?f133 ?f95 ?f134 ?f103 ?f135 ?f127 ?f136 ?f113 ?f130 ?f113 ?f130 ?f95 Z M ?f137 ?f138 L ?f139 ?f138 ?f140 ?f141 ?f142 ?f141 ?f143 ?f144 ?f137 ?f138 Z M ?f145 ?f118 L ?f146 ?f118 ?f147 ?f148 ?f149 ?f148 ?f150 ?f151 ?f152 ?f144 ?f150 ?f141 ?f153 ?f141 ?f154 ?f138 ?f155 ?f138 ?f156 ?f122 ?f157 ?f122 ?f145 ?f118 Z M ?f158 ?f133 L ?f159 ?f160 ?f161 ?f162 ?f163 ?f164 ?f165 ?f164 ?f166 ?f167 ?f168 ?f169 ?f166 ?f170 ?f171 ?f172 ?f173 ?f122 ?f174 ?f122 ?f175 ?f138 ?f176 ?f124 ?f177 ?f178 ?f177 ?f179 ?f96 ?f179 ?f180 ?f144 ?f181 ?f144 ?f139 ?f138 ?f137 ?f138 ?f142 ?f151 ?f182 ?f148 ?f183 ?f148 ?f184 ?f118 ?f143 ?f118 ?f185 ?f172 ?f186 ?f172 ?f187 ?f81 ?f188 ?f81 ?f180 ?f189 ?f190 ?f189 ?f191 ?f192 ?f74 ?f193 ?f143 ?f162 ?f194 ?f195 ?f196 ?f195 ?f197 ?f198 ?f158 ?f133 Z M ?f199 ?f144 L ?f109 ?f144 ?f110 ?f179 ?f200 ?f179 ?f200 ?f178 ?f201 ?f124 ?f199 ?f144 Z M ?f181 ?f144 L ?f180 ?f144 ?f94 ?f178 ?f202 ?f203 ?f181 ?f144 Z M ?f155 ?f138 L ?f154 ?f138 ?f204 ?f203 ?f116 ?f178 ?f109 ?f144 ?f199 ?f144 ?f155 ?f138 Z M ?f205 ?f151 L ?f206 ?f151 ?f158 ?f131 ?f174 ?f122 ?f173 ?f122 ?f205 ?f151 Z M ?f207 ?f151 L ?f208 ?f151 ?f157 ?f122 ?f156 ?f122 ?f209 ?f131 ?f207 ?f151 Z M ?f143 ?f118 L ?f184 ?f118 ?f143 ?f122 ?f143 ?f118 Z M ?f154 ?f189 L ?f210 ?f81 ?f152 ?f122 ?f211 ?f122 ?f146 ?f118 ?f145 ?f118 ?f145 ?f172 ?f107 ?f172 ?f154 ?f189 Z M ?f139 ?f189 L ?f186 ?f172 ?f185 ?f172 ?f185 ?f81 ?f139 ?f189 Z M ?f107 ?f212 L ?f150 ?f213 ?f214 ?f213 ?f107 ?f172 ?f145 ?f172 ?f215 ?f81 ?f216 ?f81 ?f111 ?f213 ?f217 ?f170 ?f107 ?f212 Z M ?f186 ?f212 L ?f218 ?f170 ?f93 ?f213 ?f188 ?f81 ?f187 ?f81 ?f219 ?f213 ?f142 ?f213 ?f186 ?f212 Z M ?f110 ?f220 L ?f221 ?f220 ?f78 ?f222 ?f152 ?f162 ?f223 ?f193 ?f224 ?f192 ?f86 ?f189 ?f109 ?f189 ?f216 ?f81 ?f215 ?f81 ?f215 ?f170 ?f225 ?f169 ?f215 ?f167 ?f226 ?f164 ?f227 ?f164 ?f228 ?f162 ?f229 ?f160 ?f229 ?f195 ?f230 ?f195 ?f110 ?f220 Z M ?f231 ?f232 L ?f233 ?f232 ?f234 ?f169 ?f234 ?f235 ?f236 ?f237 ?f66 ?f170 ?f66 ?f213 ?f80 ?f213 ?f238 ?f239 ?f240 ?f239 ?f241 ?f212 ?f242 ?f243 ?f128 ?f243 ?f244 ?f245 ?f231 ?f232 Z M ?f240 ?f239 L ?f242 ?f239 ?f246 ?f213 ?f240 ?f239 Z M ?f131 ?f232 L ?f247 ?f232 ?f248 ?f245 ?f134 ?f243 ?f249 ?f243 ?f250 ?f212 ?f243 ?f213 ?f249 ?f239 ?f251 ?f239 ?f251 ?f169 ?f131 ?f232 Z M ?f251 ?f239 L ?f118 ?f239 ?f82 ?f213 ?f90 ?f213 ?f90 ?f170 ?f138 ?f237 ?f251 ?f235 ?f251 ?f239 Z M ?f252 ?f239 L ?f238 ?f239 ?f64 ?f170 ?f252 ?f239 Z M ?f118 ?f239 L ?f253 ?f239 ?f81 ?f170 ?f118 ?f239 Z M ?f254 ?f255 L ?f242 ?f255 ?f246 ?f256 ?f246 ?f257 ?f241 ?f198 ?f258 ?f162 ?f259 ?f232 ?f117 ?f237 ?f260 ?f232 ?f261 ?f250 ?f117 ?f250 ?f117 ?f262 ?f263 ?f262 ?f264 ?f265 ?f266 ?f267 ?f264 ?f267 ?f268 ?f269 ?f270 ?f269 ?f271 ?f272 ?f266 ?f272 ?f129 ?f273 ?f274 ?f273 ?f274 ?f275 ?f259 ?f276 ?f277 ?f278 ?f279 ?f278 ?f279 ?f280 ?f259 ?f280 ?f281 ?f256 ?f270 ?f256 ?f254 ?f255 Z M ?f282 ?f232 L ?f231 ?f232 ?f241 ?f169 ?f282 ?f169 ?f282 ?f232 Z M ?f169 ?f283 L ?f284 ?f285 ?f284 ?f169 ?f250 ?f169 ?f247 ?f232 ?f286 ?f232 ?f286 ?f250 ?f287 ?f250 ?f169 ?f283 Z M ?f288 ?f250 L ?f289 ?f232 ?f290 ?f245 ?f125 ?f245 ?f291 ?f192 ?f100 ?f192 ?f292 ?f232 ?f288 ?f250 Z M ?f286 ?f232 L ?f293 ?f232 ?f136 ?f245 ?f103 ?f245 ?f114 ?f192 ?f106 ?f192 ?f286 ?f232 Z M ?f288 ?f294 L ?f295 ?f294 ?f296 ?f280 ?f297 ?f278 ?f298 ?f299 ?f298 ?f276 ?f300 ?f301 ?f91 ?f257 ?f302 ?f275 ?f296 ?f272 ?f77 ?f1 ?f303 ?f267 ?f304 ?f265 ?f291 ?f198 ?f125 ?f160 ?f100 ?f192 ?f291 ?f192 ?f305 ?f232 ?f282 ?f232 ?f282 ?f250 ?f64 ?f250 ?f306 ?f307 ?f126 ?f308 ?f309 ?f220 ?f309 ?f267 ?f309 ?f310 ?f252 ?f310 ?f252 ?f269 ?f64 ?f269 ?f311 ?f275 ?f291 ?f280 ?f288 ?f294 Z M ?f312 ?f250 L ?f313 ?f232 ?f106 ?f192 ?f114 ?f192 ?f312 ?f232 ?f312 ?f250 Z M ?f314 ?f315 L ?f252 ?f193 ?f316 ?f283 ?f64 ?f250 ?f317 ?f250 ?f318 ?f283 ?f319 ?f193 ?f242 ?f193 ?f246 ?f307 ?f314 ?f315 Z M ?f320 ?f283 L ?f317 ?f250 ?f282 ?f250 ?f282 ?f285 ?f320 ?f283 Z M ?f301 ?f265 L ?f321 ?f265 ?f321 ?f250 ?f261 ?f250 ?f322 ?f162 ?f323 ?f160 ?f269 ?f160 ?f275 ?f222 ?f273 ?f220 ?f324 ?f220 ?f301 ?f265 Z M ?f239 ?f315 L ?f243 ?f307 ?f249 ?f193 ?f325 ?f193 ?f326 ?f283 ?f287 ?f250 ?f327 ?f250 ?f328 ?f283 ?f253 ?f193 ?f239 ?f315 Z M ?f313 ?f310 L ?f329 ?f310 ?f329 ?f220 ?f135 ?f308 ?f151 ?f307 ?f327 ?f250 ?f286 ?f250 ?f136 ?f160 ?f330 ?f198 ?f92 ?f265 ?f95 ?f267 ?f313 ?f310 Z M ?f331 ?f220 L ?f332 ?f220 ?f333 ?f315 ?f334 ?f315 ?f331 ?f220 Z M ?f214 ?f335 L ?f124 ?f335 ?f336 ?f337 ?f338 ?f339 ?f78 ?f340 ?f78 ?f341 ?f112 ?f198 ?f67 ?f198 ?f338 ?f315 ?f342 ?f315 ?f221 ?f220 ?f110 ?f220 ?f343 ?f198 ?f108 ?f269 ?f344 ?f269 ?f145 ?f272 ?f345 ?f346 ?f345 ?f347 ?f348 ?f347 ?f224 ?f276 ?f349 ?f340 ?f217 ?f339 ?f214 ?f335 Z M ?f262 ?f350 L ?f351 ?f133 ?f352 ?f198 ?f353 ?f198 ?f220 ?f262 ?f351 ?f220 ?f1 ?f220 ?f269 ?f222 ?f261 ?f160 ?f323 ?f160 ?f250 ?f198 ?f354 ?f133 ?f160 ?f133 ?f262 ?f350 Z M ?f355 ?f356 L ?f96 ?f356 ?f357 ?f358 ?f359 ?f360 ?f361 ?f362 ?f363 ?f280 ?f364 ?f346 ?f173 ?f272 ?f365 ?f269 ?f191 ?f269 ?f366 ?f198 ?f359 ?f195 ?f194 ?f195 ?f332 ?f222 ?f332 ?f220 ?f331 ?f220 ?f367 ?f198 ?f91 ?f198 ?f368 ?f341 ?f368 ?f347 ?f166 ?f347 ?f197 ?f369 ?f197 ?f370 ?f173 ?f362 ?f355 ?f274 ?f371 ?f358 ?f94 ?f266 ?f355 ?f356 Z M ?f209 ?f133 L ?f209 ?f198 ?f225 ?f198 ?f372 ?f195 ?f229 ?f195 ?f373 ?f198 ?f209 ?f133 Z M ?f374 ?f133 L ?f324 ?f220 ?f273 ?f220 ?f272 ?f262 ?f269 ?f198 ?f374 ?f133 Z M ?f265 ?f198 L ?f350 ?f220 ?f351 ?f220 ?f265 ?f198 Z M ?f375 ?f265 L ?f266 ?f265 ?f266 ?f198 ?f266 ?f262 ?f376 ?f262 ?f376 ?f198 ?f279 ?f198 ?f375 ?f265 Z M ?f377 ?f341 L ?f378 ?f341 ?f360 ?f267 ?f360 ?f133 ?f281 ?f198 ?f379 ?f198 ?f281 ?f262 ?f117 ?f262 ?f117 ?f265 ?f301 ?f265 ?f273 ?f350 ?f269 ?f350 ?f380 ?f267 ?f257 ?f267 ?f257 ?f310 ?f381 ?f310 ?f377 ?f341 Z M ?f382 ?f265 L ?f279 ?f198 ?f376 ?f198 ?f382 ?f265 Z M ?f192 ?f310 L ?f315 ?f310 ?f160 ?f133 ?f354 ?f133 ?f192 ?f310 Z M ?f269 ?f350 L ?f273 ?f350 ?f261 ?f265 ?f269 ?f350 Z M ?f243 ?f299 L ?f351 ?f299 ?f352 ?f276 ?f383 ?f346 ?f351 ?f301 ?f383 ?f301 ?f262 ?f272 ?f220 ?f350 ?f315 ?f310 ?f192 ?f310 ?f243 ?f257 ?f243 ?f299 Z M ?f252 ?f310 L ?f309 ?f310 ?f238 ?f267 ?f252 ?f267 ?f252 ?f310 Z M ?f384 ?f341 L ?f264 ?f267 ?f271 ?f267 ?f385 ?f310 ?f384 ?f341 Z M ?f272 ?f310 L ?f257 ?f267 ?f380 ?f267 ?f272 ?f310 Z M ?f253 ?f273 L ?f253 ?f273 ?f253 ?f267 ?f118 ?f267 ?f329 ?f310 ?f313 ?f310 ?f84 ?f1 ?f65 ?f269 ?f328 ?f269 ?f253 ?f273 Z M ?f255 ?f294 L ?f386 ?f321 ?f387 ?f369 ?f387 ?f269 ?f335 ?f341 ?f386 ?f341 ?f388 ?f310 ?f257 ?f310 ?f324 ?f341 ?f273 ?f1 ?f389 ?f1 ?f261 ?f273 ?f390 ?f275 ?f340 ?f257 ?f299 ?f301 ?f391 ?f301 ?f256 ?f340 ?f280 ?f340 ?f392 ?f278 ?f392 ?f321 ?f369 ?f370 ?f392 ?f294 ?f255 ?f294 Z M ?f389 ?f1 L ?f273 ?f1 ?f261 ?f341 ?f341 ?f310 ?f393 ?f341 ?f389 ?f1 Z M ?f270 ?f269 L ?f129 ?f269 ?f270 ?f341 ?f270 ?f269 Z M ?f252 ?f273 L ?f252 ?f273 ?f316 ?f269 ?f252 ?f269 ?f252 ?f273 Z M ?f274 ?f273 L ?f394 ?f273 ?f375 ?f269 ?f376 ?f269 ?f274 ?f273 Z M ?f395 ?f294 L ?f396 ?f294 ?f330 ?f280 ?f397 ?f275 ?f81 ?f269 ?f65 ?f269 ?f69 ?f272 ?f398 ?f275 ?f76 ?f275 ?f112 ?f257 ?f71 ?f301 ?f399 ?f347 ?f399 ?f276 ?f399 ?f299 ?f101 ?f278 ?f69 ?f280 ?f395 ?f294 Z M ?f400 ?f347 L ?f369 ?f347 ?f392 ?f301 ?f299 ?f301 ?f400 ?f347 Z M ?f133 ?f301 L ?f401 ?f301 ?f351 ?f301 ?f133 ?f301 Z M ?f351 ?f301 L ?f133 ?f301 ?f351 ?f301 Z M ?f324 ?f294 L ?f324 ?f340 ?f133 ?f301 ?f351 ?f301 ?f351 ?f299 ?f243 ?f299 ?f243 ?f280 ?f267 ?f280 ?f324 ?f294 Z M ?f185 ?f360 L ?f137 ?f360 ?f182 ?f402 ?f403 ?f404 ?f405 ?f369 ?f99 ?f340 ?f406 ?f276 ?f355 ?f347 ?f368 ?f347 ?f368 ?f340 ?f334 ?f339 ?f407 ?f337 ?f408 ?f335 ?f409 ?f335 ?f410 ?f402 ?f128 ?f402 ?f316 ?f411 ?f412 ?f411 ?f185 ?f360 Z M ?f280 ?f340 L ?f256 ?f340 ?f391 ?f276 ?f370 ?f347 ?f280 ?f340 Z M ?f413 ?f282 L ?f414 ?f282 ?f415 ?f416 ?f417 ?f409 ?f373 ?f409 ?f230 ?f418 ?f348 ?f356 ?f116 ?f266 ?f419 ?f358 ?f348 ?f274 ?f157 ?f362 ?f225 ?f370 ?f225 ?f369 ?f215 ?f347 ?f345 ?f347 ?f420 ?f280 ?f421 ?f362 ?f230 ?f360 ?f422 ?f358 ?f110 ?f356 ?f414 ?f356 ?f3 ?f258 ?f3 ?f423 ?f414 ?f424 ?f413 ?f282 Z M ?f277 ?f369 L ?f277 ?f369 ?f376 ?f278 ?f277 ?f278 ?f277 ?f369 Z M ?f409 ?f335 L ?f408 ?f335 ?f309 ?f425 ?f426 ?f362 ?f252 ?f404 ?f427 ?f404 ?f244 ?f256 ?f318 ?f280 ?f428 ?f321 ?f319 ?f369 ?f320 ?f294 ?f242 ?f255 ?f254 ?f255 ?f384 ?f339 ?f429 ?f339 ?f356 ?f430 ?f258 ?f430 ?f258 ?f425 ?f356 ?f337 ?f418 ?f337 ?f409 ?f335 Z M ?f325 ?f255 L ?f249 ?f255 ?f169 ?f294 ?f325 ?f369 ?f237 ?f321 ?f132 ?f280 ?f326 ?f280 ?f248 ?f256 ?f325 ?f255 Z M ?f259 ?f280 L ?f279 ?f280 ?f431 ?f321 ?f259 ?f280 Z M ?f432 ?f433 L ?f401 ?f433 ?f393 ?f434 ?f393 ?f411 ?f353 ?f435 ?f353 ?f294 ?f267 ?f280 ?f243 ?f280 ?f243 ?f256 ?f249 ?f255 ?f325 ?f255 ?f235 ?f404 ?f253 ?f404 ?f213 ?f362 ?f329 ?f425 ?f124 ?f335 ?f214 ?f335 ?f436 ?f402 ?f243 ?f402 ?f243 ?f411 ?f437 ?f411 ?f322 ?f259 ?f432 ?f433 Z M ?f294 ?f391 L ?f255 ?f294 ?f294 ?f391 Z M ?f392 ?f256 L ?f294 ?f256 ?f294 ?f391 ?f255 ?f294 ?f392 ?f294 ?f392 ?f256 Z M ?f438 ?f430 L ?f439 ?f430 ?f440 ?f441 ?f255 ?f362 ?f442 ?f117 ?f255 ?f294 ?f294 ?f391 ?f294 ?f256 ?f392 ?f256 ?f321 ?f404 ?f438 ?f430 Z M ?f337 ?f381 L ?f378 ?f381 ?f382 ?f335 ?f270 ?f443 ?f431 ?f430 ?f444 ?f404 ?f270 ?f256 ?f281 ?f256 ?f381 ?f430 ?f438 ?f430 ?f294 ?f443 ?f339 ?f402 ?f337 ?f381 Z M ?f427 ?f404 L ?f445 ?f404 ?f64 ?f117 ?f426 ?f255 ?f428 ?f255 ?f427 ?f404 Z M ?f189 ?f404 L ?f235 ?f404 ?f237 ?f255 ?f213 ?f255 ?f81 ?f117 ?f189 ?f404 Z M ?f261 ?f360 L ?f340 ?f360 ?f346 ?f446 ?f301 ?f335 ?f257 ?f441 ?f261 ?f117 ?f401 ?f404 ?f401 ?f381 ?f261 ?f435 ?f261 ?f360 Z M ?f263 ?f441 L ?f254 ?f441 ?f268 ?f362 ?f429 ?f339 ?f384 ?f339 ?f263 ?f441 Z M ?f447 ?f425 L ?f429 ?f425 ?f356 ?f430 ?f264 ?f443 ?f447 ?f425 Z M ?f418 ?f335 L ?f418 ?f337 ?f356 ?f337 ?f418 ?f335 Z M ?f448 ?f252 L ?f246 ?f252 ?f246 ?f402 ?f418 ?f402 ?f449 ?f450 ?f448 ?f450 ?f409 ?f274 ?f451 ?f274 ?f452 ?f376 ?f453 ?f376 ?f453 ?f431 ?f264 ?f431 ?f264 ?f434 ?f117 ?f434 ?f454 ?f394 ?f425 ?f455 ?f411 ?f455 ?f259 ?f266 ?f258 ?f266 ?f452 ?f447 ?f453 ?f456 ?f418 ?f456 ?f418 ?f457 ?f451 ?f458 ?f457 ?f458 ?f456 ?f409 ?f356 ?f423 ?f384 ?f423 ?f459 ?f282 ?f447 ?f460 ?f455 ?f460 ?f444 ?f319 ?f448 ?f319 ?f448 ?f252 Z M ?f461 ?f431 L ?f271 ?f431 ?f271 ?f274 ?f385 ?f411 ?f266 ?f402 ?f375 ?f435 ?f259 ?f274 ?f378 ?f376 ?f461 ?f431 Z M ?f141 ?f394 L ?f462 ?f394 ?f148 ?f434 ?f328 ?f411 ?f134 ?f402 ?f436 ?f402 ?f147 ?f446 ?f101 ?f446 ?f463 ?f411 ?f396 ?f259 ?f464 ?f434 ?f141 ?f394 Z M ?f448 ?f450 L ?f449 ?f450 ?f457 ?f435 ?f448 ?f450 Z M ?f465 ?f360 L ?f221 ?f450 ?f101 ?f446 ?f147 ?f446 ?f465 ?f360 Z M ?f451 ?f274 L ?f409 ?f274 ?f456 ?f450 ?f466 ?f450 ?f451 ?f274 Z M ?f467 ?f394 L ?f468 ?f394 ?f469 ?f434 ?f288 ?f259 ?f296 ?f411 ?f316 ?f411 ?f470 ?f434 ?f467 ?f394 Z M ?f453 ?f376 L ?f452 ?f376 ?f471 ?f411 ?f453 ?f376 Z M ?f243 ?f384 L ?f472 ?f384 ?f473 ?f266 ?f283 ?f385 ?f473 ?f385 ?f473 ?f431 ?f437 ?f431 ?f308 ?f376 ?f474 ?f360 ?f437 ?f274 ?f437 ?f411 ?f243 ?f411 ?f243 ?f431 ?f308 ?f431 ?f475 ?f434 ?f243 ?f434 ?f243 ?f384 Z M ?f264 ?f431 L ?f453 ?f431 ?f264 ?f274 ?f264 ?f431 Z M ?f117 ?f434 L ?f264 ?f434 ?f263 ?f274 ?f271 ?f431 ?f256 ?f431 ?f117 ?f434 Z M ?f256 ?f431 L ?f461 ?f431 ?f476 ?f376 ?f442 ?f360 ?f294 ?f274 ?f340 ?f360 ?f261 ?f360 ?f261 ?f259 ?f321 ?f259 ?f256 ?f431 Z M ?f477 ?f447 L ?f478 ?f266 ?f276 ?f394 ?f347 ?f433 ?f321 ?f259 ?f261 ?f259 ?f261 ?f434 ?f341 ?f455 ?f479 ?f455 ?f193 ?f385 ?f301 ?f385 ?f477 ?f447 Z M ?f123 ?f266 L ?f480 ?f266 ?f91 ?f394 ?f480 ?f431 ?f105 ?f434 ?f303 ?f358 ?f123 ?f266 Z M ?f481 ?f482 L ?f71 ?f482 ?f398 ?f318 ?f483 ?f319 ?f130 ?f484 ?f485 ?f416 ?f90 ?f457 ?f135 ?f447 ?f135 ?f384 ?f293 ?f384 ?f95 ?f358 ?f113 ?f434 ?f76 ?f431 ?f112 ?f394 ?f76 ?f266 ?f154 ?f266 ?f465 ?f268 ?f153 ?f409 ?f214 ?f409 ?f486 ?f423 ?f487 ?f484 ?f217 ?f242 ?f488 ?f242 ?f86 ?f489 ?f86 ?f244 ?f108 ?f244 ?f111 ?f119 ?f481 ?f482 Z M ?f408 ?f409 L ?f140 ?f409 ?f137 ?f268 ?f490 ?f385 ?f491 ?f455 ?f492 ?f433 ?f75 ?f434 ?f493 ?f433 ?f494 ?f358 ?f480 ?f266 ?f123 ?f266 ?f305 ?f384 ?f126 ?f384 ?f126 ?f447 ?f66 ?f457 ?f408 ?f409 Z M ?f154 ?f266 L ?f76 ?f266 ?f98 ?f358 ?f495 ?f433 ?f85 ?f434 ?f496 ?f433 ?f486 ?f455 ?f497 ?f385 ?f154 ?f266 Z M ?f205 ?f429 L ?f498 ?f429 ?f499 ?f384 ?f499 ?f394 ?f500 ?f433 ?f498 ?f266 ?f205 ?f429 Z M ?f414 ?f356 L ?f421 ?f356 ?f501 ?f266 ?f502 ?f433 ?f503 ?f394 ?f503 ?f384 ?f501 ?f429 ?f415 ?f429 ?f414 ?f356 Z M ?f479 ?f455 L ?f220 ?f455 ?f437 ?f358 ?f479 ?f358 ?f479 ?f455 Z M ?f370 ?f457 L ?f394 ?f457 ?f281 ?f356 ?f446 ?f356 ?f450 ?f268 ?f411 ?f384 ?f411 ?f455 ?f377 ?f455 ?f381 ?f356 ?f388 ?f258 ?f442 ?f456 ?f370 ?f457 Z M ?f374 ?f456 L ?f257 ?f356 ?f324 ?f447 ?f380 ?f384 ?f380 ?f266 ?f374 ?f385 ?f193 ?f385 ?f472 ?f384 ?f243 ?f384 ?f243 ?f356 ?f272 ?f356 ?f374 ?f456 Z M ?f447 ?f258 L ?f258 ?f266 ?f259 ?f266 ?f447 ?f258 Z M ?f504 ?f282 L ?f505 ?f282 ?f504 ?f424 ?f2 ?f423 ?f2 ?f258 ?f506 ?f268 ?f507 ?f268 ?f500 ?f429 ?f205 ?f429 ?f361 ?f356 ?f355 ?f356 ?f359 ?f418 ?f508 ?f409 ?f509 ?f409 ?f510 ?f416 ?f504 ?f282 Z M ?f415 ?f429 L ?f502 ?f429 ?f511 ?f268 ?f512 ?f268 ?f415 ?f429 Z M ?f352 ?f418 L ?f513 ?f418 ?f341 ?f456 ?f272 ?f356 ?f243 ?f356 ?f243 ?f457 ?f352 ?f457 ?f352 ?f418 Z M ?f304 ?f242 L ?f218 ?f242 ?f514 ?f484 ?f491 ?f423 ?f188 ?f418 ?f74 ?f258 ?f140 ?f409 ?f408 ?f409 ?f515 ?f416 ?f123 ?f484 ?f304 ?f242 Z M ?f214 ?f409 L ?f153 ?f409 ?f223 ?f258 ?f216 ?f418 ?f214 ?f409 Z M ?f466 ?f457 L ?f418 ?f456 ?f453 ?f456 ?f466 ?f457 Z M ?f455 ?f409 L ?f129 ?f418 ?f254 ?f418 ?f263 ?f456 ?f516 ?f456 ?f394 ?f457 ?f370 ?f457 ?f517 ?f458 ?f433 ?f458 ?f455 ?f409 Z M ?f352 ?f318 L ?f341 ?f318 ?f267 ?f317 ?f513 ?f317 ?f260 ?f244 ?f273 ?f489 ?f269 ?f231 ?f272 ?f423 ?f272 ?f458 ?f269 ?f457 ?f341 ?f418 ?f352 ?f418 ?f352 ?f318 Z M ?f189 ?f482 L ?f275 ?f482 ?f374 ?f318 ?f308 ?f318 ?f308 ?f457 ?f243 ?f457 ?f243 ?f252 ?f518 ?f252 ?f519 ?f520 ?f189 ?f482 Z M ?f471 ?f409 L ?f456 ?f458 ?f451 ?f458 ?f471 ?f418 ?f471 ?f409 Z M ?f521 ?f522 L ?f387 ?f522 ?f387 ?f523 ?f387 ?f520 ?f516 ?f423 ?f444 ?f524 ?f433 ?f458 ?f517 ?f458 ?f370 ?f409 ?f404 ?f409 ?f442 ?f524 ?f404 ?f423 ?f387 ?f423 ?f525 ?f424 ?f377 ?f460 ?f362 ?f460 ?f526 ?f231 ?f526 ?f484 ?f430 ?f242 ?f430 ?f489 ?f440 ?f317 ?f527 ?f317 ?f527 ?f318 ?f256 ?f528 ?f369 ?f528 ?f369 ?f252 ?f392 ?f523 ?f521 ?f522 Z M ?f384 ?f423 L ?f356 ?f423 ?f447 ?f409 ?f384 ?f423 Z M ?f256 ?f423 L ?f404 ?f409 ?f370 ?f409 ?f438 ?f524 ?f256 ?f423 Z M ?f294 ?f240 L ?f441 ?f240 ?f442 ?f282 ?f404 ?f282 ?f476 ?f424 ?f443 ?f423 ?f404 ?f423 ?f442 ?f424 ?f294 ?f424 ?f294 ?f240 Z M ?f320 ?f121 L ?f529 ?f530 ?f318 ?f530 ?f531 ?f532 ?f531 ?f309 ?f520 ?f520 ?f532 ?f119 ?f408 ?f317 ?f68 ?f319 ?f533 ?f489 ?f234 ?f416 ?f522 ?f460 ?f252 ?f489 ?f128 ?f489 ?f244 ?f244 ?f319 ?f319 ?f529 ?f318 ?f319 ?f252 ?f448 ?f252 ?f448 ?f309 ?f484 ?f309 ?f484 ?f530 ?f231 ?f534 ?f240 ?f534 ?f241 ?f126 ?f320 ?f121 Z M ?f144 ?f489 L ?f253 ?f489 ?f518 ?f460 ?f251 ?f416 ?f144 ?f489 Z M ?f455 ?f460 L ?f447 ?f460 ?f266 ?f424 ?f455 ?f460 Z M ?f440 ?f484 L ?f362 ?f460 ?f377 ?f460 ?f381 ?f282 ?f461 ?f424 ?f443 ?f282 ?f441 ?f240 ?f294 ?f240 ?f438 ?f231 ?f440 ?f484 Z M ?f180 ?f317 L ?f190 ?f317 ?f190 ?f489 ?f406 ?f231 ?f218 ?f242 ?f304 ?f242 ?f290 ?f244 ?f191 ?f244 ?f180 ?f317 Z M ?f128 ?f489 L ?f427 ?f489 ?f318 ?f242 ?f318 ?f231 ?f314 ?f231 ?f128 ?f489 Z M ?f518 ?f252 L ?f325 ?f252 ?f212 ?f318 ?f325 ?f319 ?f248 ?f244 ?f239 ?f231 ?f326 ?f231 ?f326 ?f242 ?f235 ?f489 ?f144 ?f489 ?f89 ?f319 ?f124 ?f317 ?f535 ?f119 ?f518 ?f252 Z M ?f488 ?f242 L ?f217 ?f242 ?f224 ?f231 ?f488 ?f242 Z M ?f280 ?f244 L ?f117 ?f244 ?f117 ?f489 ?f536 ?f484 ?f438 ?f242 ?f280 ?f244 Z M ?f514 ?f537 L ?f94 ?f126 ?f538 ?f522 ?f93 ?f119 ?f191 ?f244 ?f290 ?f244 ?f539 ?f319 ?f302 ?f318 ?f300 ?f482 ?f540 ?f482 ?f541 ?f523 ?f540 ?f522 ?f539 ?f311 ?f334 ?f311 ?f542 ?f532 ?f298 ?f126 ?f542 ?f0 ?f490 ?f0 ?f514 ?f537 Z M ?f86 ?f317 L ?f109 ?f317 ?f108 ?f244 ?f86 ?f244 ?f86 ?f317 Z M ?f117 ?f66 L ?f543 ?f66 ?f274 ?f126 ?f516 ?f534 ?f268 ?f234 ?f268 ?f319 ?f444 ?f319 ?f450 ?f523 ?f377 ?f522 ?f521 ?f522 ?f321 ?f309 ?f544 ?f309 ?f473 ?f532 ?f222 ?f234 ?f275 ?f126 ?f117 ?f66 Z M ?f369 ?f528 L ?f256 ?f528 ?f392 ?f119 ?f369 ?f528 Z M ?f540 ?f482 L ?f545 ?f482 ?f540 ?f316 ?f289 ?f520 ?f540 ?f482 Z M ?f546 ?f121 L ?f354 ?f126 ?f354 ?f534 ?f247 ?f534 ?f544 ?f530 ?f544 ?f309 ?f321 ?f309 ?f400 ?f523 ?f547 ?f316 ?f478 ?f316 ?f324 ?f482 ?f189 ?f482 ?f170 ?f309 ?f170 ?f532 ?f326 ?f530 ?f212 ?f530 ?f546 ?f121 Z M ?f495 ?f469 L ?f67 ?f469 ?f101 ?f70 ?f71 ?f537 ?f67 ?f79 ?f338 ?f79 ?f399 ?f126 ?f548 ?f532 ?f338 ?f311 ?f483 ?f311 ?f127 ?f522 ?f549 ?f523 ?f312 ?f520 ?f127 ?f316 ?f550 ?f482 ?f481 ?f482 ?f216 ?f522 ?f116 ?f126 ?f216 ?f0 ?f497 ?f0 ?f551 ?f68 ?f552 ?f68 ?f495 ?f305 ?f495 ?f469 Z M ?f126 ?f66 L ?f126 ?f66 ?f533 ?f126 ?f66 ?f234 ?f233 ?f530 ?f539 ?f530 ?f72 ?f532 ?f291 ?f522 ?f467 ?f522 ?f234 ?f311 ?f126 ?f66 Z M ?f135 ?f66 L ?f135 ?f66 ?f122 ?f311 ?f203 ?f522 ?f330 ?f522 ?f87 ?f532 ?f483 ?f530 ?f131 ?f530 ?f90 ?f234 ?f144 ?f126 ?f135 ?f66 Z M ?f448 ?f530 L ?f553 ?f532 ?f554 ?f311 ?f484 ?f309 ?f448 ?f309 ?f448 ?f530 Z M ?f72 ?f234 L ?f77 ?f234 ?f77 ?f530 ?f123 ?f530 ?f72 ?f234 Z M ?f84 ?f234 L ?f87 ?f234 ?f130 ?f530 ?f84 ?f530 ?f84 ?f234 Z M ?f407 ?f79 L ?f334 ?f79 ?f555 ?f126 ?f407 ?f0 ?f407 ?f79 Z M ?f338 ?f79 L ?f336 ?f79 ?f336 ?f0 ?f556 ?f126 ?f338 ?f79 Z M ?f557 ?f469 L ?f558 ?f469 ?f559 ?f68 ?f490 ?f0 ?f542 ?f0 ?f334 ?f79 ?f367 ?f79 ?f300 ?f537 ?f560 ?f68 ?f561 ?f68 ?f561 ?f305 ?f557 ?f469 Z M ?f487 ?f537 L ?f497 ?f0 ?f216 ?f0 ?f487 ?f537 Z M ?f104 ?f469 L ?f367 ?f469 ?f562 ?f70 ?f562 ?f305 ?f367 ?f79 ?f100 ?f79 ?f563 ?f537 ?f563 ?f305 ?f104 ?f469 Z M ?f338 ?f541 L ?f550 ?f555 ?f113 ?f407 ?f84 ?f407 ?f286 ?f305 ?f286 ?f537 ?f106 ?f79 ?f67 ?f79 ?f564 ?f305 ?f564 ?f70 ?f67 ?f469 ?f495 ?f469 ?f565 ?f407 ?f566 ?f288 ?f567 ?f288 ?f78 ?f539 ?f338 ?f541 Z M ?f558 ?f555 L ?f568 ?f555 ?f405 ?f407 ?f93 ?f125 ?f568 ?f68 ?f490 ?f68 ?f142 ?f305 ?f142 ?f469 ?f557 ?f469 ?f143 ?f563 ?f558 ?f555 Z M ?f569 ?f562 L ?f137 ?f562 ?f492 ?f295 ?f558 ?f288 ?f570 ?f407 ?f493 ?f305 ?f561 ?f68 ?f560 ?f68 ?f297 ?f70 ?f367 ?f469 ?f104 ?f469 ?f77 ?f407 ?f105 ?f407 ?f545 ?f555 ?f571 ?f288 ?f557 ?f288 ?f572 ?f539 ?f569 ?f562 Z M ?f436 ?f555 L ?f566 ?f555 ?f152 ?f563 ?f552 ?f305 ?f552 ?f68 ?f551 ?f68 ?f566 ?f469 ?f573 ?f469 ?f573 ?f407 ?f436 ?f555 Z M ?f573 ?f469 L ?f150 ?f469 ?f150 ?f305 ?f497 ?f68 ?f436 ?f68 ?f111 ?f125 ?f573 ?f469 Z M ?f353 ?f331 L ?f429 ?f331 ?f429 ?f305 ?f270 ?f70 ?f376 ?f469 ?f435 ?f563 ?f353 ?f563 ?f353 ?f331 Z M ?f353 ?f563 L ?f117 ?f563 ?f346 ?f469 ?f389 ?f70 ?f352 ?f125 ?f353 ?f305 ?f353 ?f563 Z M ?f334 ?f541 L ?f368 ?f539 ?f557 ?f288 ?f571 ?f288 ?f334 ?f541 Z M ?f465 ?f562 L ?f211 ?f562 ?f574 ?f539 ?f567 ?f288 ?f566 ?f288 ?f496 ?f295 ?f465 ?f562 Z M ?f418 ?f99 L ?f424 ?f99 ?f484 ?f93 ?f484 ?f490 ?f460 ?f185 ?f410 ?f332 ?f458 ?f560 ?f448 ?f571 ?f429 ?f331 ?f575 ?f331 ?f575 ?f542 ?f385 ?f542 ?f263 ?f298 ?f266 ?f298 ?f266 ?f560 ?f266 ?f333 ?f456 ?f333 ?f576 ?f75 ?f410 ?f492 ?f410 ?f568 ?f449 ?f219 ?f356 ?f219 ?f356 ?f403 ?f448 ?f403 ?f418 ?f99 Z M ?f575 ?f331 L ?f353 ?f331 ?f162 ?f571 ?f575 ?f331 Z M ?f450 ?f176 L ?f263 ?f176 ?f429 ?f190 ?f429 ?f406 ?f447 ?f568 ?f271 ?f492 ?f433 ?f75 ?f444 ?f577 ?f444 ?f542 ?f1 ?f542 ?f1 ?f91 ?f387 ?f91 ?f435 ?f577 ?f378 ?f333 ?f525 ?f332 ?f377 ?f570 ?f377 ?f137 ?f435 ?f492 ?f376 ?f492 ?f279 ?f182 ?f394 ?f218 ?f394 ?f355 ?f279 ?f190 ?f411 ?f190 ?f450 ?f176 Z M ?f578 ?f194 L ?f262 ?f194 ?f351 ?f333 ?f351 ?f560 ?f351 ?f298 ?f198 ?f298 ?f401 ?f542 ?f575 ?f542 ?f575 ?f560 ?f472 ?f333 ?f437 ?f333 ?f315 ?f332 ?f578 ?f194 Z M ?f442 ?f181 L ?f476 ?f181 ?f388 ?f490 ?f388 ?f579 ?f339 ?f75 ?f339 ?f302 ?f441 ?f91 ?f438 ?f91 ?f536 ?f302 ?f536 ?f75 ?f369 ?f579 ?f369 ?f490 ?f440 ?f490 ?f442 ?f181 Z M ?f273 ?f142 L ?f346 ?f142 ?f276 ?f137 ?f276 ?f570 ?f347 ?f332 ?f346 ?f333 ?f580 ?f577 ?f340 ?f91 ?f1 ?f91 ?f1 ?f577 ?f513 ?f75 ?f265 ?f492 ?f380 ?f492 ?f272 ?f184 ?f273 ?f142 Z M ?f254 ?f194 L ?f356 ?f194 ?f258 ?f332 ?f456 ?f333 ?f266 ?f333 ?f254 ?f194 Z M ?f544 ?f219 L ?f193 ?f219 ?f283 ?f568 ?f283 ?f492 ?f164 ?f75 ?f437 ?f333 ?f472 ?f333 ?f283 ?f332 ?f581 ?f185 ?f544 ?f490 ?f544 ?f219 Z M ?f378 ?f142 L ?f277 ?f142 ?f582 ?f184 ?f376 ?f492 ?f435 ?f492 ?f378 ?f142 Z M ?f353 ?f190 L ?f341 ?f190 ?f389 ?f355 ?f389 ?f218 ?f341 ?f182 ?f380 ?f492 ?f265 ?f492 ?f352 ?f568 ?f353 ?f406 ?f353 ?f190 Z M ?f280 ?f181 L ?f255 ?f181 ?f117 ?f490 ?f369 ?f490 ?f280 ?f181 Z M ?f356 ?f219 L ?f458 ?f219 ?f458 ?f181 ?f258 ?f181 ?f356 ?f219 Z M ?f583 ?f99 L ?f584 ?f99 ?f162 ?f403 ?f578 ?f403 ?f578 ?f219 ?f322 ?f181 ?f575 ?f181 ?f575 ?f219 ?f544 ?f219 ?f544 ?f93 ?f583 ?f99 Z M ?f391 ?f190 L ?f362 ?f190 ?f430 ?f366 ?f430 ?f218 ?f362 ?f219 ?f391 ?f219 ?f517 ?f218 ?f517 ?f366 ?f391 ?f190 Z M ?f411 ?f190 L ?f360 ?f190 ?f274 ?f99 ?f461 ?f99 ?f543 ?f366 ?f543 ?f355 ?f411 ?f355 ?f411 ?f190 Z M ?f198 ?f176 L ?f585 ?f176 ?f390 ?f355 ?f278 ?f355 ?f278 ?f366 ?f299 ?f99 ?f324 ?f99 ?f374 ?f190 ?f353 ?f190 ?f198 ?f176 Z M ?f536 ?f586 L ?f339 ?f586 ?f404 ?f587 ?f339 ?f364 ?f476 ?f588 ?f425 ?f197 ?f425 ?f589 ?f117 ?f365 ?f392 ?f589 ?f392 ?f197 ?f280 ?f588 ?f536 ?f364 ?f255 ?f590 ?f527 ?f587 ?f536 ?f586 Z M ?f526 ?f591 L ?f543 ?f591 ?f461 ?f592 ?f461 ?f586 ?f543 ?f593 ?f476 ?f593 ?f526 ?f587 ?f439 ?f586 ?f299 ?f586 ?f299 ?f594 ?f439 ?f594 ?f526 ?f591 Z M ?f299 ?f586 L ?f256 ?f586 ?f370 ?f587 ?f280 ?f593 ?f278 ?f593 ?f299 ?f586 Z M ?f536 ?f592 L ?f339 ?f592 ?f439 ?f594 ?f256 ?f594 ?f536 ?f592 Z M ?f278 ?f591 L ?f370 ?f591 ?f256 ?f594 ?f299 ?f594 ?f299 ?f592 ?f278 ?f591 Z M ?f255 ?f2 L ?f442 ?f2 ?f439 ?f504 ?f439 ?f595 ?f339 ?f596 ?f404 ?f591 ?f404 ?f592 ?f527 ?f592 ?f527 ?f591 ?f536 ?f596 ?f256 ?f595 ?f256 ?f504 ?f255 ?f2 Z N" draw:text-areas="?f884 ?f886 ?f885 ?f887" draw:glue-points="?f888 ?f889 ?f890 ?f891 ?f892 ?f893 ?f894 ?f893 ?f895 ?f896 ?f897 ?f891 ?f898 ?f899 ?f900 ?f901 ?f902 ?f903 ?f904 ?f905 ?f906 ?f907 ?f908 ?f909 ?f910 ?f911 ?f912 ?f913 ?f914 ?f915 ?f916 ?f917 ?f918 ?f915 ?f919 ?f920 ?f921 ?f905 ?f922 ?f923 ?f924 ?f925 ?f926 ?f927 ?f928 ?f929 ?f930 ?f931 ?f932 ?f933 ?f934 ?f935 ?f936 ?f937 ?f938 ?f929 ?f939 ?f940 ?f941 ?f942 ?f943 ?f944 ?f945 ?f946 ?f947 ?f948 ?f949 ?f950 ?f951 ?f952 ?f953 ?f950 ?f954 ?f955 ?f956 ?f957 ?f958 ?f959 ?f960 ?f961 ?f962 ?f963 ?f964 ?f963 ?f965 ?f966 ?f967 ?f968 ?f969 ?f970 ?f971 ?f972 ?f973 ?f974 ?f975 ?f976 ?f977 ?f976 ?f978 ?f979 ?f980 ?f981 ?f982 ?f983 ?f943 ?f983 ?f897 ?f984 ?f985 ?f986 ?f954 ?f987 ?f988 ?f989 ?f990 ?f991 ?f992 ?f993 ?f994 ?f995 ?f996 ?f997 ?f998 ?f999" draw:glue-point-leaving-directions="-90, -90, -90, -90, -90, -90, -90, -90, -90, -90, -90, -90, -90, -90, -90, -90, -90, -90, -90, -90, -90, -90, -90, -90, -90, -90, -90, -90, -90, -90, -90, -90, -90, -90, -90, -90, -90, -90, -90, -90, -90, -90, -90, -90, -90, -90, -90, -90, -90, -90, -90, -90, -90, -90, -90, -90, -90, -90, -90, -90, -90, -90"><draw:equation draw:name="f0" draw:formula="180"/><draw:equation draw:name="f1" draw:formula="360"/><draw:equation draw:name="f2" draw:formula="0"/><draw:equation draw:name="f3" draw:formula="639"/><draw:equation draw:name="f4" draw:formula="528"/><draw:equation draw:name="f5" draw:formula="0 + 114"/><draw:equation draw:name="f6" draw:formula="0 + 227"/><draw:equation draw:name="f7" draw:formula="0 + 590"/><draw:equation draw:name="f8" draw:formula="0 + 147"/><draw:equation draw:name="f9" draw:formula="0 + 134"/><draw:equation draw:name="f10" draw:formula="0 + 582"/><draw:equation draw:name="f11" draw:formula="0 + 623"/><draw:equation draw:name="f12" draw:formula="0 + 281"/><draw:equation draw:name="f13" draw:formula="0 + 500"/><draw:equation draw:name="f14" draw:formula="0 + 315"/><draw:equation draw:name="f15" draw:formula="0 + 215"/><draw:equation draw:name="f16" draw:formula="0 + 216"/><draw:equation draw:name="f17" draw:formula="0 + 273"/><draw:equation draw:name="f18" draw:formula="0 + 536"/><draw:equation draw:name="f19" draw:formula="0 + 618"/><draw:equation draw:name="f20" draw:formula="0 + 86"/><draw:equation draw:name="f21" draw:formula="0 + 646"/><draw:equation draw:name="f22" draw:formula="0 + 369"/><draw:equation draw:name="f23" draw:formula="0 + 425"/><draw:equation draw:name="f24" draw:formula="0 + 480"/><draw:equation draw:name="f25" draw:formula="0 + 416"/><draw:equation draw:name="f26" draw:formula="0 + 558"/><draw:equation draw:name="f27" draw:formula="0 + 133"/><draw:equation draw:name="f28" draw:formula="0 + 615"/><draw:equation draw:name="f29" draw:formula="0 + 263"/><draw:equation draw:name="f30" draw:formula="0 + 428"/><draw:equation draw:name="f31" draw:formula="0 + 375"/><draw:equation draw:name="f32" draw:formula="0 + 254"/><draw:equation draw:name="f33" draw:formula="0 + 311"/><draw:equation draw:name="f34" draw:formula="0 + 298"/><draw:equation draw:name="f35" draw:formula="0 + 600"/><draw:equation draw:name="f36" draw:formula="0 + 230"/><draw:equation draw:name="f37" draw:formula="0 + 310"/><draw:equation draw:name="f38" draw:formula="0 + 172"/><draw:equation draw:name="f39" draw:formula="0 + 622"/><draw:equation draw:name="f40" draw:formula="0 + 592"/><draw:equation draw:name="f41" draw:formula="0 + 339"/><draw:equation draw:name="f42" draw:formula="0 + 70"/><draw:equation draw:name="f43" draw:formula="0 + 140"/><draw:equation draw:name="f44" draw:formula="0 + 412"/><draw:equation draw:name="f45" draw:formula="0 + 322"/><draw:equation draw:name="f46" draw:formula="0 + 373"/><draw:equation draw:name="f47" draw:formula="0 + 269"/><draw:equation draw:name="f48" draw:formula="0 + 376"/><draw:equation draw:name="f49" draw:formula="0 + 496"/><draw:equation draw:name="f50" draw:formula="0 + 143"/><draw:equation draw:name="f51" draw:formula="0 + 196"/><draw:equation draw:name="f52" draw:formula="0 + 540"/><draw:equation draw:name="f53" draw:formula="0 + 501"/><draw:equation draw:name="f54" draw:formula="0 + 207"/><draw:equation draw:name="f55" draw:formula="0 + 209"/><draw:equation draw:name="f56" draw:formula="0 + 148"/><draw:equation draw:name="f57" draw:formula="0 + 296"/><draw:equation draw:name="f58" draw:formula="0 + 403"/><draw:equation draw:name="f59" draw:formula="0 + 458"/><draw:equation draw:name="f60" draw:formula="0 + 452"/><draw:equation draw:name="f61" draw:formula="0 + 396"/><draw:equation draw:name="f62" draw:formula="0 + 358"/><draw:equation draw:name="f63" draw:formula="0 + 367"/><draw:equation draw:name="f64" draw:formula="203"/><draw:equation draw:name="f65" draw:formula="500"/><draw:equation draw:name="f66" draw:formula="182"/><draw:equation draw:name="f67" draw:formula="502"/><draw:equation draw:name="f68" draw:formula="170"/><draw:equation draw:name="f69" draw:formula="506"/><draw:equation draw:name="f70" draw:formula="164"/><draw:equation draw:name="f71" draw:formula="510"/><draw:equation draw:name="f72" draw:formula="163"/><draw:equation draw:name="f73" draw:formula="514"/><draw:equation draw:name="f74" draw:formula="91"/><draw:equation draw:name="f75" draw:formula="112"/><draw:equation draw:name="f76" draw:formula="516"/><draw:equation draw:name="f77" draw:formula="145"/><draw:equation draw:name="f78" draw:formula="522"/><draw:equation draw:name="f79" draw:formula="174"/><draw:equation draw:name="f80" draw:formula="195"/><draw:equation draw:name="f81" draw:formula="436"/><draw:equation draw:name="f82" draw:formula="444"/><draw:equation draw:name="f83" draw:formula="465"/><draw:equation draw:name="f84" draw:formula="494"/><draw:equation draw:name="f85" draw:formula="527"/><draw:equation draw:name="f86" draw:formula="573"/><draw:equation draw:name="f87" draw:formula="476"/><draw:equation draw:name="f88" draw:formula="475"/><draw:equation draw:name="f89" draw:formula="469"/><draw:equation draw:name="f90" draw:formula="457"/><draw:equation draw:name="f91" draw:formula="126"/><draw:equation draw:name="f92" draw:formula="478"/><draw:equation draw:name="f93" draw:formula="80"/><draw:equation draw:name="f94" draw:formula="72"/><draw:equation draw:name="f95" draw:formula="484"/><draw:equation draw:name="f96" draw:formula="65"/><draw:equation draw:name="f97" draw:formula="71"/><draw:equation draw:name="f98" draw:formula="518"/><draw:equation draw:name="f99" draw:formula="78"/><draw:equation draw:name="f100" draw:formula="159"/><draw:equation draw:name="f101" draw:formula="512"/><draw:equation draw:name="f102" draw:formula="157"/><draw:equation draw:name="f103" draw:formula="486"/><draw:equation draw:name="f104" draw:formula="151"/><draw:equation draw:name="f105" draw:formula="141"/><draw:equation draw:name="f106" draw:formula="480"/><draw:equation draw:name="f107" draw:formula="550"/><draw:equation draw:name="f108" draw:formula="564"/><draw:equation draw:name="f109" draw:formula="572"/><draw:equation draw:name="f110" draw:formula="574"/><draw:equation draw:name="f111" draw:formula="559"/><draw:equation draw:name="f112" draw:formula="513"/><draw:equation draw:name="f113" draw:formula="498"/><draw:equation draw:name="f114" draw:formula="488"/><draw:equation draw:name="f115" draw:formula="482"/><draw:equation draw:name="f116" draw:formula="567"/><draw:equation draw:name="f117" draw:formula="320"/><draw:equation draw:name="f118" draw:formula="442"/><draw:equation draw:name="f119" draw:formula="212"/><draw:equation draw:name="f120" draw:formula="446"/><draw:equation draw:name="f121" draw:formula="178"/><draw:equation draw:name="f122" draw:formula="452"/><draw:equation draw:name="f123" draw:formula="165"/><draw:equation draw:name="f124" draw:formula="460"/><draw:equation draw:name="f125" draw:formula="166"/><draw:equation draw:name="f126" draw:formula="184"/><draw:equation draw:name="f127" draw:formula="492"/><draw:equation draw:name="f128" draw:formula="219"/><draw:equation draw:name="f129" draw:formula="267"/><draw:equation draw:name="f130" draw:formula="474"/><draw:equation draw:name="f131" draw:formula="462"/><draw:equation draw:name="f132" draw:formula="427"/><draw:equation draw:name="f133" draw:formula="372"/><draw:equation draw:name="f134" draw:formula="420"/><draw:equation draw:name="f135" draw:formula="455"/><draw:equation draw:name="f136" draw:formula="473"/><draw:equation draw:name="f137" draw:formula="104"/><draw:equation draw:name="f138" draw:formula="454"/><draw:equation draw:name="f139" draw:formula="96"/><draw:equation draw:name="f140" draw:formula="97"/><draw:equation draw:name="f141" draw:formula="468"/><draw:equation draw:name="f142" draw:formula="98"/><draw:equation draw:name="f143" draw:formula="107"/><draw:equation draw:name="f144" draw:formula="456"/><draw:equation draw:name="f145" draw:formula="592"/><draw:equation draw:name="f146" draw:formula="539"/><draw:equation draw:name="f147" draw:formula="546"/><draw:equation draw:name="f148" draw:formula="448"/><draw:equation draw:name="f149" draw:formula="547"/><draw:equation draw:name="f150" draw:formula="541"/><draw:equation draw:name="f151" draw:formula="450"/><draw:equation draw:name="f152" draw:formula="532"/><draw:equation draw:name="f153" draw:formula="542"/><draw:equation draw:name="f154" draw:formula="543"/><draw:equation draw:name="f155" draw:formula="578"/><draw:equation draw:name="f156" draw:formula="586"/><draw:equation draw:name="f157" draw:formula="591"/><draw:equation draw:name="f158" draw:formula="43"/><draw:equation draw:name="f159" draw:formula="39"/><draw:equation draw:name="f160" draw:formula="384"/><draw:equation draw:name="f161" draw:formula="40"/><draw:equation draw:name="f162" draw:formula="392"/><draw:equation draw:name="f163" draw:formula="52"/><draw:equation draw:name="f164" draw:formula="394"/><draw:equation draw:name="f165" draw:formula="51"/><draw:equation draw:name="f166" draw:formula="46"/><draw:equation draw:name="f167" draw:formula="404"/><draw:equation draw:name="f168" draw:formula="45"/><draw:equation draw:name="f169" draw:formula="416"/><draw:equation draw:name="f170" draw:formula="430"/><draw:equation draw:name="f171" draw:formula="47"/><draw:equation draw:name="f172" draw:formula="440"/><draw:equation draw:name="f173" draw:formula="48"/><draw:equation draw:name="f174" draw:formula="53"/><draw:equation draw:name="f175" draw:formula="61"/><draw:equation draw:name="f176" draw:formula="56"/><draw:equation draw:name="f177" draw:formula="50"/><draw:equation draw:name="f178" draw:formula="464"/><draw:equation draw:name="f179" draw:formula="466"/><draw:equation draw:name="f180" draw:formula="67"/><draw:equation draw:name="f181" draw:formula="90"/><draw:equation draw:name="f182" draw:formula="92"/><draw:equation draw:name="f183" draw:formula="93"/><draw:equation draw:name="f184" draw:formula="100"/><draw:equation draw:name="f185" draw:formula="108"/><draw:equation draw:name="f186" draw:formula="89"/><draw:equation draw:name="f187" draw:formula="87"/><draw:equation draw:name="f188" draw:formula="76"/><draw:equation draw:name="f189" draw:formula="434"/><draw:equation draw:name="f190" draw:formula="66"/><draw:equation draw:name="f191" draw:formula="75"/><draw:equation draw:name="f192" draw:formula="410"/><draw:equation draw:name="f193" draw:formula="398"/><draw:equation draw:name="f194" draw:formula="116"/><draw:equation draw:name="f195" draw:formula="382"/><draw:equation draw:name="f196" draw:formula="49"/><draw:equation draw:name="f197" draw:formula="44"/><draw:equation draw:name="f198" draw:formula="374"/><draw:equation draw:name="f199" draw:formula="579"/><draw:equation draw:name="f200" draw:formula="589"/><draw:equation draw:name="f201" draw:formula="583"/><draw:equation draw:name="f202" draw:formula="85"/><draw:equation draw:name="f203" draw:formula="458"/><draw:equation draw:name="f204" draw:formula="555"/><draw:equation draw:name="f205" draw:formula="35"/><draw:equation draw:name="f206" draw:formula="34"/><draw:equation draw:name="f207" draw:formula="605"/><draw:equation draw:name="f208" draw:formula="604"/><draw:equation draw:name="f209" draw:formula="596"/><draw:equation draw:name="f210" draw:formula="531"/><draw:equation draw:name="f211" draw:formula="533"/><draw:equation draw:name="f212" draw:formula="422"/><draw:equation draw:name="f213" draw:formula="432"/><draw:equation draw:name="f214" draw:formula="553"/><draw:equation draw:name="f215" draw:formula="593"/><draw:equation draw:name="f216" draw:formula="563"/><draw:equation draw:name="f217" draw:formula="557"/><draw:equation draw:name="f218" draw:formula="82"/><draw:equation draw:name="f219" draw:formula="86"/><draw:equation draw:name="f220" draw:formula="378"/><draw:equation draw:name="f221" draw:formula="521"/><draw:equation draw:name="f222" draw:formula="380"/><draw:equation draw:name="f223" draw:formula="548"/><draw:equation draw:name="f224" draw:formula="565"/><draw:equation draw:name="f225" draw:formula="595"/><draw:equation draw:name="f226" draw:formula="588"/><draw:equation draw:name="f227" draw:formula="587"/><draw:equation draw:name="f228" draw:formula="599"/><draw:equation draw:name="f229" draw:formula="600"/><draw:equation draw:name="f230" draw:formula="580"/><draw:equation draw:name="f231" draw:formula="228"/><draw:equation draw:name="f232" draw:formula="408"/><draw:equation draw:name="f233" draw:formula="177"/><draw:equation draw:name="f234" draw:formula="188"/><draw:equation draw:name="f235" draw:formula="426"/><draw:equation draw:name="f236" draw:formula="185"/><draw:equation draw:name="f237" draw:formula="428"/><draw:equation draw:name="f238" draw:formula="197"/><draw:equation draw:name="f239" draw:formula="424"/><draw:equation draw:name="f240" draw:formula="232"/><draw:equation draw:name="f241" draw:formula="233"/><draw:equation draw:name="f242" draw:formula="224"/><draw:equation draw:name="f243" draw:formula="414"/><draw:equation draw:name="f244" draw:formula="220"/><draw:equation draw:name="f245" draw:formula="412"/><draw:equation draw:name="f246" draw:formula="225"/><draw:equation draw:name="f247" draw:formula="411"/><draw:equation draw:name="f248" draw:formula="419"/><draw:equation draw:name="f249" draw:formula="415"/><draw:equation draw:name="f250" draw:formula="406"/><draw:equation draw:name="f251" draw:formula="451"/><draw:equation draw:name="f252" draw:formula="208"/><draw:equation draw:name="f253" draw:formula="431"/><draw:equation draw:name="f254" draw:formula="263"/><draw:equation draw:name="f255" draw:formula="322"/><draw:equation draw:name="f256" draw:formula="324"/><draw:equation draw:name="f257" draw:formula="350"/><draw:equation draw:name="f258" draw:formula="254"/><draw:equation draw:name="f259" draw:formula="284"/><draw:equation draw:name="f260" draw:formula="355"/><draw:equation draw:name="f261" draw:formula="359"/><draw:equation draw:name="f262" draw:formula="376"/><draw:equation draw:name="f263" draw:formula="265"/><draw:equation draw:name="f264" draw:formula="261"/><draw:equation draw:name="f265" draw:formula="370"/><draw:equation draw:name="f266" draw:formula="266"/><draw:equation draw:name="f267" draw:formula="366"/><draw:equation draw:name="f268" draw:formula="260"/><draw:equation draw:name="f269" draw:formula="358"/><draw:equation draw:name="f270" draw:formula="271"/><draw:equation draw:name="f271" draw:formula="269"/><draw:equation draw:name="f272" draw:formula="356"/><draw:equation draw:name="f273" draw:formula="354"/><draw:equation draw:name="f274" draw:formula="288"/><draw:equation draw:name="f275" draw:formula="352"/><draw:equation draw:name="f276" draw:formula="342"/><draw:equation draw:name="f277" draw:formula="285"/><draw:equation draw:name="f278" draw:formula="336"/><draw:equation draw:name="f279" draw:formula="277"/><draw:equation draw:name="f280" draw:formula="330"/><draw:equation draw:name="f281" draw:formula="287"/><draw:equation draw:name="f282" draw:formula="234"/><draw:equation draw:name="f283" draw:formula="400"/><draw:equation draw:name="f284" draw:formula="405"/><draw:equation draw:name="f285" draw:formula="402"/><draw:equation draw:name="f286" draw:formula="479"/><draw:equation draw:name="f287" draw:formula="423"/><draw:equation draw:name="f288" draw:formula="150"/><draw:equation draw:name="f289" draw:formula="149"/><draw:equation draw:name="f290" draw:formula="153"/><draw:equation draw:name="f291" draw:formula="167"/><draw:equation draw:name="f292" draw:formula="152"/><draw:equation draw:name="f293" draw:formula="471"/><draw:equation draw:name="f294" draw:formula="326"/><draw:equation draw:name="f295" draw:formula="144"/><draw:equation draw:name="f296" draw:formula="133"/><draw:equation draw:name="f297" draw:formula="127"/><draw:equation draw:name="f298" draw:formula="130"/><draw:equation draw:name="f299" draw:formula="338"/><draw:equation draw:name="f300" draw:formula="129"/><draw:equation draw:name="f301" draw:formula="348"/><draw:equation draw:name="f302" draw:formula="122"/><draw:equation draw:name="f303" draw:formula="155"/><draw:equation draw:name="f304" draw:formula="161"/><draw:equation draw:name="f305" draw:formula="168"/><draw:equation draw:name="f306" draw:formula="189"/><draw:equation draw:name="f307" draw:formula="396"/><draw:equation draw:name="f308" draw:formula="390"/><draw:equation draw:name="f309" draw:formula="196"/><draw:equation draw:name="f310" draw:formula="364"/><draw:equation draw:name="f311" draw:formula="194"/><draw:equation draw:name="f312" draw:formula="490"/><draw:equation draw:name="f313" draw:formula="487"/><draw:equation draw:name="f314" draw:formula="215"/><draw:equation draw:name="f315" draw:formula="386"/><draw:equation draw:name="f316" draw:formula="206"/><draw:equation draw:name="f317" draw:formula="216"/><draw:equation draw:name="f318" draw:formula="214"/><draw:equation draw:name="f319" draw:formula="218"/><draw:equation draw:name="f320" draw:formula="223"/><draw:equation draw:name="f321" draw:formula="332"/><draw:equation draw:name="f322" draw:formula="385"/><draw:equation draw:name="f323" draw:formula="395"/><draw:equation draw:name="f324" draw:formula="351"/><draw:equation draw:name="f325" draw:formula="421"/><draw:equation draw:name="f326" draw:formula="425"/><draw:equation draw:name="f327" draw:formula="437"/><draw:equation draw:name="f328" draw:formula="433"/><draw:equation draw:name="f329" draw:formula="443"/><draw:equation draw:name="f330" draw:formula="472"/><draw:equation draw:name="f331" draw:formula="136"/><draw:equation draw:name="f332" draw:formula="118"/><draw:equation draw:name="f333" draw:formula="120"/><draw:equation draw:name="f334" draw:formula="135"/><draw:equation draw:name="f335" draw:formula="302"/><draw:equation draw:name="f336" draw:formula="481"/><draw:equation draw:name="f337" draw:formula="304"/><draw:equation draw:name="f338" draw:formula="504"/><draw:equation draw:name="f339" draw:formula="316"/><draw:equation draw:name="f340" draw:formula="340"/><draw:equation draw:name="f341" draw:formula="362"/><draw:equation draw:name="f342" draw:formula="519"/><draw:equation draw:name="f343" draw:formula="569"/><draw:equation draw:name="f344" draw:formula="577"/><draw:equation draw:name="f345" draw:formula="603"/><draw:equation draw:name="f346" draw:formula="346"/><draw:equation draw:name="f347" draw:formula="344"/><draw:equation draw:name="f348" draw:formula="571"/><draw:equation draw:name="f349" draw:formula="561"/><draw:equation draw:name="f350" draw:formula="368"/><draw:equation draw:name="f351" draw:formula="373"/><draw:equation draw:name="f352" draw:formula="377"/><draw:equation draw:name="f353" draw:formula="381"/><draw:equation draw:name="f354" draw:formula="407"/><draw:equation draw:name="f355" draw:formula="68"/><draw:equation draw:name="f356" draw:formula="256"/><draw:equation draw:name="f357" draw:formula="64"/><draw:equation draw:name="f358" draw:formula="272"/><draw:equation draw:name="f359" draw:formula="59"/><draw:equation draw:name="f360" draw:formula="286"/><draw:equation draw:name="f361" draw:formula="37"/><draw:equation draw:name="f362" draw:formula="314"/><draw:equation draw:name="f363" draw:formula="32"/><draw:equation draw:name="f364" draw:formula="36"/><draw:equation draw:name="f365" draw:formula="62"/><draw:equation draw:name="f366" draw:formula="70"/><draw:equation draw:name="f367" draw:formula="137"/><draw:equation draw:name="f368" draw:formula="117"/><draw:equation draw:name="f369" draw:formula="334"/><draw:equation draw:name="f370" draw:formula="328"/><draw:equation draw:name="f371" draw:formula="73"/><draw:equation draw:name="f372" draw:formula="590"/><draw:equation draw:name="f373" draw:formula="597"/><draw:equation draw:name="f374" draw:formula="353"/><draw:equation draw:name="f375" draw:formula="275"/><draw:equation draw:name="f376" draw:formula="282"/><draw:equation draw:name="f377" draw:formula="297"/><draw:equation draw:name="f378" draw:formula="293"/><draw:equation draw:name="f379" draw:formula="289"/><draw:equation draw:name="f380" draw:formula="357"/><draw:equation draw:name="f381" draw:formula="298"/><draw:equation draw:name="f382" draw:formula="281"/><draw:equation draw:name="f383" draw:formula="375"/><draw:equation draw:name="f384" draw:formula="264"/><draw:equation draw:name="f385" draw:formula="268"/><draw:equation draw:name="f386" draw:formula="307"/><draw:equation draw:name="f387" draw:formula="299"/><draw:equation draw:name="f388" draw:formula="305"/><draw:equation draw:name="f389" draw:formula="365"/><draw:equation draw:name="f390" draw:formula="349"/><draw:equation draw:name="f391" draw:formula="325"/><draw:equation draw:name="f392" draw:formula="333"/><draw:equation draw:name="f393" draw:formula="367"/><draw:equation draw:name="f394" draw:formula="274"/><draw:equation draw:name="f395" draw:formula="495"/><draw:equation draw:name="f396" draw:formula="489"/><draw:equation draw:name="f397" draw:formula="445"/><draw:equation draw:name="f398" draw:formula="517"/><draw:equation draw:name="f399" draw:formula="509"/><draw:equation draw:name="f400" draw:formula="335"/><draw:equation draw:name="f401" draw:formula="371"/><draw:equation draw:name="f402" draw:formula="300"/><draw:equation draw:name="f403" draw:formula="84"/><draw:equation draw:name="f404" draw:formula="318"/><draw:equation draw:name="f405" draw:formula="79"/><draw:equation draw:name="f406" draw:formula="74"/><draw:equation draw:name="f407" draw:formula="158"/><draw:equation draw:name="f408" draw:formula="179"/><draw:equation draw:name="f409" draw:formula="244"/><draw:equation draw:name="f410" draw:formula="239"/><draw:equation draw:name="f411" draw:formula="290"/><draw:equation draw:name="f412" draw:formula="119"/><draw:equation draw:name="f413" draw:formula="638"/><draw:equation draw:name="f414" draw:formula="637"/><draw:equation draw:name="f415" draw:formula="635"/><draw:equation draw:name="f416" draw:formula="238"/><draw:equation draw:name="f417" draw:formula="632"/><draw:equation draw:name="f418" draw:formula="248"/><draw:equation draw:name="f419" draw:formula="566"/><draw:equation draw:name="f420" draw:formula="607"/><draw:equation draw:name="f421" draw:formula="602"/><draw:equation draw:name="f422" draw:formula="575"/><draw:equation draw:name="f423" draw:formula="240"/><draw:equation draw:name="f424" draw:formula="236"/><draw:equation draw:name="f425" draw:formula="306"/><draw:equation draw:name="f426" draw:formula="207"/><draw:equation draw:name="f427" draw:formula="213"/><draw:equation draw:name="f428" draw:formula="211"/><draw:equation draw:name="f429" draw:formula="258"/><draw:equation draw:name="f430" draw:formula="310"/><draw:equation draw:name="f431" draw:formula="280"/><draw:equation draw:name="f432" draw:formula="379"/><draw:equation draw:name="f433" draw:formula="276"/><draw:equation draw:name="f434" draw:formula="278"/><draw:equation draw:name="f435" draw:formula="296"/><draw:equation draw:name="f436" draw:formula="551"/><draw:equation draw:name="f437" draw:formula="387"/><draw:equation draw:name="f438" draw:formula="327"/><draw:equation draw:name="f439" draw:formula="315"/><draw:equation draw:name="f440" draw:formula="319"/><draw:equation draw:name="f441" draw:formula="312"/><draw:equation draw:name="f442" draw:formula="317"/><draw:equation draw:name="f443" draw:formula="308"/><draw:equation draw:name="f444" draw:formula="279"/><draw:equation draw:name="f445" draw:formula="205"/><draw:equation draw:name="f446" draw:formula="294"/><draw:equation draw:name="f447" draw:formula="262"/><draw:equation draw:name="f448" draw:formula="247"/><draw:equation draw:name="f449" draw:formula="241"/><draw:equation draw:name="f450" draw:formula="292"/><draw:equation draw:name="f451" draw:formula="251"/><draw:equation draw:name="f452" draw:formula="249"/><draw:equation draw:name="f453" draw:formula="255"/><draw:equation draw:name="f454" draw:formula="313"/><draw:equation draw:name="f455" draw:formula="270"/><draw:equation draw:name="f456" draw:formula="252"/><draw:equation draw:name="f457" draw:formula="250"/><draw:equation draw:name="f458" draw:formula="246"/><draw:equation draw:name="f459" draw:formula="259"/><draw:equation draw:name="f460" draw:formula="230"/><draw:equation draw:name="f461" draw:formula="301"/><draw:equation draw:name="f462" draw:formula="459"/><draw:equation draw:name="f463" draw:formula="503"/><draw:equation draw:name="f464" draw:formula="477"/><draw:equation draw:name="f465" draw:formula="535"/><draw:equation draw:name="f466" draw:formula="253"/><draw:equation draw:name="f467" draw:formula="181"/><draw:equation draw:name="f468" draw:formula="171"/><draw:equation draw:name="f469" draw:formula="162"/><draw:equation draw:name="f470" draw:formula="191"/><draw:equation draw:name="f471" draw:formula="257"/><draw:equation draw:name="f472" draw:formula="399"/><draw:equation draw:name="f473" draw:formula="401"/><draw:equation draw:name="f474" draw:formula="389"/><draw:equation draw:name="f475" draw:formula="388"/><draw:equation draw:name="f476" draw:formula="309"/><draw:equation draw:name="f477" draw:formula="345"/><draw:equation draw:name="f478" draw:formula="341"/><draw:equation draw:name="f479" draw:formula="397"/><draw:equation draw:name="f480" draw:formula="123"/><draw:equation draw:name="f481" draw:formula="562"/><draw:equation draw:name="f482" draw:formula="202"/><draw:equation draw:name="f483" draw:formula="491"/><draw:equation draw:name="f484" draw:formula="226"/><draw:equation draw:name="f485" draw:formula="463"/><draw:equation draw:name="f486" draw:formula="544"/><draw:equation draw:name="f487" draw:formula="556"/><draw:equation draw:name="f488" draw:formula="570"/><draw:equation draw:name="f489" draw:formula="222"/><draw:equation draw:name="f490" draw:formula="94"/><draw:equation draw:name="f491" draw:formula="95"/><draw:equation draw:name="f492" draw:formula="102"/><draw:equation draw:name="f493" draw:formula="115"/><draw:equation draw:name="f494" draw:formula="121"/><draw:equation draw:name="f495" draw:formula="524"/><draw:equation draw:name="f496" draw:formula="537"/><draw:equation draw:name="f497" draw:formula="545"/><draw:equation draw:name="f498" draw:formula="28"/><draw:equation draw:name="f499" draw:formula="23"/><draw:equation draw:name="f500" draw:formula="25"/><draw:equation draw:name="f501" draw:formula="611"/><draw:equation draw:name="f502" draw:formula="614"/><draw:equation draw:name="f503" draw:formula="616"/><draw:equation draw:name="f504" draw:formula="2"/><draw:equation draw:name="f505" draw:formula="1"/><draw:equation draw:name="f506" draw:formula="6"/><draw:equation draw:name="f507" draw:formula="21"/><draw:equation draw:name="f508" draw:formula="42"/><draw:equation draw:name="f509" draw:formula="7"/><draw:equation draw:name="f510" draw:formula="4"/><draw:equation draw:name="f511" draw:formula="618"/><draw:equation draw:name="f512" draw:formula="633"/><draw:equation draw:name="f513" draw:formula="363"/><draw:equation draw:name="f514" draw:formula="83"/><draw:equation draw:name="f515" draw:formula="176"/><draw:equation draw:name="f516" draw:formula="273"/><draw:equation draw:name="f517" draw:formula="329"/><draw:equation draw:name="f518" draw:formula="441"/><draw:equation draw:name="f519" draw:formula="435"/><draw:equation draw:name="f520" draw:formula="204"/><draw:equation draw:name="f521" draw:formula="331"/><draw:equation draw:name="f522" draw:formula="198"/><draw:equation draw:name="f523" draw:formula="200"/><draw:equation draw:name="f524" draw:formula="242"/><draw:equation draw:name="f525" draw:formula="295"/><draw:equation draw:name="f526" draw:formula="311"/><draw:equation draw:name="f527" draw:formula="321"/><draw:equation draw:name="f528" draw:formula="210"/><draw:equation draw:name="f529" draw:formula="217"/><draw:equation draw:name="f530" draw:formula="190"/><draw:equation draw:name="f531" draw:formula="209"/><draw:equation draw:name="f532" draw:formula="192"/><draw:equation draw:name="f533" draw:formula="183"/><draw:equation draw:name="f534" draw:formula="186"/><draw:equation draw:name="f535" draw:formula="447"/><draw:equation draw:name="f536" draw:formula="323"/><draw:equation draw:name="f537" draw:formula="172"/><draw:equation draw:name="f538" draw:formula="77"/><draw:equation draw:name="f539" draw:formula="148"/><draw:equation draw:name="f540" draw:formula="147"/><draw:equation draw:name="f541" draw:formula="146"/><draw:equation draw:name="f542" draw:formula="132"/><draw:equation draw:name="f543" draw:formula="303"/><draw:equation draw:name="f544" draw:formula="413"/><draw:equation draw:name="f545" draw:formula="140"/><draw:equation draw:name="f546" draw:formula="417"/><draw:equation draw:name="f547" draw:formula="339"/><draw:equation draw:name="f548" draw:formula="507"/><draw:equation draw:name="f549" draw:formula="493"/><draw:equation draw:name="f550" draw:formula="499"/><draw:equation draw:name="f551" draw:formula="538"/><draw:equation draw:name="f552" draw:formula="526"/><draw:equation draw:name="f553" draw:formula="237"/><draw:equation draw:name="f554" draw:formula="229"/><draw:equation draw:name="f555" draw:formula="154"/><draw:equation draw:name="f556" draw:formula="485"/><draw:equation draw:name="f557" draw:formula="109"/><draw:equation draw:name="f558" draw:formula="99"/><draw:equation draw:name="f559" draw:formula="101"/><draw:equation draw:name="f560" draw:formula="128"/><draw:equation draw:name="f561" draw:formula="113"/><draw:equation draw:name="f562" draw:formula="142"/><draw:equation draw:name="f563" draw:formula="160"/><draw:equation draw:name="f564" draw:formula="497"/><draw:equation draw:name="f565" draw:formula="525"/><draw:equation draw:name="f566" draw:formula="540"/><draw:equation draw:name="f567" draw:formula="530"/><draw:equation draw:name="f568" draw:formula="88"/><draw:equation draw:name="f569" draw:formula="106"/><draw:equation draw:name="f570" draw:formula="114"/><draw:equation draw:name="f571" draw:formula="138"/><draw:equation draw:name="f572" draw:formula="103"/><draw:equation draw:name="f573" draw:formula="560"/><draw:equation draw:name="f574" draw:formula="536"/><draw:equation draw:name="f575" draw:formula="393"/><draw:equation draw:name="f576" draw:formula="245"/><draw:equation draw:name="f577" draw:formula="124"/><draw:equation draw:name="f578" draw:formula="383"/><draw:equation draw:name="f579" draw:formula="110"/><draw:equation draw:name="f580" draw:formula="343"/><draw:equation draw:name="f581" draw:formula="409"/><draw:equation draw:name="f582" draw:formula="283"/><draw:equation draw:name="f583" draw:formula="403"/><draw:equation draw:name="f584" draw:formula="391"/><draw:equation draw:name="f585" draw:formula="347"/><draw:equation draw:name="f586" draw:formula="20"/><draw:equation draw:name="f587" draw:formula="22"/><draw:equation draw:name="f588" draw:formula="38"/><draw:equation draw:name="f589" draw:formula="54"/><draw:equation draw:name="f590" draw:formula="30"/><draw:equation draw:name="f591" draw:formula="14"/><draw:equation draw:name="f592" draw:formula="16"/><draw:equation draw:name="f593" draw:formula="24"/><draw:equation draw:name="f594" draw:formula="18"/><draw:equation draw:name="f595" draw:formula="8"/><draw:equation draw:name="f596" draw:formula="10"/><draw:equation draw:name="f597" draw:formula="?f5 - 49"/><draw:equation draw:name="f598" draw:formula="?f6 - 49"/><draw:equation draw:name="f599" draw:formula="?f7 - 49"/><draw:equation draw:name="f600" draw:formula="?f8 - 49"/><draw:equation draw:name="f601" draw:formula="?f9 - 49"/><draw:equation draw:name="f602" draw:formula="?f10 - 49"/><draw:equation draw:name="f603" draw:formula="?f11 - 49"/><draw:equation draw:name="f604" draw:formula="?f12 - 49"/><draw:equation draw:name="f605" draw:formula="?f13 - 49"/><draw:equation draw:name="f606" draw:formula="?f14 - 49"/><draw:equation draw:name="f607" draw:formula="?f15 - 49"/><draw:equation draw:name="f608" draw:formula="?f16 - 49"/><draw:equation draw:name="f609" draw:formula="?f17 - 49"/><draw:equation draw:name="f610" draw:formula="?f18 - 49"/><draw:equation draw:name="f611" draw:formula="?f19 - 49"/><draw:equation draw:name="f612" draw:formula="?f20 - 49"/><draw:equation draw:name="f613" draw:formula="?f21 - 49"/><draw:equation draw:name="f614" draw:formula="?f22 - 49"/><draw:equation draw:name="f615" draw:formula="?f23 - 49"/><draw:equation draw:name="f616" draw:formula="?f24 - 49"/><draw:equation draw:name="f617" draw:formula="?f25 - 49"/><draw:equation draw:name="f618" draw:formula="?f26 - 49"/><draw:equation draw:name="f619" draw:formula="?f27 - 49"/><draw:equation draw:name="f620" draw:formula="?f28 - 49"/><draw:equation draw:name="f621" draw:formula="?f29 - 49"/><draw:equation draw:name="f622" draw:formula="?f30 - 49"/><draw:equation draw:name="f623" draw:formula="?f31 - 49"/><draw:equation draw:name="f624" draw:formula="?f32 - 49"/><draw:equation draw:name="f625" draw:formula="?f33 - 49"/><draw:equation draw:name="f626" draw:formula="?f34 - 49"/><draw:equation draw:name="f627" draw:formula="?f35 - 49"/><draw:equation draw:name="f628" draw:formula="?f36 - 49"/><draw:equation draw:name="f629" draw:formula="?f37 - 49"/><draw:equation draw:name="f630" draw:formula="?f38 - 49"/><draw:equation draw:name="f631" draw:formula="?f39 - 49"/><draw:equation draw:name="f632" draw:formula="?f40 - 49"/><draw:equation draw:name="f633" draw:formula="?f41 - 49"/><draw:equation draw:name="f634" draw:formula="?f42 - 49"/><draw:equation draw:name="f635" draw:formula="?f43 - 49"/><draw:equation draw:name="f636" draw:formula="?f44 - 49"/><draw:equation draw:name="f637" draw:formula="?f45 - 49"/><draw:equation draw:name="f638" draw:formula="?f46 - 49"/><draw:equation draw:name="f639" draw:formula="?f47 - 49"/><draw:equation draw:name="f640" draw:formula="?f48 - 49"/><draw:equation draw:name="f641" draw:formula="?f49 - 49"/><draw:equation draw:name="f642" draw:formula="?f50 - 49"/><draw:equation draw:name="f643" draw:formula="?f51 - 49"/><draw:equation draw:name="f644" draw:formula="?f52 - 49"/><draw:equation draw:name="f645" draw:formula="?f53 - 49"/><draw:equation draw:name="f646" draw:formula="?f54 - 49"/><draw:equation draw:name="f647" draw:formula="?f55 - 49"/><draw:equation draw:name="f648" draw:formula="?f56 - 49"/><draw:equation draw:name="f649" draw:formula="?f57 - 49"/><draw:equation draw:name="f650" draw:formula="?f58 - 49"/><draw:equation draw:name="f651" draw:formula="?f59 - 49"/><draw:equation draw:name="f652" draw:formula="?f60 - 49"/><draw:equation draw:name="f653" draw:formula="?f61 - 49"/><draw:equation draw:name="f654" draw:formula="?f62 - 49"/><draw:equation draw:name="f655" draw:formula="?f63 - 49"/><draw:equation draw:name="f656" draw:formula="?f4 - ?f2"/><draw:equation draw:name="f657" draw:formula="?f3 - ?f2"/><draw:equation draw:name="f658" draw:formula="?f657 / 639"/><draw:equation draw:name="f659" draw:formula="?f656 / 528"/><draw:equation draw:name="f660" draw:formula="?f597 * ?f657"/><draw:equation draw:name="f661" draw:formula="1993 * ?f656"/><draw:equation draw:name="f662" draw:formula="?f598 * ?f657"/><draw:equation draw:name="f663" draw:formula="1923 * ?f656"/><draw:equation draw:name="f664" draw:formula="?f599 * ?f657"/><draw:equation draw:name="f665" draw:formula="1921 * ?f656"/><draw:equation draw:name="f666" draw:formula="?f600 * ?f657"/><draw:equation draw:name="f667" draw:formula="?f601 * ?f657"/><draw:equation draw:name="f668" draw:formula="1929 * ?f656"/><draw:equation draw:name="f669" draw:formula="?f602 * ?f657"/><draw:equation draw:name="f670" draw:formula="?f603 * ?f657"/><draw:equation draw:name="f671" draw:formula="1849 * ?f656"/><draw:equation draw:name="f672" draw:formula="?f604 * ?f657"/><draw:equation draw:name="f673" draw:formula="1895 * ?f656"/><draw:equation draw:name="f674" draw:formula="?f605 * ?f657"/><draw:equation draw:name="f675" draw:formula="1897 * ?f656"/><draw:equation draw:name="f676" draw:formula="?f606 * ?f657"/><draw:equation draw:name="f677" draw:formula="1827 * ?f656"/><draw:equation draw:name="f678" draw:formula="?f607 * ?f657"/><draw:equation draw:name="f679" draw:formula="1883 * ?f656"/><draw:equation draw:name="f680" draw:formula="?f608 * ?f657"/><draw:equation draw:name="f681" draw:formula="1881 * ?f656"/><draw:equation draw:name="f682" draw:formula="?f609 * ?f657"/><draw:equation draw:name="f683" draw:formula="1869 * ?f656"/><draw:equation draw:name="f684" draw:formula="?f610 * ?f657"/><draw:equation draw:name="f685" draw:formula="1835 * ?f656"/><draw:equation draw:name="f686" draw:formula="?f611 * ?f657"/><draw:equation draw:name="f687" draw:formula="1845 * ?f656"/><draw:equation draw:name="f688" draw:formula="?f612 * ?f657"/><draw:equation draw:name="f689" draw:formula="1785 * ?f656"/><draw:equation draw:name="f690" draw:formula="?f613 * ?f657"/><draw:equation draw:name="f691" draw:formula="?f614 * ?f657"/><draw:equation draw:name="f692" draw:formula="1841 * ?f656"/><draw:equation draw:name="f693" draw:formula="?f615 * ?f657"/><draw:equation draw:name="f694" draw:formula="?f616 * ?f657"/><draw:equation draw:name="f695" draw:formula="1825 * ?f656"/><draw:equation draw:name="f696" draw:formula="?f617 * ?f657"/><draw:equation draw:name="f697" draw:formula="1833 * ?f656"/><draw:equation draw:name="f698" draw:formula="?f618 * ?f657"/><draw:equation draw:name="f699" draw:formula="1809 * ?f656"/><draw:equation draw:name="f700" draw:formula="?f619 * ?f657"/><draw:equation draw:name="f701" draw:formula="1789 * ?f656"/><draw:equation draw:name="f702" draw:formula="?f620 * ?f657"/><draw:equation draw:name="f703" draw:formula="1743 * ?f656"/><draw:equation draw:name="f704" draw:formula="?f621 * ?f657"/><draw:equation draw:name="f705" draw:formula="1801 * ?f656"/><draw:equation draw:name="f706" draw:formula="?f622 * ?f657"/><draw:equation draw:name="f707" draw:formula="1747 * ?f656"/><draw:equation draw:name="f708" draw:formula="?f623 * ?f657"/><draw:equation draw:name="f709" draw:formula="1796 * ?f656"/><draw:equation draw:name="f710" draw:formula="?f624 * ?f657"/><draw:equation draw:name="f711" draw:formula="?f625 * ?f657"/><draw:equation draw:name="f712" draw:formula="1777 * ?f656"/><draw:equation draw:name="f713" draw:formula="?f626 * ?f657"/><draw:equation draw:name="f714" draw:formula="1733 * ?f656"/><draw:equation draw:name="f715" draw:formula="?f627 * ?f657"/><draw:equation draw:name="f716" draw:formula="1771 * ?f656"/><draw:equation draw:name="f717" draw:formula="?f628 * ?f657"/><draw:equation draw:name="f718" draw:formula="1745 * ?f656"/><draw:equation draw:name="f719" draw:formula="?f629 * ?f657"/><draw:equation draw:name="f720" draw:formula="1749 * ?f656"/><draw:equation draw:name="f721" draw:formula="?f630 * ?f657"/><draw:equation draw:name="f722" draw:formula="1737 * ?f656"/><draw:equation draw:name="f723" draw:formula="?f631 * ?f657"/><draw:equation draw:name="f724" draw:formula="1693 * ?f656"/><draw:equation draw:name="f725" draw:formula="?f632 * ?f657"/><draw:equation draw:name="f726" draw:formula="?f633 * ?f657"/><draw:equation draw:name="f727" draw:formula="1735 * ?f656"/><draw:equation draw:name="f728" draw:formula="?f634 * ?f657"/><draw:equation draw:name="f729" draw:formula="1731 * ?f656"/><draw:equation draw:name="f730" draw:formula="?f635 * ?f657"/><draw:equation draw:name="f731" draw:formula="1725 * ?f656"/><draw:equation draw:name="f732" draw:formula="?f636 * ?f657"/><draw:equation draw:name="f733" draw:formula="1687 * ?f656"/><draw:equation draw:name="f734" draw:formula="?f637 * ?f657"/><draw:equation draw:name="f735" draw:formula="1711 * ?f656"/><draw:equation draw:name="f736" draw:formula="?f638 * ?f657"/><draw:equation draw:name="f737" draw:formula="?f639 * ?f657"/><draw:equation draw:name="f738" draw:formula="1691 * ?f656"/><draw:equation draw:name="f739" draw:formula="?f640 * ?f657"/><draw:equation draw:name="f740" draw:formula="1699 * ?f656"/><draw:equation draw:name="f741" draw:formula="?f641 * ?f657"/><draw:equation draw:name="f742" draw:formula="1683 * ?f656"/><draw:equation draw:name="f743" draw:formula="?f642 * ?f657"/><draw:equation draw:name="f744" draw:formula="1651 * ?f656"/><draw:equation draw:name="f745" draw:formula="?f643 * ?f657"/><draw:equation draw:name="f746" draw:formula="1677 * ?f656"/><draw:equation draw:name="f747" draw:formula="?f644 * ?f657"/><draw:equation draw:name="f748" draw:formula="1665 * ?f656"/><draw:equation draw:name="f749" draw:formula="?f645 * ?f657"/><draw:equation draw:name="f750" draw:formula="?f646 * ?f657"/><draw:equation draw:name="f751" draw:formula="1645 * ?f656"/><draw:equation draw:name="f752" draw:formula="?f647 * ?f657"/><draw:equation draw:name="f753" draw:formula="1639 * ?f656"/><draw:equation draw:name="f754" draw:formula="?f648 * ?f657"/><draw:equation draw:name="f755" draw:formula="1625 * ?f656"/><draw:equation draw:name="f756" draw:formula="1613 * ?f656"/><draw:equation draw:name="f757" draw:formula="?f649 * ?f657"/><draw:equation draw:name="f758" draw:formula="1555 * ?f656"/><draw:equation draw:name="f759" draw:formula="1537 * ?f656"/><draw:equation draw:name="f760" draw:formula="?f650 * ?f657"/><draw:equation draw:name="f761" draw:formula="1569 * ?f656"/><draw:equation draw:name="f762" draw:formula="?f651 * ?f657"/><draw:equation draw:name="f763" draw:formula="1579 * ?f656"/><draw:equation draw:name="f764" draw:formula="?f652 * ?f657"/><draw:equation draw:name="f765" draw:formula="1549 * ?f656"/><draw:equation draw:name="f766" draw:formula="?f653 * ?f657"/><draw:equation draw:name="f767" draw:formula="1527 * ?f656"/><draw:equation draw:name="f768" draw:formula="?f654 * ?f657"/><draw:equation draw:name="f769" draw:formula="1495 * ?f656"/><draw:equation draw:name="f770" draw:formula="?f655 * ?f657"/><draw:equation draw:name="f771" draw:formula="1485 * ?f656"/><draw:equation draw:name="f772" draw:formula="?f660 / 639"/><draw:equation draw:name="f773" draw:formula="?f661 / 528"/><draw:equation draw:name="f774" draw:formula="?f662 / 639"/><draw:equation draw:name="f775" draw:formula="?f663 / 528"/><draw:equation draw:name="f776" draw:formula="?f664 / 639"/><draw:equation draw:name="f777" draw:formula="?f665 / 528"/><draw:equation draw:name="f778" draw:formula="?f666 / 639"/><draw:equation draw:name="f779" draw:formula="?f667 / 639"/><draw:equation draw:name="f780" draw:formula="?f668 / 528"/><draw:equation draw:name="f781" draw:formula="?f669 / 639"/><draw:equation draw:name="f782" draw:formula="?f670 / 639"/><draw:equation draw:name="f783" draw:formula="?f671 / 528"/><draw:equation draw:name="f784" draw:formula="?f672 / 639"/><draw:equation draw:name="f785" draw:formula="?f673 / 528"/><draw:equation draw:name="f786" draw:formula="?f674 / 639"/><draw:equation draw:name="f787" draw:formula="?f675 / 528"/><draw:equation draw:name="f788" draw:formula="?f676 / 639"/><draw:equation draw:name="f789" draw:formula="?f677 / 528"/><draw:equation draw:name="f790" draw:formula="?f678 / 639"/><draw:equation draw:name="f791" draw:formula="?f679 / 528"/><draw:equation draw:name="f792" draw:formula="?f680 / 639"/><draw:equation draw:name="f793" draw:formula="?f681 / 528"/><draw:equation draw:name="f794" draw:formula="?f682 / 639"/><draw:equation draw:name="f795" draw:formula="?f683 / 528"/><draw:equation draw:name="f796" draw:formula="?f684 / 639"/><draw:equation draw:name="f797" draw:formula="?f685 / 528"/><draw:equation draw:name="f798" draw:formula="?f686 / 639"/><draw:equation draw:name="f799" draw:formula="?f687 / 528"/><draw:equation draw:name="f800" draw:formula="?f688 / 639"/><draw:equation draw:name="f801" draw:formula="?f689 / 528"/><draw:equation draw:name="f802" draw:formula="?f690 / 639"/><draw:equation draw:name="f803" draw:formula="?f691 / 639"/><draw:equation draw:name="f804" draw:formula="?f692 / 528"/><draw:equation draw:name="f805" draw:formula="?f693 / 639"/><draw:equation draw:name="f806" draw:formula="?f694 / 639"/><draw:equation draw:name="f807" draw:formula="?f695 / 528"/><draw:equation draw:name="f808" draw:formula="?f696 / 639"/><draw:equation draw:name="f809" draw:formula="?f697 / 528"/><draw:equation draw:name="f810" draw:formula="?f698 / 639"/><draw:equation draw:name="f811" draw:formula="?f699 / 528"/><draw:equation draw:name="f812" draw:formula="?f700 / 639"/><draw:equation draw:name="f813" draw:formula="?f701 / 528"/><draw:equation draw:name="f814" draw:formula="?f702 / 639"/><draw:equation draw:name="f815" draw:formula="?f703 / 528"/><draw:equation draw:name="f816" draw:formula="?f704 / 639"/><draw:equation draw:name="f817" draw:formula="?f705 / 528"/><draw:equation draw:name="f818" draw:formula="?f706 / 639"/><draw:equation draw:name="f819" draw:formula="?f707 / 528"/><draw:equation draw:name="f820" draw:formula="?f708 / 639"/><draw:equation draw:name="f821" draw:formula="?f709 / 528"/><draw:equation draw:name="f822" draw:formula="?f710 / 639"/><draw:equation draw:name="f823" draw:formula="?f711 / 639"/><draw:equation draw:name="f824" draw:formula="?f712 / 528"/><draw:equation draw:name="f825" draw:formula="?f713 / 639"/><draw:equation draw:name="f826" draw:formula="?f714 / 528"/><draw:equation draw:name="f827" draw:formula="?f715 / 639"/><draw:equation draw:name="f828" draw:formula="?f716 / 528"/><draw:equation draw:name="f829" draw:formula="?f717 / 639"/><draw:equation draw:name="f830" draw:formula="?f718 / 528"/><draw:equation draw:name="f831" draw:formula="?f719 / 639"/><draw:equation draw:name="f832" draw:formula="?f720 / 528"/><draw:equation draw:name="f833" draw:formula="?f721 / 639"/><draw:equation draw:name="f834" draw:formula="?f722 / 528"/><draw:equation draw:name="f835" draw:formula="?f723 / 639"/><draw:equation draw:name="f836" draw:formula="?f724 / 528"/><draw:equation draw:name="f837" draw:formula="?f725 / 639"/><draw:equation draw:name="f838" draw:formula="?f726 / 639"/><draw:equation draw:name="f839" draw:formula="?f727 / 528"/><draw:equation draw:name="f840" draw:formula="?f728 / 639"/><draw:equation draw:name="f841" draw:formula="?f729 / 528"/><draw:equation draw:name="f842" draw:formula="?f730 / 639"/><draw:equation draw:name="f843" draw:formula="?f731 / 528"/><draw:equation draw:name="f844" draw:formula="?f732 / 639"/><draw:equation draw:name="f845" draw:formula="?f733 / 528"/><draw:equation draw:name="f846" draw:formula="?f734 / 639"/><draw:equation draw:name="f847" draw:formula="?f735 / 528"/><draw:equation draw:name="f848" draw:formula="?f736 / 639"/><draw:equation draw:name="f849" draw:formula="?f737 / 639"/><draw:equation draw:name="f850" draw:formula="?f738 / 528"/><draw:equation draw:name="f851" draw:formula="?f739 / 639"/><draw:equation draw:name="f852" draw:formula="?f740 / 528"/><draw:equation draw:name="f853" draw:formula="?f741 / 639"/><draw:equation draw:name="f854" draw:formula="?f742 / 528"/><draw:equation draw:name="f855" draw:formula="?f743 / 639"/><draw:equation draw:name="f856" draw:formula="?f744 / 528"/><draw:equation draw:name="f857" draw:formula="?f745 / 639"/><draw:equation draw:name="f858" draw:formula="?f746 / 528"/><draw:equation draw:name="f859" draw:formula="?f747 / 639"/><draw:equation draw:name="f860" draw:formula="?f748 / 528"/><draw:equation draw:name="f861" draw:formula="?f749 / 639"/><draw:equation draw:name="f862" draw:formula="?f750 / 639"/><draw:equation draw:name="f863" draw:formula="?f751 / 528"/><draw:equation draw:name="f864" draw:formula="?f752 / 639"/><draw:equation draw:name="f865" draw:formula="?f753 / 528"/><draw:equation draw:name="f866" draw:formula="?f754 / 639"/><draw:equation draw:name="f867" draw:formula="?f755 / 528"/><draw:equation draw:name="f868" draw:formula="?f756 / 528"/><draw:equation draw:name="f869" draw:formula="?f757 / 639"/><draw:equation draw:name="f870" draw:formula="?f758 / 528"/><draw:equation draw:name="f871" draw:formula="?f759 / 528"/><draw:equation draw:name="f872" draw:formula="?f760 / 639"/><draw:equation draw:name="f873" draw:formula="?f761 / 528"/><draw:equation draw:name="f874" draw:formula="?f762 / 639"/><draw:equation draw:name="f875" draw:formula="?f763 / 528"/><draw:equation draw:name="f876" draw:formula="?f764 / 639"/><draw:equation draw:name="f877" draw:formula="?f765 / 528"/><draw:equation draw:name="f878" draw:formula="?f766 / 639"/><draw:equation draw:name="f879" draw:formula="?f767 / 528"/><draw:equation draw:name="f880" draw:formula="?f768 / 639"/><draw:equation draw:name="f881" draw:formula="?f769 / 528"/><draw:equation draw:name="f882" draw:formula="?f770 / 639"/><draw:equation draw:name="f883" draw:formula="?f771 / 528"/><draw:equation draw:name="f884" draw:formula="0 / ?f658"/><draw:equation draw:name="f885" draw:formula="?f3 / ?f658"/><draw:equation draw:name="f886" draw:formula="0 / ?f659"/><draw:equation draw:name="f887" draw:formula="?f4 / ?f659"/><draw:equation draw:name="f888" draw:formula="?f772 / ?f658"/><draw:equation draw:name="f889" draw:formula="?f773 / ?f659"/><draw:equation draw:name="f890" draw:formula="?f774 / ?f658"/><draw:equation draw:name="f891" draw:formula="?f775 / ?f659"/><draw:equation draw:name="f892" draw:formula="?f776 / ?f658"/><draw:equation draw:name="f893" draw:formula="?f777 / ?f659"/><draw:equation draw:name="f894" draw:formula="?f778 / ?f658"/><draw:equation draw:name="f895" draw:formula="?f779 / ?f658"/><draw:equation draw:name="f896" draw:formula="?f780 / ?f659"/><draw:equation draw:name="f897" draw:formula="?f781 / ?f658"/><draw:equation draw:name="f898" draw:formula="?f782 / ?f658"/><draw:equation draw:name="f899" draw:formula="?f783 / ?f659"/><draw:equation draw:name="f900" draw:formula="?f784 / ?f658"/><draw:equation draw:name="f901" draw:formula="?f785 / ?f659"/><draw:equation draw:name="f902" draw:formula="?f786 / ?f658"/><draw:equation draw:name="f903" draw:formula="?f787 / ?f659"/><draw:equation draw:name="f904" draw:formula="?f788 / ?f658"/><draw:equation draw:name="f905" draw:formula="?f789 / ?f659"/><draw:equation draw:name="f906" draw:formula="?f790 / ?f658"/><draw:equation draw:name="f907" draw:formula="?f791 / ?f659"/><draw:equation draw:name="f908" draw:formula="?f792 / ?f658"/><draw:equation draw:name="f909" draw:formula="?f793 / ?f659"/><draw:equation draw:name="f910" draw:formula="?f794 / ?f658"/><draw:equation draw:name="f911" draw:formula="?f795 / ?f659"/><draw:equation draw:name="f912" draw:formula="?f796 / ?f658"/><draw:equation draw:name="f913" draw:formula="?f797 / ?f659"/><draw:equation draw:name="f914" draw:formula="?f798 / ?f658"/><draw:equation draw:name="f915" draw:formula="?f799 / ?f659"/><draw:equation draw:name="f916" draw:formula="?f800 / ?f658"/><draw:equation draw:name="f917" draw:formula="?f801 / ?f659"/><draw:equation draw:name="f918" draw:formula="?f802 / ?f658"/><draw:equation draw:name="f919" draw:formula="?f803 / ?f658"/><draw:equation draw:name="f920" draw:formula="?f804 / ?f659"/><draw:equation draw:name="f921" draw:formula="?f805 / ?f658"/><draw:equation draw:name="f922" draw:formula="?f806 / ?f658"/><draw:equation draw:name="f923" draw:formula="?f807 / ?f659"/><draw:equation draw:name="f924" draw:formula="?f808 / ?f658"/><draw:equation draw:name="f925" draw:formula="?f809 / ?f659"/><draw:equation draw:name="f926" draw:formula="?f810 / ?f658"/><draw:equation draw:name="f927" draw:formula="?f811 / ?f659"/><draw:equation draw:name="f928" draw:formula="?f812 / ?f658"/><draw:equation draw:name="f929" draw:formula="?f813 / ?f659"/><draw:equation draw:name="f930" draw:formula="?f814 / ?f658"/><draw:equation draw:name="f931" draw:formula="?f815 / ?f659"/><draw:equation draw:name="f932" draw:formula="?f816 / ?f658"/><draw:equation draw:name="f933" draw:formula="?f817 / ?f659"/><draw:equation draw:name="f934" draw:formula="?f818 / ?f658"/><draw:equation draw:name="f935" draw:formula="?f819 / ?f659"/><draw:equation draw:name="f936" draw:formula="?f820 / ?f658"/><draw:equation draw:name="f937" draw:formula="?f821 / ?f659"/><draw:equation draw:name="f938" draw:formula="?f822 / ?f658"/><draw:equation draw:name="f939" draw:formula="?f823 / ?f658"/><draw:equation draw:name="f940" draw:formula="?f824 / ?f659"/><draw:equation draw:name="f941" draw:formula="?f825 / ?f658"/><draw:equation draw:name="f942" draw:formula="?f826 / ?f659"/><draw:equation draw:name="f943" draw:formula="?f827 / ?f658"/><draw:equation draw:name="f944" draw:formula="?f828 / ?f659"/><draw:equation draw:name="f945" draw:formula="?f829 / ?f658"/><draw:equation draw:name="f946" draw:formula="?f830 / ?f659"/><draw:equation draw:name="f947" draw:formula="?f831 / ?f658"/><draw:equation draw:name="f948" draw:formula="?f832 / ?f659"/><draw:equation draw:name="f949" draw:formula="?f833 / ?f658"/><draw:equation draw:name="f950" draw:formula="?f834 / ?f659"/><draw:equation draw:name="f951" draw:formula="?f835 / ?f658"/><draw:equation draw:name="f952" draw:formula="?f836 / ?f659"/><draw:equation draw:name="f953" draw:formula="?f837 / ?f658"/><draw:equation draw:name="f954" draw:formula="?f838 / ?f658"/><draw:equation draw:name="f955" draw:formula="?f839 / ?f659"/><draw:equation draw:name="f956" draw:formula="?f840 / ?f658"/><draw:equation draw:name="f957" draw:formula="?f841 / ?f659"/><draw:equation draw:name="f958" draw:formula="?f842 / ?f658"/><draw:equation draw:name="f959" draw:formula="?f843 / ?f659"/><draw:equation draw:name="f960" draw:formula="?f844 / ?f658"/><draw:equation draw:name="f961" draw:formula="?f845 / ?f659"/><draw:equation draw:name="f962" draw:formula="?f846 / ?f658"/><draw:equation draw:name="f963" draw:formula="?f847 / ?f659"/><draw:equation draw:name="f964" draw:formula="?f848 / ?f658"/><draw:equation draw:name="f965" draw:formula="?f849 / ?f658"/><draw:equation draw:name="f966" draw:formula="?f850 / ?f659"/><draw:equation draw:name="f967" draw:formula="?f851 / ?f658"/><draw:equation draw:name="f968" draw:formula="?f852 / ?f659"/><draw:equation draw:name="f969" draw:formula="?f853 / ?f658"/><draw:equation draw:name="f970" draw:formula="?f854 / ?f659"/><draw:equation draw:name="f971" draw:formula="?f855 / ?f658"/><draw:equation draw:name="f972" draw:formula="?f856 / ?f659"/><draw:equation draw:name="f973" draw:formula="?f857 / ?f658"/><draw:equation draw:name="f974" draw:formula="?f858 / ?f659"/><draw:equation draw:name="f975" draw:formula="?f859 / ?f658"/><draw:equation draw:name="f976" draw:formula="?f860 / ?f659"/><draw:equation draw:name="f977" draw:formula="?f861 / ?f658"/><draw:equation draw:name="f978" draw:formula="?f862 / ?f658"/><draw:equation draw:name="f979" draw:formula="?f863 / ?f659"/><draw:equation draw:name="f980" draw:formula="?f864 / ?f658"/><draw:equation draw:name="f981" draw:formula="?f865 / ?f659"/><draw:equation draw:name="f982" draw:formula="?f866 / ?f658"/><draw:equation draw:name="f983" draw:formula="?f867 / ?f659"/><draw:equation draw:name="f984" draw:formula="?f868 / ?f659"/><draw:equation draw:name="f985" draw:formula="?f869 / ?f658"/><draw:equation draw:name="f986" draw:formula="?f870 / ?f659"/><draw:equation draw:name="f987" draw:formula="?f871 / ?f659"/><draw:equation draw:name="f988" draw:formula="?f872 / ?f658"/><draw:equation draw:name="f989" draw:formula="?f873 / ?f659"/><draw:equation draw:name="f990" draw:formula="?f874 / ?f658"/><draw:equation draw:name="f991" draw:formula="?f875 / ?f659"/><draw:equation draw:name="f992" draw:formula="?f876 / ?f658"/><draw:equation draw:name="f993" draw:formula="?f877 / ?f659"/><draw:equation draw:name="f994" draw:formula="?f878 / ?f658"/><draw:equation draw:name="f995" draw:formula="?f879 / ?f659"/><draw:equation draw:name="f996" draw:formula="?f880 / ?f658"/><draw:equation draw:name="f997" draw:formula="?f881 / ?f659"/><draw:equation draw:name="f998" draw:formula="?f882 / ?f658"/><draw:equation draw:name="f999" draw:formula="?f883 / ?f659"/></draw:enhanced-geometry></draw:custom-shape></draw:g></text:span><text:span text:style-name="T7"><text:s/></text:span></text:p>
      <text:p text:style-name="Standaard"/>
      <text:p text:style-name="Standaard"/>
      <text:p text:style-name="Standaard"/>
      <text:p text:style-name="Standaard"/>
      <text:p text:style-name="Standaard"/>
      <text:p text:style-name="Standaard"/>
      <text:p text:style-name="Standaard"><text:span text:style-name="T8"><draw:frame draw:z-index="251659264" draw:style-name="a3" draw:name="image1.png" text:anchor-type="paragraph" svg:x="3.54375in" svg:y="0.00694in" svg:width="2.40903in" svg:height="0.51528in" style:rel-width="scale" style:rel-height="scale"><draw:image xlink:href="media/image1.png" xlink:type="simple" xlink:show="embed" xlink:actuate="onLoad"/><svg:title/><svg:desc>Tekst: Rijksdienst voor het Cultureel Erfgoed
Ministerie van Onderwijs, Cultuur en Wetenschap</svg:desc></draw:frame></text:span></text:p>
      <text:p text:style-name="Standaard"/>
      <text:p text:style-name="P9"/>
      <text:p text:style-name="P10"/>
      <text:p text:style-name="P11"/>
      <text:p text:style-name="P12"/>
      <text:p text:style-name="P13">Activiteitenplan</text:p>
      <text:p text:style-name="P14">Beleidskader subsidie <text:s/>onderzoeksinfrastructuur E-RIHS<text:s/></text:p>
      <text:p text:style-name="Standaard"/>
      <text:p text:style-name="P15"/>
      <text:p text:style-name="P16"/>
      <text:p text:style-name="P17"/>
      <text:p text:style-name="P18"/>
      <text:p text:style-name="P19"/>
      <text:p text:style-name="P20"><text:span text:style-name="T21">Dit model voor een activiteitenplan hoort bij het Beleidskader subsidie onderzoeksinfrastructuur <text:s text:c="8"/>E-RIHS. Uw<text:s/></text:span><text:span text:style-name="T22">activiteitenplan met bijhorende begroting dient ter beoordeling van uw subsidieaanvraag. Op<text:s/></text:span><text:a xlink:href="https://www.cultureelerfgoed.nl" office:target-frame-name="_top" xlink:show="replace"><text:span text:style-name="T23">https://www.cultureelerfgoed.nl</text:span></text:a><text:span text:style-name="T24"><text:s/>vindt u meer informatie over de beoordelingsprocedure en de criteria.</text:span></text:p>
      <text:p text:style-name="P25">Let op: na indiening van uw subsidieaanvraag (inclusief dit activiteitenplan) is er geen mogelijkheid tot het aanvullen of wijzigen van de inhoud. Zorg er daarom voor dat de vragen die u beantwoordt bij indiening van de aanvraag inhoudelijk compleet zijn. <text:s/></text:p>
      <text:p text:style-name="P26">Onderstaande gegevens worden ingevuld door de penvoerder.</text:p>
      <text:p text:style-name="Standaard"><text:span text:style-name="T27">Naam instelling:</text:span><text:span text:style-name="T28"><text:tab/></text:span><text:span text:style-name="T29"><text:tab/></text:span><text:span text:style-name="T30"><text:tab/></text:span><text:span text:style-name="Tekstvantijdelijkeaanduiding">Klik of tik om tekst in te voeren.</text:span></text:p>
      <text:p text:style-name="Standaard"><text:span text:style-name="T31">Contactpersoon:</text:span><text:span text:style-name="T32"><text:tab/></text:span><text:span text:style-name="T33"><text:tab/></text:span><text:span text:style-name="T34"><text:tab/></text:span><text:span text:style-name="Tekstvantijdelijkeaanduiding">Klik of tik om tekst in te voeren.</text:span></text:p>
      <text:p text:style-name="Standaard"><text:span text:style-name="T35">E-mailadres:</text:span><text:span text:style-name="T36"><text:tab/></text:span><text:span text:style-name="T37"><text:tab/></text:span><text:span text:style-name="T38"><text:tab/></text:span><text:span text:style-name="T39"><text:tab/></text:span><text:span text:style-name="Tekstvantijdelijkeaanduiding">Klik of tik om tekst in te voeren.</text:span><text:span text:style-name="T40"><text:tab/></text:span><text:span text:style-name="T41"><text:tab/></text:span></text:p>
      <text:p text:style-name="Standaard"><text:span text:style-name="T42">Telefoonnummer:<text:s/></text:span><text:span text:style-name="T43"><text:tab/></text:span><text:span text:style-name="T44"><text:tab/></text:span><text:span text:style-name="T45"><text:tab/></text:span><text:span text:style-name="Tekstvantijdelijkeaanduiding">Klik of tik om tekst in te voeren.</text:span></text:p>
      <text:p text:style-name="P46"/>
      <text:p text:style-name="Standaard"><text:span text:style-name="T47">Naam project:</text:span><text:span text:style-name="T48"><text:tab/></text:span><text:span text:style-name="T49"><text:tab/></text:span><text:span text:style-name="T50"><text:tab/></text:span><text:span text:style-name="T51"><text:tab/></text:span><text:span text:style-name="Tekstvantijdelijkeaanduiding">Klik of tik om tekst in te voeren.</text:span></text:p>
      <text:p text:style-name="Standaard"><text:span text:style-name="T52">Totale projectkosten:</text:span><text:span text:style-name="T53"><text:tab/></text:span><text:span text:style-name="T54"><text:tab/></text:span><text:span text:style-name="T55"><text:tab/></text:span><text:span text:style-name="Tekstvantijdelijkeaanduiding">Klik of tik om tekst in te voeren.</text:span></text:p>
      <text:p text:style-name="Standaard"><text:span text:style-name="T56">Gevraagde subsidiebijdrage:<text:s/></text:span><text:span text:style-name="T57"><text:tab/></text:span><text:span text:style-name="T58"><text:tab/></text:span><text:span text:style-name="Tekstvantijdelijkeaanduiding">Klik of tik om tekst in te voeren.</text:span></text:p>
      <text:p text:style-name="Standaard"/>
      <text:p text:style-name="Standaard"/>
      <text:p text:style-name="P59"><text:span text:style-name="T60"><draw:frame draw:style-name="a4" draw:name="Afbeelding 2" text:anchor-type="as-char" svg:x="0in" svg:y="0in" svg:width="3.56667in" svg:height="0.59792in" style:rel-width="scale" style:rel-height="scale"><draw:image xlink:href="media/image2.png" xlink:type="simple" xlink:show="embed" xlink:actuate="onLoad"/><svg:title/><svg:desc>Logo E-RIHS.nl, European Research Infrastructure for Heritage Science</svg:desc></draw:frame></text:span></text:p>
      <text:p text:style-name="P61"/>
      <text:p text:style-name="P62"/>
      <text:p text:style-name="P63"/>
      <text:p text:style-name="P64">Activiteitenplan</text:p>
      <text:p text:style-name="P65">1. Geef een korte omschrijving (maximaal 400 woorden) van het project, waarin u beknopt de <text:s/></text:p>
      <text:p text:style-name="P66">aanleiding, de hoofdactiviteit en het doel formuleert.<text:s/></text:p>
      <text:p text:style-name="Standaard"><text:span text:style-name="Tekstvantijdelijkeaanduiding">Klik of tik om tekst in te voeren.</text:span></text:p>
      <text:p text:style-name="P67"/>
      <text:p text:style-name="P68"/>
      <text:p text:style-name="P69">Om in aanmerking te komen voor subsidie gelden een aantal<text:s/>randvoorwaarden. Daarover gaan de volgende drie vragen.</text:p>
      <text:p text:style-name="P70"/>
      <text:p text:style-name="P71">2. Het project dient te worden uitgevoerd door een samenwerkingsverband van ten minste drie partijen. Geef aan welke partijen (penvoerder en samenwerkingspartners) betrokken zijn bij de uitvoering van dit project.<text:s/></text:p>
      <text:p text:style-name="P72">Onderbouw daarnaast dat ten minste 2 van de 3 partijen uit het samenwerkingsverband Nederlandse instellingen zijn die zich bezighouden met (het bevorderen van de) instandhouding van of onderzoek naar cultuurgoederen, gebouwd erfgoed of archeologisch erfgoed.<text:s/></text:p>
      <text:p text:style-name="Standaard"><text:span text:style-name="Tekstvantijdelijkeaanduiding">Klik of tik om tekst in te voeren.</text:span></text:p>
      <text:p text:style-name="P73"/>
      <text:p text:style-name="P74"/>
      <text:p text:style-name="P75">Het Beleidskader subsidie onderzoeksinfrastructuur European Research Infrastructure Heritage Science (hierna: E-RIHS) richt zich op drie domeinen: roerend erfgoed, gebouwd erfgoed en archeologisch erfgoed.</text:p>
      <text:p text:style-name="P76"><text:span text:style-name="T77">Roerend erfgoed betreft in het kader van deze Beleidsregel cultuurgoederen als bedoeld in artikel 1.1 van de Erfgoedwet. Dit zijn roerende zaken die deel uitmaken van cultureel erfgoed. Onder ‘gebouwd erfgoed’ wordt verstaan: een monument als<text:s/></text:span><text:span text:style-name="T78">bedoeld in artikel 1.1 van de Erfgoedwet dat geen archeologisch monument is. In de praktijk gaat het om ‘onroerend erfgoed’ dat deel uitmaakt van cultureel erfgoed. Onder ‘archeologisch erfgoed’ wordt verstaan: een archeologisch monument of archeologische vondst als bedoeld in artikel 1.1 van de Erfgoedwet.</text:span></text:p>
      <text:p text:style-name="P79"/>
      <text:p text:style-name="Standaard"><text:span text:style-name="T80">E-RIHS biedt de Europese gemeenschap van erfgoedonderzoekers een internationaal netwerk voor uitwisseling van expertise, onderzoeksfaciliteiten en -data. Het Beleidskader subsidie onderzoeksinfrastructuur E-RIHS ondersteunt projecten die de onderzoeksinfrastructuur in Nederland versterken.<text:s/></text:span></text:p>
      <text:p text:style-name="P81"/>
      <text:p text:style-name="P82">3. Het project dient bij te dragen aan de onderzoeksinfrastructuur voor het onderzoek naar cultuurgoederen, gebouwd erfgoed of archeologisch erfgoed in Nederland. Omschrijf hoe uw project aan deze randvoorwaarde voldoet.<text:s/></text:p>
      <text:p text:style-name="Standaard"><text:span text:style-name="Tekstvantijdelijkeaanduiding">Klik of tik om tekst in te voeren.</text:span></text:p>
      <text:p text:style-name="P83"/>
      <text:p text:style-name="P84"/>
      <text:p text:style-name="P85">4. Omschrijf op welke manier het project inhoudelijk aansluit bij het vastgestelde thema:<text:s/></text:p>
      <text:list text:style-name="LFO1" text:continue-numbering="true">
        <text:list-item>
          <text:p text:style-name="P86">voor aanvraagronde 2026 thema: textiel, leersoorten en papier.<text:s/></text:p>
        </text:list-item>
        <text:list-item>
          <text:p text:style-name="P87">voor aanvraagronde 2027 thema: baksteen, natuursteen en andere steenachtige materialen.</text:p>
        </text:list-item>
        <text:list-item>
          <text:p text:style-name="P88"><text:span text:style-name="T89">voor aanvraagronde 2028 thema: plastics en moderne natuurlijke materialen.</text:span></text:p>
        </text:list-item>
      </text:list>
      <text:p text:style-name="Standaard"><text:span text:style-name="Tekstvantijdelijkeaanduiding">Klik of tik om tekst in te voeren.</text:span></text:p>
      <text:p text:style-name="P90"/>
      <text:p text:style-name="P91"/>
      <text:p text:style-name="P92"/>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De volgende drie vragen hebben<text:s/>betrekking op de nadere uitwerking van uw project.</text:p>
      <text:p text:style-name="P107"/>
      <text:p text:style-name="P108">5. Omschrijf wat het beoogde eindresultaat van het project is.</text:p>
      <text:p text:style-name="Standaard"><text:bookmark-start text:name="_Hlk137044135"/><text:span text:style-name="Tekstvantijdelijkeaanduiding">Klik of tik om tekst in te voeren.</text:span></text:p>
      <text:p text:style-name="P109"><text:bookmark-end text:name="_Hlk137044135"/></text:p>
      <text:p text:style-name="P110"/>
      <text:p text:style-name="P111">6. Neem hieronder puntsgewijs op welke deelactiviteiten of processtappen worden uitgevoerd. Ga<text:s/></text:p>
      <text:p text:style-name="P112">daarbij uit van maximaal 8 activiteiten/processtappen. Omschrijf per activiteit/processtap:</text:p>
      <text:p text:style-name="P113">- de aard, omvang, duur en wijze van uitvoering van de activiteit;</text:p>
      <text:p text:style-name="P114">- de doelstelling, resultaten of producten.<text:s/></text:p>
      <text:p text:style-name="P115">Indien gewenst kunt u dit ook als aparte bijlage bijvoegen.</text:p>
      <text:p text:style-name="Standaard"><text:span text:style-name="Tekstvantijdelijkeaanduiding">Klik of tik om tekst in te voeren.</text:span></text:p>
      <text:p text:style-name="P116"/>
      <text:p text:style-name="P117"/>
      <text:p text:style-name="P118">7. Planning: geef aan hoe de deelactiviteiten/processtappen in de tijd worden uitgevoerd.<text:s/></text:p>
      <text:p text:style-name="Standaard"><text:bookmark-start text:name="_Hlk137044109"/><text:span text:style-name="T119">Indien gewenst kunt u dit ook als aparte bijlage bijvoegen.</text:span><text:bookmark-end text:name="_Hlk137044109"/></text:p>
      <text:p text:style-name="Standaard"><text:span text:style-name="Tekstvantijdelijkeaanduiding">Klik of tik om tekst in te voeren.</text:span></text:p>
      <text:p text:style-name="P120"/>
      <text:p text:style-name="P121"/>
      <text:p text:style-name="P122">In het Beleidskader<text:s/>subsidie onderzoeksinfrastructuur E-RIHS zijn vier criteria (onder 4, a tot en met d) opgenomen. De mate waarin uw project aansluit bij deze criteria bepaalt hoeveel punten aan uw project wordt toegekend. De vragen 8 tot en met 11 gaan over deze criteria. Voor ieder criterium kan 0 tot en met 4 punten worden toegekend. Daarnaast kent ieder criterium een andere wegingsfactor. Een aantal vragen overlappen gedeeltelijk met de vragen over de randvoorwaarden. Bij de randvoorwaarden dient u uit te leggen dát daaraan wordt voldaan. Bij de criteria dient u uitleg te geven over ‘de mate waarin’ het project aan de criteria voldoet.<text:s/></text:p>
      <text:p text:style-name="Standaard"><text:span text:style-name="T123">8. Omschrijf op welke wijze de beoogde projectresultaten bijdragen aan de onderzoeksinfrastructuur voor het onderzoek naar cultuurgoederen, gebouwd erfgoed of archeologisch erfgoed in Nederland. Wegingsfactor: 5x.</text:span></text:p>
      <text:p text:style-name="Standaard"><text:bookmark-start text:name="_Hlk159943327"/><text:span text:style-name="Tekstvantijdelijkeaanduiding">Klik of tik om tekst in te voeren.</text:span></text:p>
      <text:p text:style-name="P124"><text:bookmark-end text:name="_Hlk159943327"/></text:p>
      <text:p text:style-name="P125"/>
      <text:p text:style-name="P126">9. Bestaande of nieuwe onderzoeksdata die voortkomen uit uw project moeten ten goede kunnen<text:s/></text:p>
      <text:p text:style-name="Standaard"><text:span text:style-name="T127">komen aan het Nederlandse erfgoedveld. De manier waarop u hier invulling aan geeft wordt meegewogen in de beoordeling. Omschrijf aan de hand van de onderstaande FAIR principes op welke wijze en in welke mate de bestaande of nieuwe onderzoekdata duurzaam beschikbaar worden gemaakt voor het Nederlandse erfgoedveld. Wegingsfactor: 2x.</text:span></text:p>
      <text:p text:style-name="P128"/>
      <text:p text:style-name="Standaard"><text:span text:style-name="T129">Data worden op de volgende wijze<text:s/></text:span><text:span text:style-name="T130">vindbaar gemaakt</text:span><text:span text:style-name="T131">:<text:s/></text:span><text:span text:style-name="Tekstvantijdelijkeaanduiding">Klik of tik om tekst in te voeren.</text:span></text:p>
      <text:p text:style-name="Standaard"><text:span text:style-name="T132">Data worden als volgt<text:s/></text:span><text:span text:style-name="T133">toegankelijk</text:span><text:span text:style-name="T134"><text:s/>gemaakt:<text:s/></text:span><text:span text:style-name="Tekstvantijdelijkeaanduiding">Klik of tik om tekst in te voeren.</text:span></text:p>
      <text:p text:style-name="Standaard"><text:span text:style-name="T135">Data worden op de volgende wijze<text:s/></text:span><text:span text:style-name="T136">uitwisselbaar<text:s/></text:span><text:span text:style-name="T137">gemaakt:<text:s/></text:span><text:span text:style-name="Tekstvantijdelijkeaanduiding">Klik of tik om tekst in te voeren.</text:span></text:p>
      <text:p text:style-name="Standaard"><text:span text:style-name="T138">Data worden als volgt<text:s/></text:span><text:span text:style-name="T139">herbruikbaar<text:s/></text:span><text:span text:style-name="T140">gemaakt:<text:s/></text:span><text:span text:style-name="Tekstvantijdelijkeaanduiding">Klik of tik om tekst in te voeren.</text:span></text:p>
      <text:p text:style-name="P141"/>
      <text:p text:style-name="P142"/>
      <text:p text:style-name="P143"><text:span text:style-name="T144">10. Omschrijf in welke mate de verschillende domeinen gecombineerd worden in het project. Wegingsfactor: 1x.</text:span></text:p>
      <text:p text:style-name="Standaard"><text:span text:style-name="Tekstvantijdelijkeaanduiding">Klik of tik om tekst in te voeren.</text:span></text:p>
      <text:p text:style-name="P145"/>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Standaard"><text:span text:style-name="T160">11. Omschrijf in welke mate verschillende expertises en (academische) werkervaring een plaats hebben in het samenwerkingsverband en ingezet worden voor het project. Wegingsfactor: 2x.</text:span></text:p>
      <text:p text:style-name="Standaard"><text:span text:style-name="Tekstvantijdelijkeaanduiding">Klik of tik om tekst in te voeren.</text:span></text:p>
      <text:p text:style-name="P161"/>
      <text:p text:style-name="P162">12. Er<text:s/>wordt een bijdrage van alle partijen in het samenwerkingsverband verwacht: de penvoerder en samenwerkingspartners dienen zich actief in te zetten voor het project via inbreng in geld, in natura of in arbeidsuren. Dit kan bestaan uit de inzet van medewerkers of de verlening van toegang tot relevante collecties en onderzoeksfaciliteiten om de uitvoering van het project mogelijk te maken. Omschrijf per partner hoe en in welke vorm een bijdrage wordt geleverd aan de uitvoering van het project.</text:p>
      <text:p text:style-name="Standaard"><text:span text:style-name="Tekstvantijdelijkeaanduiding">Klik of tik om tekst in te voeren.</text:span></text:p>
      <text:p text:style-name="P163"/>
      <text:p text:style-name="P164"><text:bookmark-end text:name="_Hlk133854743"/></text:p>
      <text:p text:style-name="P165"/>
      <text:p text:style-name="Standaard"><text:span text:style-name="T166">Ingevuld door:<text:s/></text:span><text:span text:style-name="Tekstvantijdelijkeaanduiding">Klik of tik om tekst in te voeren.</text:span></text:p>
      <text:p text:style-name="Standaard"><text:span text:style-name="T167">Datum:<text:s/></text:span><text:span text:style-name="T168"><text:tab/></text:span><text:span text:style-name="Tekstvantijdelijkeaanduiding">Klik of tik om tekst in te voere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4916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fo:margin-top="0.1666in" fo:margin-bottom="0.0416in"/>
      <style:text-properties style:font-name-complex="Arial" fo:font-weight="bold" style:font-weight-asian="bold" style:font-weight-complex="bold" style:letter-kerning="true" fo:font-size="16pt" style:font-size-asian="16pt" style:font-size-complex="16pt" fo:hyphenate="false"/>
    </style:style>
    <style:style style:name="Kop2" style:display-name="Kop 2" style:family="paragraph" style:parent-style-name="Standaard" style:next-style-name="Standaard" style:default-outline-level="2">
      <style:paragraph-properties fo:keep-with-next="always" fo:margin-top="0.1666in" fo:margin-bottom="0.0416in"/>
      <style:text-properties style:font-name-complex="Arial" fo:font-weight="bold" style:font-weight-asian="bold" style:font-weight-complex="bold" fo:font-style="italic" style:font-style-asian="italic" style:font-style-complex="italic" fo:font-size="14pt" style:font-size-asian="14pt" style:font-size-complex="14pt" fo:hyphenate="false"/>
    </style:style>
    <style:style style:name="Kop3" style:display-name="Kop 3" style:family="paragraph" style:parent-style-name="Standaard" style:next-style-name="Standaard" style:default-outline-level="3">
      <style:paragraph-properties fo:keep-with-next="always" fo:margin-top="0.1666in" fo:margin-bottom="0.0416in"/>
      <style:text-properties style:font-name-complex="Arial" fo:font-weight="bold" style:font-weight-asian="bold" style:font-weight-complex="bold" fo:font-size="13pt" style:font-size-asian="13pt" style:font-size-complex="13pt" fo:hyphenate="false"/>
    </style:style>
    <style:style style:name="Standaard" style:display-name="Standaard" style:family="paragraph">
      <style:paragraph-properties fo:margin-bottom="0in" style:line-height-at-least="0.1666in"/>
      <style:text-properties style:font-name="Verdana" fo:font-size="9pt" style:font-size-asian="9pt" style:font-size-complex="12pt" style:language-asian="nl" style:country-asian="NL" fo:hyphenate="false"/>
    </style:style>
    <style:style style:name="Standaardalinea-lettertype" style:display-name="Standaardalinea-lettertype" style:family="text"/>
    <style:style style:name="Kop1Char" style:display-name="Kop 1 Char" style:family="text" style:parent-style-name="Standaardalinea-lettertype">
      <style:text-properties style:font-name="Verdana" style:font-name-asian="Times New Roman" style:font-name-complex="Arial" fo:font-weight="bold" style:font-weight-asian="bold" style:font-weight-complex="bold" style:letter-kerning="true" fo:font-size="16pt" style:font-size-asian="16pt" style:font-size-complex="16pt" style:language-asian="nl" style:country-asian="NL"/>
    </style:style>
    <style:style style:name="Kop2Char" style:display-name="Kop 2 Char" style:family="text" style:parent-style-name="Standaardalinea-lettertype">
      <style:text-properties style:font-name="Verdana" style:font-name-asian="Times New Roman" style:font-name-complex="Arial" fo:font-weight="bold" style:font-weight-asian="bold" style:font-weight-complex="bold" fo:font-style="italic" style:font-style-asian="italic" style:font-style-complex="italic" fo:font-size="14pt" style:font-size-asian="14pt" style:font-size-complex="14pt" style:language-asian="nl" style:country-asian="NL"/>
    </style:style>
    <style:style style:name="Kop3Char" style:display-name="Kop 3 Char" style:family="text" style:parent-style-name="Standaardalinea-lettertype">
      <style:text-properties style:font-name="Verdana" style:font-name-asian="Times New Roman" style:font-name-complex="Arial" fo:font-weight="bold" style:font-weight-asian="bold" style:font-weight-complex="bold" fo:font-size="13pt" style:font-size-asian="13pt" style:font-size-complex="13pt" style:language-asian="nl" style:country-asian="NL"/>
    </style:style>
    <style:style style:name="Tekstvantijdelijkeaanduiding" style:display-name="Tekst van tijdelijke aanduiding" style:family="text" style:parent-style-name="Standaardalinea-lettertype">
      <style:text-properties fo:color="#808080"/>
    </style:style>
    <style:style style:name="Lijstalinea" style:display-name="Lijstalinea" style:family="paragraph" style:parent-style-name="Standaard">
      <style:paragraph-properties style:contextual-spacing="true" fo:margin-left="0.5in">
        <style:tab-stops/>
      </style:paragraph-properties>
      <style:text-properties fo:hyphenate="false"/>
    </style:style>
    <style:style style:name="Revisie" style:display-name="Revisie" style:family="paragraph">
      <style:paragraph-properties fo:margin-bottom="0in" fo:line-height="100%"/>
      <style:text-properties style:font-name="Verdana" fo:font-size="9pt" style:font-size-asian="9pt" style:font-size-complex="12pt" style:language-asian="nl" style:country-asian="NL" fo:hyphenate="false"/>
    </style:style>
    <style:style style:name="Verwijzingopmerking" style:display-name="Verwijzing opmerking" style:family="text" style:parent-style-name="Standaardalinea-lettertype">
      <style:text-properties fo:font-size="8pt" style:font-size-asian="8pt" style:font-size-complex="8pt"/>
    </style:style>
    <style:style style:name="Tekstopmerking" style:display-name="Tekst opmerking" style:family="paragraph" style:parent-style-name="Standaard">
      <style:paragraph-properties fo:line-height="100%"/>
      <style:text-properties fo:font-size="10pt" style:font-size-asian="10pt" style:font-size-complex="10pt" fo:hyphenate="false"/>
    </style:style>
    <style:style style:name="TekstopmerkingChar" style:display-name="Tekst opmerking Char" style:family="text" style:parent-style-name="Standaardalinea-lettertype">
      <style:text-properties style:font-name="Verdana" style:font-name-complex="Times New Roman" fo:font-size="10pt" style:font-size-asian="10pt" style:font-size-complex="10pt" style:language-asian="nl" style:country-asian="NL"/>
    </style:style>
    <style:style style:name="Onderwerpvanopmerking" style:display-name="Onderwerp van opmerking" style:family="paragraph" style:parent-style-name="Tekstopmerking" style:next-style-name="Tekstopmerking">
      <style:text-properties fo:font-weight="bold" style:font-weight-asian="bold" style:font-weight-complex="bold" fo:hyphenate="false"/>
    </style:style>
    <style:style style:name="OnderwerpvanopmerkingChar" style:display-name="Onderwerp van opmerking Char" style:family="text" style:parent-style-name="TekstopmerkingChar">
      <style:text-properties style:font-name="Verdana" style:font-name-complex="Times New Roman" fo:font-weight="bold" style:font-weight-asian="bold" style:font-weight-complex="bold" fo:font-size="10pt" style:font-size-asian="10pt" style:font-size-complex="10pt" style:language-asian="nl" style:country-asian="NL"/>
    </style:style>
    <style:style style:name="Hyperlink" style:display-name="Hyperlink" style:family="text" style:parent-style-name="Standaardalinea-lettertype">
      <style:text-properties fo:color="#0000FF" style:text-underline-type="single" style:text-underline-style="solid" style:text-underline-width="auto" style:text-underline-mode="continuous" style:text-underline-color="font-color"/>
    </style:style>
    <style:style style:name="Onopgelostemelding" style:display-name="Onopgeloste melding" style:family="text" style:parent-style-name="Standaardalinea-lettertype">
      <style:text-properties fo:color="#605E5C" fo:background-color="#E1DFDD"/>
    </style:style>
    <style:style style:name="Koptekst" style:display-name="Koptekst" style:family="paragraph" style:parent-style-name="Standaard">
      <style:paragraph-properties fo:line-height="100%">
        <style:tab-stops>
          <style:tab-stop style:type="center" style:position="3.15in"/>
          <style:tab-stop style:type="right" style:position="6.3in"/>
        </style:tab-stops>
      </style:paragraph-properties>
      <style:text-properties fo:hyphenate="false"/>
    </style:style>
    <style:style style:name="KoptekstChar" style:display-name="Koptekst Char" style:family="text" style:parent-style-name="Standaardalinea-lettertype">
      <style:text-properties style:font-name="Verdana" style:font-name-complex="Times New Roman" fo:font-size="9pt" style:font-size-asian="9pt" style:font-size-complex="12pt" style:language-asian="nl" style:country-asian="NL"/>
    </style:style>
    <style:style style:name="Voettekst" style:display-name="Voettekst" style:family="paragraph" style:parent-style-name="Standaard">
      <style:paragraph-properties fo:line-height="100%">
        <style:tab-stops>
          <style:tab-stop style:type="center" style:position="3.15in"/>
          <style:tab-stop style:type="right" style:position="6.3in"/>
        </style:tab-stops>
      </style:paragraph-properties>
      <style:text-properties fo:hyphenate="false"/>
    </style:style>
    <style:style style:name="VoettekstChar" style:display-name="Voettekst Char" style:family="text" style:parent-style-name="Standaardalinea-lettertype">
      <style:text-properties style:font-name="Verdana" style:font-name-complex="Times New Roman" fo:font-size="9pt" style:font-size-asian="9pt" style:font-size-complex="12pt" style:language-asian="nl" style:country-asian="N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16in"/>
      </style:header-style>
      <style:footer-style>
        <style:header-footer-properties style:dynamic-spacing="true" fo:min-height="0.4923in"/>
      </style:footer-style>
    </style:page-layout>
    <style:style style:name="T2" style:parent-style-name="Standaardalinea-lettertype" style:family="text">
      <style:text-properties style:font-name="Arial" style:font-name-complex="Arial" fo:font-size="7pt" style:font-size-asian="7pt" style:font-size-complex="7pt"/>
    </style:style>
    <style:style style:name="T3" style:parent-style-name="Standaardalinea-lettertype" style:family="text">
      <style:text-properties style:font-name="Arial" style:font-name-complex="Arial" fo:font-size="7pt" style:font-size-asian="7pt" style:font-size-complex="7pt"/>
    </style:style>
    <style:style style:name="T4" style:parent-style-name="Standaardalinea-lettertype" style:family="text">
      <style:text-properties style:font-name="Arial" style:font-name-complex="Arial" fo:font-size="7pt" style:font-size-asian="7pt" style:font-size-complex="7pt"/>
    </style:style>
    <style:style style:name="T5" style:parent-style-name="Standaardalinea-lettertype" style:family="text">
      <style:text-properties style:font-name="Arial" style:font-name-complex="Arial" fo:font-size="7pt" style:font-size-asian="7pt" style:font-size-complex="7pt"/>
    </style:style>
  </office:automatic-styles>
  <office:master-styles>
    <style:master-page style:name="MP0" style:page-layout-name="PL0">
      <style:footer>
        <text:p text:style-name="Voettekst"><text:span text:style-name="T2"><text:page-number text:fixed="false">2</text:page-number></text:span><text:span text:style-name="T3"><text:s/></text:span><text:span text:style-name="T4"><text:tab/></text:span><text:span text:style-name="T5"><text:tab/><text:s text:c="3"/>Activiteitenplan Beleidskader subsidie E-RIHS</text:span></text:p>
        <text:p text:style-name="Voettekst"/>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Brug, Nynke van der</meta:initial-creator>
    <dc:creator>Brug, Nynke van der</dc:creator>
    <meta:creation-date>2026-07-30T11:12:00Z</meta:creation-date>
    <dc:date>2026-07-30T11:24:00Z</dc:date>
    <meta:print-date>2026-07-30T11:17:00Z</meta:print-date>
    <meta:template xlink:href="Normal.dotm" xlink:type="simple"/>
    <meta:editing-cycles>3</meta:editing-cycles>
    <meta:editing-duration>PT60S</meta:editing-duration>
    <meta:document-statistic meta:page-count="4" meta:paragraph-count="14" meta:word-count="1096" meta:character-count="7112" meta:row-count="50" meta:non-whitespace-character-count="6030"/>
  </office:meta>
</office:document-meta>
</file>