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Standaard" style:master-page-name="MP0" style:family="paragraph">
      <style:paragraph-properties fo:break-before="page" fo:text-align="justify" fo:margin-left="2.95in">
        <style:tab-stops/>
      </style:paragraph-properties>
    </style:style>
    <style:style style:name="T5" style:parent-style-name="Standaardalinea-lettertype" style:family="text">
      <style:text-properties style:font-name-complex="Arial" fo:font-size="8pt" style:font-size-asian="8pt" style:font-size-complex="8pt"/>
    </style:style>
    <style:style style:name="T6" style:parent-style-name="Standaardalinea-lettertype" style:family="text">
      <style:text-properties style:font-name-complex="Arial" fo:letter-spacing="0.0625in" fo:font-size="8pt" style:font-size-asian="8pt" style:font-size-complex="8pt"/>
    </style:style>
    <style:style style:name="P7" style:parent-style-name="Standaard" style:family="paragraph">
      <style:paragraph-properties fo:text-align="end"/>
    </style:style>
    <style:style style:name="T8" style:parent-style-name="Standaardalinea-lettertype" style:family="text">
      <style:text-properties style:font-name-complex="Arial" fo:letter-spacing="0.0625in" fo:font-size="8pt" style:font-size-asian="8pt" style:font-size-complex="8pt"/>
    </style:style>
    <style:style style:name="P9" style:parent-style-name="Standaard" style:family="paragraph">
      <style:paragraph-properties fo:text-align="end"/>
      <style:text-properties style:font-name="Arial" style:font-name-complex="Arial" fo:font-weight="bold" style:font-weight-asian="bold" style:font-weight-complex="bold" fo:font-size="30pt" style:font-size-asian="30pt" style:font-size-complex="30pt"/>
    </style:style>
    <style:style style:name="P10" style:parent-style-name="Standaard" style:family="paragraph">
      <style:paragraph-properties fo:text-align="end"/>
      <style:text-properties style:font-name="Arial" style:font-name-complex="Arial" fo:font-weight="bold" style:font-weight-asian="bold" style:font-weight-complex="bold" fo:font-size="30pt" style:font-size-asian="30pt" style:font-size-complex="30pt"/>
    </style:style>
    <style:style style:name="P11" style:parent-style-name="Standaard" style:family="paragraph">
      <style:paragraph-properties fo:text-align="end"/>
      <style:text-properties style:font-name="Arial" style:font-name-complex="Arial" fo:font-weight="bold" style:font-weight-asian="bold" style:font-weight-complex="bold" fo:font-size="30pt" style:font-size-asian="30pt" style:font-size-complex="30pt"/>
    </style:style>
    <style:style style:name="P12" style:parent-style-name="Standaard" style:family="paragraph">
      <style:paragraph-properties fo:text-align="end"/>
      <style:text-properties style:font-name="Arial" style:font-name-complex="Arial" fo:font-weight="bold" style:font-weight-asian="bold" style:font-weight-complex="bold" fo:font-size="30pt" style:font-size-asian="30pt" style:font-size-complex="30pt"/>
    </style:style>
    <style:style style:name="P13" style:parent-style-name="Standaard" style:family="paragraph">
      <style:paragraph-properties fo:text-align="end"/>
      <style:text-properties style:font-name="Arial" style:font-name-complex="Arial" fo:font-weight="bold" style:font-weight-asian="bold" style:font-weight-complex="bold" fo:color="#0070C0" fo:font-size="20pt" style:font-size-asian="20pt" style:font-size-complex="20pt"/>
    </style:style>
    <style:style style:name="P14" style:parent-style-name="Standaard" style:family="paragraph">
      <style:paragraph-properties fo:text-align="end"/>
      <style:text-properties fo:font-size="12pt" style:font-size-asian="12pt"/>
    </style:style>
    <style:style style:name="P15" style:parent-style-name="Standaard" style:family="paragraph">
      <style:text-properties fo:font-size="12pt" style:font-size-asian="12pt"/>
    </style:style>
    <style:style style:name="P16" style:parent-style-name="Standaard" style:family="paragraph">
      <style:text-properties fo:font-weight="bold" style:font-weight-asian="bold" style:font-weight-complex="bold" style:font-size-complex="9pt"/>
    </style:style>
    <style:style style:name="P17" style:parent-style-name="Standaard" style:family="paragraph">
      <style:text-properties fo:font-weight="bold" style:font-weight-asian="bold" style:font-weight-complex="bold" style:font-size-complex="9pt"/>
    </style:style>
    <style:style style:name="P18" style:parent-style-name="Standaard" style:family="paragraph">
      <style:text-properties fo:font-weight="bold" style:font-weight-asian="bold" style:font-weight-complex="bold" style:font-size-complex="9pt"/>
    </style:style>
    <style:style style:name="P19" style:parent-style-name="Standaard" style:family="paragraph">
      <style:text-properties fo:font-weight="bold" style:font-weight-asian="bold" style:font-weight-complex="bold" style:font-size-complex="9pt"/>
    </style:style>
    <style:style style:name="P20" style:parent-style-name="Standaard" style:family="paragraph">
      <style:text-properties style:font-name="Arial" style:font-name-complex="Arial" fo:font-weight="bold" style:font-weight-asian="bold" style:font-weight-complex="bold" fo:font-size="10pt" style:font-size-asian="10pt" style:font-size-complex="10pt"/>
    </style:style>
    <style:style style:name="P21" style:parent-style-name="Standaard" style:family="paragraph">
      <style:text-properties style:font-name="Arial" style:font-name-complex="Arial" fo:font-size="10pt" style:font-size-asian="10pt" style:font-size-complex="10pt"/>
    </style:style>
    <style:style style:name="P22" style:parent-style-name="Standaard" style:family="paragraph">
      <style:text-properties style:font-name="Arial" style:font-name-complex="Arial" fo:font-size="10pt" style:font-size-asian="10pt" style:font-size-complex="10pt"/>
    </style:style>
    <style:style style:name="P23" style:parent-style-name="Standaard" style:family="paragraph">
      <style:text-properties style:font-name="Arial" style:font-name-complex="Arial" fo:font-size="10pt" style:font-size-asian="10pt" style:font-size-complex="10pt"/>
    </style:style>
    <style:style style:name="P24" style:parent-style-name="Standaard" style:family="paragraph">
      <style:text-properties style:font-name="Arial" style:font-name-complex="Arial" fo:font-size="10pt" style:font-size-asian="10pt" style:font-size-complex="10pt"/>
    </style:style>
    <style:style style:name="P25" style:parent-style-name="Standaard" style:family="paragraph">
      <style:text-properties fo:font-weight="bold" style:font-weight-asian="bold" style:font-weight-complex="bold" style:font-size-complex="9pt"/>
    </style:style>
    <style:style style:name="P26" style:parent-style-name="Standaard" style:family="paragraph">
      <style:text-properties style:font-name="Arial" style:font-name-complex="Arial" fo:font-weight="bold" style:font-weight-asian="bold" style:font-weight-complex="bold" fo:font-size="10pt" style:font-size-asian="10pt" style:font-size-complex="10pt"/>
    </style:style>
    <style:style style:name="T27" style:parent-style-name="Standaardalinea-lettertype" style:family="text">
      <style:text-properties style:font-name="Arial" style:font-name-complex="Arial" fo:font-size="10pt" style:font-size-asian="10pt" style:font-size-complex="10pt"/>
    </style:style>
    <style:style style:name="T28" style:parent-style-name="Hyperlink" style:family="text">
      <style:text-properties style:font-name="Arial" style:font-name-complex="Arial" fo:font-size="10pt" style:font-size-asian="10pt" style:font-size-complex="10pt"/>
    </style:style>
    <style:style style:name="T29" style:parent-style-name="Standaardalinea-lettertype" style:family="text">
      <style:text-properties style:font-name="Arial" style:font-name-complex="Arial" fo:font-size="10pt" style:font-size-asian="10pt" style:font-size-complex="10pt"/>
    </style:style>
    <style:style style:name="T30" style:parent-style-name="Standaardalinea-lettertype" style:family="text">
      <style:text-properties style:font-name="Arial" style:font-name-complex="Arial" fo:font-size="10pt" style:font-size-asian="10pt" style:font-size-complex="10pt"/>
    </style:style>
    <style:style style:name="P31" style:parent-style-name="Standaard" style:family="paragraph">
      <style:text-properties style:font-name="Arial" style:font-name-complex="Arial" fo:font-size="10pt" style:font-size-asian="10pt" style:font-size-complex="10pt"/>
    </style:style>
    <style:style style:name="P32" style:parent-style-name="Standaard" style:family="paragraph">
      <style:text-properties style:font-name="Arial" style:font-name-complex="Arial" fo:font-weight="bold" style:font-weight-asian="bold" style:font-weight-complex="bold" fo:font-size="10pt" style:font-size-asian="10pt" style:font-size-complex="10pt"/>
    </style:style>
    <style:style style:name="P33" style:parent-style-name="Standaard" style:family="paragraph">
      <style:text-properties style:font-name="Arial" style:font-name-complex="Arial" fo:font-size="10pt" style:font-size-asian="10pt" style:font-size-complex="10pt"/>
    </style:style>
    <style:style style:name="P34" style:parent-style-name="Standaard" style:family="paragraph">
      <style:text-properties style:font-name="Arial" style:font-name-complex="Arial" fo:font-size="10pt" style:font-size-asian="10pt" style:font-size-complex="10pt"/>
    </style:style>
    <style:style style:name="P35" style:parent-style-name="Standaard" style:family="paragraph">
      <style:text-properties style:font-name="Arial" style:font-name-complex="Arial" fo:font-size="10pt" style:font-size-asian="10pt" style:font-size-complex="10pt"/>
    </style:style>
    <style:style style:name="P36" style:parent-style-name="Standaard" style:family="paragraph">
      <style:text-properties style:font-name="Arial" style:font-name-complex="Arial" fo:font-size="10pt" style:font-size-asian="10pt" style:font-size-complex="10pt"/>
    </style:style>
    <style:style style:name="P37" style:parent-style-name="Standaard" style:family="paragraph">
      <style:text-properties style:font-name="Arial" style:font-name-complex="Arial" fo:font-size="10pt" style:font-size-asian="10pt" style:font-size-complex="10pt"/>
    </style:style>
    <style:style style:name="P38" style:parent-style-name="Standaard" style:family="paragraph">
      <style:text-properties style:font-name="Arial" style:font-name-complex="Arial" fo:font-weight="bold" style:font-weight-asian="bold" style:font-weight-complex="bold" fo:font-size="10pt" style:font-size-asian="10pt" style:font-size-complex="10pt"/>
    </style:style>
    <style:style style:name="T39" style:parent-style-name="Standaardalinea-lettertype" style:family="text">
      <style:text-properties style:font-name="Arial" style:font-name-complex="Arial" fo:font-size="10pt" style:font-size-asian="10pt" style:font-size-complex="10pt"/>
    </style:style>
    <style:style style:name="T40" style:parent-style-name="Hyperlink" style:family="text">
      <style:text-properties style:font-name="Arial" style:font-name-complex="Arial" fo:font-size="10pt" style:font-size-asian="10pt" style:font-size-complex="10pt"/>
    </style:style>
    <style:style style:name="T41" style:parent-style-name="Standaardalinea-lettertype" style:family="text">
      <style:text-properties style:font-name="Arial" style:font-name-complex="Arial" fo:font-size="10pt" style:font-size-asian="10pt" style:font-size-complex="10pt"/>
    </style:style>
    <style:style style:name="T42" style:parent-style-name="Hyperlink" style:family="text">
      <style:text-properties style:font-name="Arial" style:font-name-complex="Arial" fo:font-size="10pt" style:font-size-asian="10pt" style:font-size-complex="10pt"/>
    </style:style>
    <style:style style:name="T43" style:parent-style-name="Standaardalinea-lettertype" style:family="text">
      <style:text-properties style:font-name="Arial" style:font-name-complex="Arial" fo:font-size="10pt" style:font-size-asian="10pt" style:font-size-complex="10pt"/>
    </style:style>
    <style:style style:name="P44" style:parent-style-name="Standaard" style:family="paragraph">
      <style:text-properties style:font-name="Arial" style:font-name-complex="Arial" fo:font-size="10pt" style:font-size-asian="10pt" style:font-size-complex="10pt"/>
    </style:style>
    <style:style style:name="P45" style:parent-style-name="Standaard" style:family="paragraph">
      <style:text-properties style:font-name="Arial" style:font-name-complex="Arial" fo:font-size="10pt" style:font-size-asian="10pt" style:font-size-complex="10pt"/>
    </style:style>
    <style:style style:name="P46" style:parent-style-name="Standaard" style:family="paragraph">
      <style:text-properties style:font-name="Arial" style:font-name-complex="Arial" fo:font-size="10pt" style:font-size-asian="10pt" style:font-size-complex="10pt"/>
    </style:style>
    <style:style style:name="P47" style:parent-style-name="Standaard" style:family="paragraph">
      <style:text-properties style:font-name="Arial" style:font-name-complex="Arial" fo:font-size="10pt" style:font-size-asian="10pt" style:font-size-complex="10pt"/>
    </style:style>
    <style:style style:name="P48" style:parent-style-name="Standaard" style:family="paragraph">
      <style:text-properties style:font-name="Arial" style:font-name-complex="Arial" fo:font-size="10pt" style:font-size-asian="10pt" style:font-size-complex="10pt"/>
    </style:style>
    <style:style style:name="P49" style:parent-style-name="Standaard" style:family="paragraph">
      <style:text-properties style:font-name="Arial" style:font-name-complex="Arial" fo:font-size="10pt" style:font-size-asian="10pt" style:font-size-complex="10pt"/>
    </style:style>
    <style:style style:name="P50" style:parent-style-name="Standaard" style:family="paragraph">
      <style:text-properties style:font-name="Arial" style:font-name-complex="Arial" fo:font-weight="bold" style:font-weight-asian="bold" style:font-weight-complex="bold" fo:color="#0070C0" fo:font-size="20pt" style:font-size-asian="20pt" style:font-size-complex="20pt"/>
    </style:style>
    <style:style style:name="P51" style:parent-style-name="Standaard" style:family="paragraph">
      <style:text-properties style:font-name="Arial" style:font-name-complex="Arial" fo:font-weight="bold" style:font-weight-asian="bold" style:font-weight-complex="bold" fo:color="#0070C0" fo:font-size="20pt" style:font-size-asian="20pt" style:font-size-complex="20pt"/>
    </style:style>
    <style:style style:name="P52" style:parent-style-name="Standaard" style:family="paragraph">
      <style:text-properties style:font-name="Arial" style:font-name-complex="Arial" fo:font-weight="bold" style:font-weight-asian="bold" style:font-weight-complex="bold" fo:color="#0070C0" fo:font-size="20pt" style:font-size-asian="20pt" style:font-size-complex="20pt"/>
    </style:style>
    <style:style style:name="P53" style:parent-style-name="Standaard" style:family="paragraph">
      <style:text-properties style:font-name="Arial" style:font-name-complex="Arial" fo:font-size="10pt" style:font-size-asian="10pt" style:font-size-complex="10pt"/>
    </style:style>
    <style:style style:name="T54" style:parent-style-name="Standaardalinea-lettertype" style:family="text">
      <style:text-properties style:font-name="Arial" style:font-name-complex="Arial" fo:font-size="10pt" style:font-size-asian="10pt" style:font-size-complex="10pt"/>
    </style:style>
    <style:style style:name="T55" style:parent-style-name="Standaardalinea-lettertype" style:family="text">
      <style:text-properties style:font-name="Arial" style:font-name-complex="Arial" fo:font-size="10pt" style:font-size-asian="10pt" style:font-size-complex="10pt"/>
    </style:style>
    <style:style style:name="T56" style:parent-style-name="Standaardalinea-lettertype" style:family="text">
      <style:text-properties style:font-name="Arial" style:font-name-complex="Arial" fo:font-size="10pt" style:font-size-asian="10pt" style:font-size-complex="10pt"/>
    </style:style>
    <style:style style:name="T57" style:parent-style-name="Standaardalinea-lettertype" style:family="text">
      <style:text-properties style:font-name="Arial" style:font-name-complex="Arial" fo:font-size="10pt" style:font-size-asian="10pt" style:font-size-complex="10pt"/>
    </style:style>
    <style:style style:name="T58" style:parent-style-name="Standaardalinea-lettertype" style:family="text">
      <style:text-properties style:font-name="Arial" style:font-name-complex="Arial" fo:font-size="10pt" style:font-size-asian="10pt" style:font-size-complex="10pt"/>
    </style:style>
    <style:style style:name="P59" style:parent-style-name="Standaard" style:family="paragraph">
      <style:text-properties style:font-name="Arial" style:font-name-complex="Arial" fo:font-size="10pt" style:font-size-asian="10pt" style:font-size-complex="10pt"/>
    </style:style>
    <style:style style:name="T60" style:parent-style-name="Standaardalinea-lettertype" style:family="text">
      <style:text-properties style:font-name="Arial" style:font-name-complex="Arial" fo:font-size="10pt" style:font-size-asian="10pt" style:font-size-complex="10pt"/>
    </style:style>
    <style:style style:name="T61" style:parent-style-name="Standaardalinea-lettertype" style:family="text">
      <style:text-properties style:font-name="Arial" style:font-name-complex="Arial" fo:font-size="10pt" style:font-size-asian="10pt" style:font-size-complex="10pt"/>
    </style:style>
    <style:style style:name="P62" style:parent-style-name="Standaard" style:family="paragraph">
      <style:text-properties style:font-name="Arial" style:font-name-complex="Arial" fo:font-size="10pt" style:font-size-asian="10pt" style:font-size-complex="10pt"/>
    </style:style>
    <style:style style:name="P63" style:parent-style-name="Standaard" style:family="paragraph">
      <style:text-properties style:font-name="Arial" style:font-name-complex="Arial" fo:font-size="10pt" style:font-size-asian="10pt" style:font-size-complex="10pt"/>
    </style:style>
    <style:style style:name="T64" style:parent-style-name="Standaardalinea-lettertype" style:family="text">
      <style:text-properties style:font-name="Arial" style:font-name-complex="Arial" fo:font-size="10pt" style:font-size-asian="10pt" style:font-size-complex="10pt"/>
    </style:style>
    <style:style style:name="T65" style:parent-style-name="Standaardalinea-lettertype" style:family="text">
      <style:text-properties style:font-name="Arial" style:font-name-complex="Arial" fo:font-size="10pt" style:font-size-asian="10pt" style:font-size-complex="10pt"/>
    </style:style>
    <style:style style:name="T66" style:parent-style-name="Standaardalinea-lettertype" style:family="text">
      <style:text-properties style:font-name="Arial" style:font-name-complex="Arial" fo:font-size="10pt" style:font-size-asian="10pt" style:font-size-complex="10pt"/>
    </style:style>
    <style:style style:name="T67" style:parent-style-name="Standaardalinea-lettertype" style:family="text">
      <style:text-properties style:font-name="Arial" style:font-name-complex="Arial" fo:font-size="10pt" style:font-size-asian="10pt" style:font-size-complex="10pt"/>
    </style:style>
    <style:style style:name="T68" style:parent-style-name="Standaardalinea-lettertype" style:family="text">
      <style:text-properties style:font-name="Arial" style:font-name-complex="Arial" fo:font-size="10pt" style:font-size-asian="10pt" style:font-size-complex="10pt"/>
    </style:style>
    <style:style style:name="T69" style:parent-style-name="Standaardalinea-lettertype" style:family="text">
      <style:text-properties style:font-name="MS Gothic" style:font-name-asian="MS Gothic" style:font-name-complex="Arial" fo:font-size="10pt" style:font-size-asian="10pt" style:font-size-complex="10pt"/>
    </style:style>
    <style:style style:name="T70" style:parent-style-name="Standaardalinea-lettertype" style:family="text">
      <style:text-properties style:font-name="Arial" style:font-name-complex="Arial" fo:font-size="10pt" style:font-size-asian="10pt" style:font-size-complex="10pt"/>
    </style:style>
    <style:style style:name="T71" style:parent-style-name="Standaardalinea-lettertype" style:family="text">
      <style:text-properties style:font-name="Arial" style:font-name-complex="Arial" fo:font-size="10pt" style:font-size-asian="10pt" style:font-size-complex="10pt"/>
    </style:style>
    <style:style style:name="T72" style:parent-style-name="Standaardalinea-lettertype" style:family="text">
      <style:text-properties style:font-name="Arial" style:font-name-complex="Arial" fo:font-size="10pt" style:font-size-asian="10pt" style:font-size-complex="10pt"/>
    </style:style>
    <style:style style:name="T73" style:parent-style-name="Standaardalinea-lettertype" style:family="text">
      <style:text-properties style:font-name="Arial" style:font-name-complex="Arial" fo:font-size="10pt" style:font-size-asian="10pt" style:font-size-complex="10pt"/>
    </style:style>
    <style:style style:name="T74" style:parent-style-name="Standaardalinea-lettertype" style:family="text">
      <style:text-properties style:font-name="Arial" style:font-name-complex="Arial" fo:font-size="10pt" style:font-size-asian="10pt" style:font-size-complex="10pt"/>
    </style:style>
    <style:style style:name="T75" style:parent-style-name="Standaardalinea-lettertype" style:family="text">
      <style:text-properties style:font-name="Arial" style:font-name-complex="Arial" fo:font-size="10pt" style:font-size-asian="10pt" style:font-size-complex="10pt"/>
    </style:style>
    <style:style style:name="T76" style:parent-style-name="Standaardalinea-lettertype" style:family="text">
      <style:text-properties style:font-name="Arial" style:font-name-complex="Arial" fo:font-size="10pt" style:font-size-asian="10pt" style:font-size-complex="10pt"/>
    </style:style>
    <style:style style:name="T77" style:parent-style-name="Standaardalinea-lettertype" style:family="text">
      <style:text-properties style:font-name="MS Gothic" style:font-name-asian="MS Gothic" style:font-name-complex="Arial" fo:font-size="10pt" style:font-size-asian="10pt" style:font-size-complex="10pt"/>
    </style:style>
    <style:style style:name="T78" style:parent-style-name="Standaardalinea-lettertype" style:family="text">
      <style:text-properties style:font-name="Arial" style:font-name-complex="Arial" fo:font-size="10pt" style:font-size-asian="10pt" style:font-size-complex="10pt"/>
    </style:style>
    <style:style style:name="T79" style:parent-style-name="Standaardalinea-lettertype" style:family="text">
      <style:text-properties style:font-name="Arial" style:font-name-complex="Arial" fo:font-size="10pt" style:font-size-asian="10pt" style:font-size-complex="10pt"/>
    </style:style>
    <style:style style:name="T80" style:parent-style-name="Standaardalinea-lettertype" style:family="text">
      <style:text-properties style:font-name="Arial" style:font-name-complex="Arial" fo:font-size="10pt" style:font-size-asian="10pt" style:font-size-complex="10pt"/>
    </style:style>
    <style:style style:name="T81" style:parent-style-name="Standaardalinea-lettertype" style:family="text">
      <style:text-properties style:font-name="Arial" style:font-name-complex="Arial" fo:font-size="10pt" style:font-size-asian="10pt" style:font-size-complex="10pt"/>
    </style:style>
    <style:style style:name="T82" style:parent-style-name="Standaardalinea-lettertype" style:family="text">
      <style:text-properties style:font-name="Arial" style:font-name-complex="Arial" fo:font-size="10pt" style:font-size-asian="10pt" style:font-size-complex="10pt"/>
    </style:style>
    <style:style style:name="T83" style:parent-style-name="Standaardalinea-lettertype" style:family="text">
      <style:text-properties style:font-name="Arial" style:font-name-complex="Arial" fo:font-size="10pt" style:font-size-asian="10pt" style:font-size-complex="10pt"/>
    </style:style>
    <style:style style:name="T84" style:parent-style-name="Standaardalinea-lettertype" style:family="text">
      <style:text-properties style:font-name="MS Gothic" style:font-name-asian="MS Gothic" style:font-name-complex="Arial" fo:font-size="10pt" style:font-size-asian="10pt" style:font-size-complex="10pt"/>
    </style:style>
    <style:style style:name="T85" style:parent-style-name="Standaardalinea-lettertype" style:family="text">
      <style:text-properties style:font-name="Arial" style:font-name-complex="Arial" fo:font-size="10pt" style:font-size-asian="10pt" style:font-size-complex="10pt"/>
    </style:style>
    <style:style style:name="T86" style:parent-style-name="Standaardalinea-lettertype" style:family="text">
      <style:text-properties style:font-name="Arial" style:font-name-complex="Arial" fo:font-size="10pt" style:font-size-asian="10pt" style:font-size-complex="10pt"/>
    </style:style>
    <style:style style:name="T87" style:parent-style-name="Standaardalinea-lettertype" style:family="text">
      <style:text-properties style:font-name="Arial" style:font-name-complex="Arial" fo:font-size="10pt" style:font-size-asian="10pt" style:font-size-complex="10pt"/>
    </style:style>
    <style:style style:name="T88" style:parent-style-name="Standaardalinea-lettertype" style:family="text">
      <style:text-properties style:font-name="Arial" style:font-name-complex="Arial" fo:font-size="10pt" style:font-size-asian="10pt" style:font-size-complex="10pt"/>
    </style:style>
    <style:style style:name="T89" style:parent-style-name="Standaardalinea-lettertype" style:family="text">
      <style:text-properties style:font-name="Arial" style:font-name-complex="Arial" fo:font-size="10pt" style:font-size-asian="10pt" style:font-size-complex="10pt"/>
    </style:style>
    <style:style style:name="T90" style:parent-style-name="Standaardalinea-lettertype" style:family="text">
      <style:text-properties style:font-name="Arial" style:font-name-complex="Arial" fo:font-size="10pt" style:font-size-asian="10pt" style:font-size-complex="10pt"/>
    </style:style>
    <style:style style:name="T91" style:parent-style-name="Standaardalinea-lettertype" style:family="text">
      <style:text-properties style:font-name="MS Gothic" style:font-name-asian="MS Gothic" style:font-name-complex="Arial" fo:font-size="10pt" style:font-size-asian="10pt" style:font-size-complex="10pt"/>
    </style:style>
    <style:style style:name="T92" style:parent-style-name="Standaardalinea-lettertype" style:family="text">
      <style:text-properties style:font-name="Arial" style:font-name-complex="Arial" fo:font-size="10pt" style:font-size-asian="10pt" style:font-size-complex="10pt"/>
    </style:style>
    <style:style style:name="T93" style:parent-style-name="Standaardalinea-lettertype" style:family="text">
      <style:text-properties style:font-name="Arial" style:font-name-complex="Arial" fo:font-size="10pt" style:font-size-asian="10pt" style:font-size-complex="10pt"/>
    </style:style>
    <style:style style:name="T94" style:parent-style-name="Standaardalinea-lettertype" style:family="text">
      <style:text-properties style:font-name="Arial" style:font-name-complex="Arial" fo:font-size="10pt" style:font-size-asian="10pt" style:font-size-complex="10pt"/>
    </style:style>
    <style:style style:name="T95" style:parent-style-name="Standaardalinea-lettertype" style:family="text">
      <style:text-properties style:font-name="Arial" style:font-name-complex="Arial" fo:font-size="10pt" style:font-size-asian="10pt" style:font-size-complex="10pt"/>
    </style:style>
    <style:style style:name="T96" style:parent-style-name="Standaardalinea-lettertype" style:family="text">
      <style:text-properties style:font-name="Arial" style:font-name-complex="Arial" fo:font-size="10pt" style:font-size-asian="10pt" style:font-size-complex="10pt"/>
    </style:style>
    <style:style style:name="T97" style:parent-style-name="Standaardalinea-lettertype" style:family="text">
      <style:text-properties style:font-name="Arial" style:font-name-complex="Arial" fo:font-size="10pt" style:font-size-asian="10pt" style:font-size-complex="10pt"/>
    </style:style>
    <style:style style:name="T98" style:parent-style-name="Standaardalinea-lettertype" style:family="text">
      <style:text-properties style:font-name="MS Gothic" style:font-name-asian="MS Gothic" style:font-name-complex="Arial" fo:font-size="10pt" style:font-size-asian="10pt" style:font-size-complex="10pt"/>
    </style:style>
    <style:style style:name="T99" style:parent-style-name="Standaardalinea-lettertype" style:family="text">
      <style:text-properties style:font-name="Arial" style:font-name-complex="Arial" fo:font-size="10pt" style:font-size-asian="10pt" style:font-size-complex="10pt"/>
    </style:style>
    <style:style style:name="P100" style:parent-style-name="Standaard" style:family="paragraph">
      <style:paragraph-properties fo:margin-left="1.9666in" fo:text-indent="0.4916in">
        <style:tab-stops/>
      </style:paragraph-properties>
    </style:style>
    <style:style style:name="T101" style:parent-style-name="Standaardalinea-lettertype" style:family="text">
      <style:text-properties style:font-name="MS Gothic" style:font-name-asian="MS Gothic" style:font-name-complex="Arial" fo:font-size="10pt" style:font-size-asian="10pt" style:font-size-complex="10pt"/>
    </style:style>
    <style:style style:name="T102" style:parent-style-name="Standaardalinea-lettertype" style:family="text">
      <style:text-properties style:font-name="Arial" style:font-name-complex="Arial" fo:font-size="10pt" style:font-size-asian="10pt" style:font-size-complex="10pt"/>
    </style:style>
    <style:style style:name="P103" style:parent-style-name="Standaard" style:family="paragraph">
      <style:text-properties style:font-name="Arial" style:font-name-complex="Arial" fo:font-size="10pt" style:font-size-asian="10pt" style:font-size-complex="10pt"/>
    </style:style>
    <style:style style:name="T104" style:parent-style-name="Standaardalinea-lettertype" style:family="text">
      <style:text-properties style:font-name="Arial" style:font-name-complex="Arial" fo:font-size="10pt" style:font-size-asian="10pt" style:font-size-complex="10pt"/>
    </style:style>
    <style:style style:name="P105" style:parent-style-name="Standaard" style:family="paragraph">
      <style:text-properties style:font-name="Arial" style:font-name-complex="Arial" fo:font-size="10pt" style:font-size-asian="10pt" style:font-size-complex="10pt"/>
    </style:style>
    <style:style style:name="T106" style:parent-style-name="Standaardalinea-lettertype" style:family="text">
      <style:text-properties style:font-name="Arial" style:font-name-complex="Arial" fo:font-size="10pt" style:font-size-asian="10pt" style:font-size-complex="10pt"/>
    </style:style>
    <style:style style:name="P107" style:parent-style-name="Standaard" style:family="paragraph">
      <style:text-properties style:font-name="Arial" style:font-name-complex="Arial" fo:font-size="10pt" style:font-size-asian="10pt" style:font-size-complex="10pt"/>
    </style:style>
    <style:style style:name="T108" style:parent-style-name="Standaardalinea-lettertype" style:family="text">
      <style:text-properties style:font-name="Arial" style:font-name-complex="Arial" fo:font-size="10pt" style:font-size-asian="10pt" style:font-size-complex="10pt"/>
    </style:style>
    <style:style style:name="P109" style:parent-style-name="Standaard" style:family="paragraph">
      <style:text-properties style:font-name="Arial" style:font-name-complex="Arial" fo:font-size="10pt" style:font-size-asian="10pt" style:font-size-complex="10pt"/>
    </style:style>
    <style:style style:name="T110" style:parent-style-name="Standaardalinea-lettertype" style:family="text">
      <style:text-properties style:font-name="Arial" style:font-name-complex="Arial" fo:font-size="10pt" style:font-size-asian="10pt" style:font-size-complex="10pt"/>
    </style:style>
    <style:style style:name="P111" style:parent-style-name="Standaard" style:family="paragraph">
      <style:text-properties style:font-name="Arial" style:font-name-complex="Arial" fo:font-size="10pt" style:font-size-asian="10pt" style:font-size-complex="10pt"/>
    </style:style>
    <style:style style:name="T112" style:parent-style-name="Standaardalinea-lettertype" style:family="text">
      <style:text-properties style:font-name="Arial" style:font-name-complex="Arial" fo:font-size="10pt" style:font-size-asian="10pt" style:font-size-complex="10pt"/>
    </style:style>
    <style:style style:name="P113" style:parent-style-name="Standaard" style:family="paragraph">
      <style:text-properties style:font-name="Arial" style:font-name-complex="Arial" fo:font-size="10pt" style:font-size-asian="10pt" style:font-size-complex="10pt"/>
    </style:style>
    <style:style style:name="T114" style:parent-style-name="Standaardalinea-lettertype" style:family="text">
      <style:text-properties style:font-name="Arial" style:font-name-complex="Arial" fo:font-size="10pt" style:font-size-asian="10pt" style:font-size-complex="10pt"/>
    </style:style>
    <style:style style:name="P115" style:parent-style-name="Standaard" style:family="paragraph">
      <style:text-properties style:font-name="Arial" style:font-name-complex="Arial" fo:font-size="10pt" style:font-size-asian="10pt" style:font-size-complex="10pt"/>
    </style:style>
    <style:style style:name="T116" style:parent-style-name="Standaardalinea-lettertype" style:family="text">
      <style:text-properties style:font-name="Arial" style:font-name-complex="Arial" fo:font-size="10pt" style:font-size-asian="10pt" style:font-size-complex="10pt"/>
    </style:style>
    <style:style style:name="P117" style:parent-style-name="Standaard" style:family="paragraph">
      <style:text-properties style:font-name="Arial" style:font-name-complex="Arial" fo:font-style="italic" style:font-style-asian="italic" style:font-style-complex="italic" fo:font-size="10pt" style:font-size-asian="10pt" style:font-size-complex="10pt"/>
    </style:style>
    <style:style style:name="P118" style:parent-style-name="Standaard" style:family="paragraph">
      <style:text-properties style:font-name="Arial" style:font-name-complex="Arial" fo:font-size="10pt" style:font-size-asian="10pt" style:font-size-complex="10pt"/>
    </style:style>
    <style:style style:name="P119" style:parent-style-name="Standaard" style:family="paragraph">
      <style:text-properties style:font-name="Arial" style:font-name-complex="Arial" fo:font-size="10pt" style:font-size-asian="10pt" style:font-size-complex="10pt"/>
    </style:style>
    <style:style style:name="P120" style:parent-style-name="Standaard" style:family="paragraph">
      <style:paragraph-properties>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right" style:position="6.3in"/>
        </style:tab-stops>
      </style:paragraph-properties>
    </style:style>
    <style:style style:name="T121" style:parent-style-name="Standaardalinea-lettertype" style:family="text">
      <style:text-properties style:font-name="Arial" style:font-name-complex="Arial" fo:font-size="10pt" style:font-size-asian="10pt" style:font-size-complex="10pt"/>
    </style:style>
    <style:style style:name="T122" style:parent-style-name="Standaardalinea-lettertype" style:family="text">
      <style:text-properties style:font-name="Arial" style:font-name-complex="Arial" fo:font-size="10pt" style:font-size-asian="10pt" style:font-size-complex="10pt"/>
    </style:style>
    <style:style style:name="T123" style:parent-style-name="Standaardalinea-lettertype" style:family="text">
      <style:text-properties style:font-name="Arial" style:font-name-complex="Arial" fo:font-size="10pt" style:font-size-asian="10pt" style:font-size-complex="10pt"/>
    </style:style>
    <style:style style:name="T124" style:parent-style-name="Standaardalinea-lettertype" style:family="text">
      <style:text-properties style:font-name="Arial" style:font-name-complex="Arial" fo:font-size="10pt" style:font-size-asian="10pt" style:font-size-complex="10pt"/>
    </style:style>
    <style:style style:name="T125" style:parent-style-name="Standaardalinea-lettertype" style:family="text">
      <style:text-properties style:font-name="Arial" style:font-name-complex="Arial" fo:font-size="10pt" style:font-size-asian="10pt" style:font-size-complex="10pt"/>
    </style:style>
    <style:style style:name="T126" style:parent-style-name="Standaardalinea-lettertype" style:family="text">
      <style:text-properties style:font-name="Arial" style:font-name-complex="Arial" fo:font-size="10pt" style:font-size-asian="10pt" style:font-size-complex="10pt"/>
    </style:style>
    <style:style style:name="T127" style:parent-style-name="Standaardalinea-lettertype" style:family="text">
      <style:text-properties style:font-name="Arial" style:font-name-complex="Arial" fo:font-size="10pt" style:font-size-asian="10pt" style:font-size-complex="10pt"/>
    </style:style>
    <style:style style:name="T128" style:parent-style-name="Standaardalinea-lettertype" style:family="text">
      <style:text-properties style:font-name="Arial" style:font-name-complex="Arial" fo:font-size="10pt" style:font-size-asian="10pt" style:font-size-complex="10pt"/>
    </style:style>
    <style:style style:name="T129" style:parent-style-name="Standaardalinea-lettertype" style:family="text">
      <style:text-properties style:font-name="MS Gothic" style:font-name-asian="MS Gothic" style:font-name-complex="Arial" fo:font-size="10pt" style:font-size-asian="10pt" style:font-size-complex="10pt"/>
    </style:style>
    <style:style style:name="T130" style:parent-style-name="Standaardalinea-lettertype" style:family="text">
      <style:text-properties style:font-name="Arial" style:font-name-complex="Arial" fo:font-size="10pt" style:font-size-asian="10pt" style:font-size-complex="10pt"/>
    </style:style>
    <style:style style:name="T131" style:parent-style-name="Standaardalinea-lettertype" style:family="text">
      <style:text-properties style:font-name="MS Gothic" style:font-name-asian="MS Gothic" style:font-name-complex="Arial" fo:font-size="10pt" style:font-size-asian="10pt" style:font-size-complex="10pt"/>
    </style:style>
    <style:style style:name="T132" style:parent-style-name="Standaardalinea-lettertype" style:family="text">
      <style:text-properties style:font-name="Arial" style:font-name-complex="Arial" fo:font-size="10pt" style:font-size-asian="10pt" style:font-size-complex="10pt"/>
    </style:style>
    <style:style style:name="P133" style:parent-style-name="Standaard" style:family="paragraph">
      <style:paragraph-properties>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right" style:position="6.3in"/>
        </style:tab-stops>
      </style:paragraph-properties>
      <style:text-properties style:font-name="Arial" style:font-name-complex="Arial" fo:font-style="italic" style:font-style-asian="italic" style:font-style-complex="italic" fo:font-size="10pt" style:font-size-asian="10pt" style:font-size-complex="10pt"/>
    </style:style>
    <style:style style:name="P134" style:parent-style-name="Standaard" style:family="paragraph">
      <style:paragraph-properties>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right" style:position="6.3in"/>
        </style:tab-stops>
      </style:paragraph-properties>
      <style:text-properties style:font-name="Arial" style:font-name-complex="Arial" fo:font-style="italic" style:font-style-asian="italic" style:font-style-complex="italic" fo:font-size="10pt" style:font-size-asian="10pt" style:font-size-complex="10pt"/>
    </style:style>
    <style:style style:name="P135" style:parent-style-name="Standaard" style:family="paragraph">
      <style:paragraph-properties>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right" style:position="6.3in"/>
        </style:tab-stops>
      </style:paragraph-properties>
      <style:text-properties style:font-name="Arial" style:font-name-complex="Arial" fo:font-weight="bold" style:font-weight-asian="bold" style:font-weight-complex="bold" fo:color="#0070C0" fo:font-size="20pt" style:font-size-asian="20pt" style:font-size-complex="20pt"/>
    </style:style>
    <style:style style:name="P136" style:parent-style-name="Standaard" style:family="paragraph">
      <style:text-properties style:font-name="Arial" style:font-name-complex="Arial" fo:font-weight="bold" style:font-weight-asian="bold" style:font-weight-complex="bold" fo:color="#0070C0" fo:font-size="20pt" style:font-size-asian="20pt" style:font-size-complex="20pt"/>
    </style:style>
    <style:style style:name="P137" style:parent-style-name="Standaard" style:family="paragraph">
      <style:text-properties style:font-name="Arial" style:font-name-complex="Arial" fo:font-size="10pt" style:font-size-asian="10pt" style:font-size-complex="10pt"/>
    </style:style>
    <style:style style:name="P138" style:parent-style-name="Standaard" style:family="paragraph">
      <style:text-properties style:font-name="Arial" style:font-name-complex="Arial" fo:font-size="10pt" style:font-size-asian="10pt" style:font-size-complex="10pt"/>
    </style:style>
    <style:style style:name="P139" style:parent-style-name="Standaard" style:family="paragraph">
      <style:text-properties style:font-name="Arial" style:font-name-complex="Arial" fo:font-style="italic" style:font-style-asian="italic" style:font-style-complex="italic" fo:font-size="10pt" style:font-size-asian="10pt" style:font-size-complex="10pt"/>
    </style:style>
    <style:style style:name="P140" style:parent-style-name="Standaard" style:family="paragraph">
      <style:text-properties style:font-name="Arial" style:font-name-complex="Arial" fo:font-size="10pt" style:font-size-asian="10pt" style:font-size-complex="10pt"/>
    </style:style>
    <style:style style:name="TableColumn142" style:family="table-column">
      <style:table-column-properties style:column-width="2.0972in"/>
    </style:style>
    <style:style style:name="TableColumn143" style:family="table-column">
      <style:table-column-properties style:column-width="2.0979in"/>
    </style:style>
    <style:style style:name="TableColumn144" style:family="table-column">
      <style:table-column-properties style:column-width="2.0979in"/>
    </style:style>
    <style:style style:name="Table141" style:family="table">
      <style:table-properties style:width="6.293in" fo:margin-left="0in" table:align="left"/>
    </style:style>
    <style:style style:name="TableRow145" style:family="table-row">
      <style:table-row-properties/>
    </style:style>
    <style:style style:name="TableCell146" style:family="table-cell">
      <style:table-cell-properties fo:border="0.0069in solid #000000" style:writing-mode="lr-tb" fo:padding-top="0in" fo:padding-left="0.075in" fo:padding-bottom="0in" fo:padding-right="0.075in"/>
    </style:style>
    <style:style style:name="P147" style:parent-style-name="Standaard" style:family="paragraph">
      <style:text-properties style:font-name="Arial" style:font-name-complex="Arial" fo:font-size="10pt" style:font-size-asian="10pt" style:font-size-complex="10pt"/>
    </style:style>
    <style:style style:name="P148" style:parent-style-name="Standaard" style:family="paragraph">
      <style:text-properties style:font-name="Arial" style:font-name-complex="Arial" fo:font-size="10pt" style:font-size-asian="10pt" style:font-size-complex="10pt"/>
    </style:style>
    <style:style style:name="TableCell149" style:family="table-cell">
      <style:table-cell-properties fo:border="0.0069in solid #000000" style:writing-mode="lr-tb" fo:padding-top="0in" fo:padding-left="0.075in" fo:padding-bottom="0in" fo:padding-right="0.075in"/>
    </style:style>
    <style:style style:name="P150" style:parent-style-name="Standaard" style:family="paragraph">
      <style:text-properties style:font-name="Arial" style:font-name-complex="Arial" fo:font-size="10pt" style:font-size-asian="10pt" style:font-size-complex="10pt"/>
    </style:style>
    <style:style style:name="TableCell151" style:family="table-cell">
      <style:table-cell-properties fo:border="0.0069in solid #000000" style:writing-mode="lr-tb" fo:padding-top="0in" fo:padding-left="0.075in" fo:padding-bottom="0in" fo:padding-right="0.075in"/>
    </style:style>
    <style:style style:name="P152" style:parent-style-name="Standaard" style:family="paragraph">
      <style:text-properties style:font-name="Arial" style:font-name-complex="Arial" fo:font-size="10pt" style:font-size-asian="10pt" style:font-size-complex="10pt"/>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P155" style:parent-style-name="Standaard" style:family="paragraph">
      <style:text-properties style:font-name="Arial" style:font-name-complex="Arial" fo:font-size="10pt" style:font-size-asian="10pt" style:font-size-complex="10pt"/>
    </style:style>
    <style:style style:name="TableCell156" style:family="table-cell">
      <style:table-cell-properties fo:border="0.0069in solid #000000" style:writing-mode="lr-tb" fo:padding-top="0in" fo:padding-left="0.075in" fo:padding-bottom="0in" fo:padding-right="0.075in"/>
    </style:style>
    <style:style style:name="P157" style:parent-style-name="Standaard" style:family="paragraph">
      <style:text-properties style:font-name="Arial" style:font-name-complex="Arial" fo:font-size="10pt" style:font-size-asian="10pt" style:font-size-complex="10pt"/>
    </style:style>
    <style:style style:name="TableCell158" style:family="table-cell">
      <style:table-cell-properties fo:border="0.0069in solid #000000" style:writing-mode="lr-tb" fo:padding-top="0in" fo:padding-left="0.075in" fo:padding-bottom="0in" fo:padding-right="0.075in"/>
    </style:style>
    <style:style style:name="P159" style:parent-style-name="Standaard" style:family="paragraph">
      <style:text-properties style:font-name="Arial" style:font-name-complex="Arial" fo:font-size="10pt" style:font-size-asian="10pt" style:font-size-complex="10pt"/>
    </style:style>
    <style:style style:name="TableRow160" style:family="table-row">
      <style:table-row-properties/>
    </style:style>
    <style:style style:name="TableCell161" style:family="table-cell">
      <style:table-cell-properties fo:border="0.0069in solid #000000" style:writing-mode="lr-tb" fo:padding-top="0in" fo:padding-left="0.075in" fo:padding-bottom="0in" fo:padding-right="0.075in"/>
    </style:style>
    <style:style style:name="P162" style:parent-style-name="Standaard" style:family="paragraph">
      <style:text-properties style:font-name="Arial" style:font-name-complex="Arial" fo:font-size="10pt" style:font-size-asian="10pt" style:font-size-complex="10pt"/>
    </style:style>
    <style:style style:name="TableCell163" style:family="table-cell">
      <style:table-cell-properties fo:border="0.0069in solid #000000" style:writing-mode="lr-tb" fo:padding-top="0in" fo:padding-left="0.075in" fo:padding-bottom="0in" fo:padding-right="0.075in"/>
    </style:style>
    <style:style style:name="P164" style:parent-style-name="Standaard" style:family="paragraph">
      <style:text-properties style:font-name="Arial" style:font-name-complex="Arial" fo:font-size="10pt" style:font-size-asian="10pt" style:font-size-complex="10pt"/>
    </style:style>
    <style:style style:name="TableCell165" style:family="table-cell">
      <style:table-cell-properties fo:border="0.0069in solid #000000" style:writing-mode="lr-tb" fo:padding-top="0in" fo:padding-left="0.075in" fo:padding-bottom="0in" fo:padding-right="0.075in"/>
    </style:style>
    <style:style style:name="P166" style:parent-style-name="Standaard" style:family="paragraph">
      <style:text-properties style:font-name="Arial" style:font-name-complex="Arial" fo:font-size="10pt" style:font-size-asian="10pt" style:font-size-complex="10pt"/>
    </style:style>
    <style:style style:name="TableRow167" style:family="table-row">
      <style:table-row-properties/>
    </style:style>
    <style:style style:name="TableCell168" style:family="table-cell">
      <style:table-cell-properties fo:border="0.0069in solid #000000" style:writing-mode="lr-tb" fo:padding-top="0in" fo:padding-left="0.075in" fo:padding-bottom="0in" fo:padding-right="0.075in"/>
    </style:style>
    <style:style style:name="P169" style:parent-style-name="Standaard" style:family="paragraph">
      <style:text-properties style:font-name="Arial" style:font-name-complex="Arial" fo:font-size="10pt" style:font-size-asian="10pt" style:font-size-complex="10pt"/>
    </style:style>
    <style:style style:name="TableCell170" style:family="table-cell">
      <style:table-cell-properties fo:border="0.0069in solid #000000" style:writing-mode="lr-tb" fo:padding-top="0in" fo:padding-left="0.075in" fo:padding-bottom="0in" fo:padding-right="0.075in"/>
    </style:style>
    <style:style style:name="P171" style:parent-style-name="Standaard" style:family="paragraph">
      <style:text-properties style:font-name="Arial" style:font-name-complex="Arial" fo:font-size="10pt" style:font-size-asian="10pt" style:font-size-complex="10pt"/>
    </style:style>
    <style:style style:name="TableCell172" style:family="table-cell">
      <style:table-cell-properties fo:border="0.0069in solid #000000" style:writing-mode="lr-tb" fo:padding-top="0in" fo:padding-left="0.075in" fo:padding-bottom="0in" fo:padding-right="0.075in"/>
    </style:style>
    <style:style style:name="P173" style:parent-style-name="Standaard" style:family="paragraph">
      <style:text-properties style:font-name="Arial" style:font-name-complex="Arial" fo:font-size="10pt" style:font-size-asian="10pt" style:font-size-complex="10pt"/>
    </style:style>
    <style:style style:name="TableRow174" style:family="table-row">
      <style:table-row-properties/>
    </style:style>
    <style:style style:name="TableCell175" style:family="table-cell">
      <style:table-cell-properties fo:border="0.0069in solid #000000" style:writing-mode="lr-tb" fo:padding-top="0in" fo:padding-left="0.075in" fo:padding-bottom="0in" fo:padding-right="0.075in"/>
    </style:style>
    <style:style style:name="P176" style:parent-style-name="Standaard" style:family="paragraph">
      <style:text-properties style:font-name="Arial" style:font-name-complex="Arial" fo:font-size="10pt" style:font-size-asian="10pt" style:font-size-complex="10pt"/>
    </style:style>
    <style:style style:name="TableCell177" style:family="table-cell">
      <style:table-cell-properties fo:border="0.0069in solid #000000" style:writing-mode="lr-tb" fo:padding-top="0in" fo:padding-left="0.075in" fo:padding-bottom="0in" fo:padding-right="0.075in"/>
    </style:style>
    <style:style style:name="P178" style:parent-style-name="Standaard" style:family="paragraph">
      <style:text-properties style:font-name="Arial" style:font-name-complex="Arial" fo:font-size="10pt" style:font-size-asian="10pt" style:font-size-complex="10pt"/>
    </style:style>
    <style:style style:name="TableCell179" style:family="table-cell">
      <style:table-cell-properties fo:border="0.0069in solid #000000" style:writing-mode="lr-tb" fo:padding-top="0in" fo:padding-left="0.075in" fo:padding-bottom="0in" fo:padding-right="0.075in"/>
    </style:style>
    <style:style style:name="P180" style:parent-style-name="Standaard" style:family="paragraph">
      <style:text-properties style:font-name="Arial" style:font-name-complex="Arial" fo:font-size="10pt" style:font-size-asian="10pt" style:font-size-complex="10pt"/>
    </style:style>
    <style:style style:name="TableRow181" style:family="table-row">
      <style:table-row-properties/>
    </style:style>
    <style:style style:name="TableCell182" style:family="table-cell">
      <style:table-cell-properties fo:border="0.0069in solid #000000" style:writing-mode="lr-tb" fo:padding-top="0in" fo:padding-left="0.075in" fo:padding-bottom="0in" fo:padding-right="0.075in"/>
    </style:style>
    <style:style style:name="P183" style:parent-style-name="Standaard" style:family="paragraph">
      <style:text-properties style:font-name="Arial" style:font-name-complex="Arial" fo:font-size="10pt" style:font-size-asian="10pt" style:font-size-complex="10pt"/>
    </style:style>
    <style:style style:name="TableCell184" style:family="table-cell">
      <style:table-cell-properties fo:border="0.0069in solid #000000" style:writing-mode="lr-tb" fo:padding-top="0in" fo:padding-left="0.075in" fo:padding-bottom="0in" fo:padding-right="0.075in"/>
    </style:style>
    <style:style style:name="P185" style:parent-style-name="Standaard" style:family="paragraph">
      <style:text-properties style:font-name="Arial" style:font-name-complex="Arial" fo:font-size="10pt" style:font-size-asian="10pt" style:font-size-complex="10pt"/>
    </style:style>
    <style:style style:name="TableCell186" style:family="table-cell">
      <style:table-cell-properties fo:border="0.0069in solid #000000" style:writing-mode="lr-tb" fo:padding-top="0in" fo:padding-left="0.075in" fo:padding-bottom="0in" fo:padding-right="0.075in"/>
    </style:style>
    <style:style style:name="P187" style:parent-style-name="Standaard" style:family="paragraph">
      <style:text-properties style:font-name="Arial" style:font-name-complex="Arial" fo:font-size="10pt" style:font-size-asian="10pt" style:font-size-complex="10pt"/>
    </style:style>
    <style:style style:name="TableRow188" style:family="table-row">
      <style:table-row-properties/>
    </style:style>
    <style:style style:name="TableCell189" style:family="table-cell">
      <style:table-cell-properties fo:border="0.0069in solid #000000" style:writing-mode="lr-tb" fo:padding-top="0in" fo:padding-left="0.075in" fo:padding-bottom="0in" fo:padding-right="0.075in"/>
    </style:style>
    <style:style style:name="P190" style:parent-style-name="Standaard" style:family="paragraph">
      <style:text-properties style:font-name="Arial" style:font-name-complex="Arial" fo:font-size="10pt" style:font-size-asian="10pt" style:font-size-complex="10pt"/>
    </style:style>
    <style:style style:name="TableCell191" style:family="table-cell">
      <style:table-cell-properties fo:border="0.0069in solid #000000" style:writing-mode="lr-tb" fo:padding-top="0in" fo:padding-left="0.075in" fo:padding-bottom="0in" fo:padding-right="0.075in"/>
    </style:style>
    <style:style style:name="P192" style:parent-style-name="Standaard" style:family="paragraph">
      <style:text-properties style:font-name="Arial" style:font-name-complex="Arial" fo:font-size="10pt" style:font-size-asian="10pt" style:font-size-complex="10pt"/>
    </style:style>
    <style:style style:name="TableCell193" style:family="table-cell">
      <style:table-cell-properties fo:border="0.0069in solid #000000" style:writing-mode="lr-tb" fo:padding-top="0in" fo:padding-left="0.075in" fo:padding-bottom="0in" fo:padding-right="0.075in"/>
    </style:style>
    <style:style style:name="P194" style:parent-style-name="Standaard" style:family="paragraph">
      <style:text-properties style:font-name="Arial" style:font-name-complex="Arial" fo:font-size="10pt" style:font-size-asian="10pt" style:font-size-complex="10pt"/>
    </style:style>
    <style:style style:name="TableRow195" style:family="table-row">
      <style:table-row-properties/>
    </style:style>
    <style:style style:name="TableCell196" style:family="table-cell">
      <style:table-cell-properties fo:border="0.0069in solid #000000" style:writing-mode="lr-tb" fo:padding-top="0in" fo:padding-left="0.075in" fo:padding-bottom="0in" fo:padding-right="0.075in"/>
    </style:style>
    <style:style style:name="P197" style:parent-style-name="Standaard" style:family="paragraph">
      <style:text-properties style:font-name="Arial" style:font-name-complex="Arial" fo:font-size="10pt" style:font-size-asian="10pt" style:font-size-complex="10pt"/>
    </style:style>
    <style:style style:name="TableCell198" style:family="table-cell">
      <style:table-cell-properties fo:border="0.0069in solid #000000" style:writing-mode="lr-tb" fo:padding-top="0in" fo:padding-left="0.075in" fo:padding-bottom="0in" fo:padding-right="0.075in"/>
    </style:style>
    <style:style style:name="P199" style:parent-style-name="Standaard" style:family="paragraph">
      <style:text-properties style:font-name="Arial" style:font-name-complex="Arial" fo:font-size="10pt" style:font-size-asian="10pt" style:font-size-complex="10pt"/>
    </style:style>
    <style:style style:name="TableCell200" style:family="table-cell">
      <style:table-cell-properties fo:border="0.0069in solid #000000" style:writing-mode="lr-tb" fo:padding-top="0in" fo:padding-left="0.075in" fo:padding-bottom="0in" fo:padding-right="0.075in"/>
    </style:style>
    <style:style style:name="P201" style:parent-style-name="Standaard" style:family="paragraph">
      <style:text-properties style:font-name="Arial" style:font-name-complex="Arial" fo:font-size="10pt" style:font-size-asian="10pt" style:font-size-complex="10pt"/>
    </style:style>
    <style:style style:name="P202" style:parent-style-name="Standaard" style:family="paragraph">
      <style:text-properties style:font-name="Arial" style:font-name-complex="Arial" fo:font-size="10pt" style:font-size-asian="10pt" style:font-size-complex="10pt"/>
    </style:style>
    <style:style style:name="P203" style:parent-style-name="Standaard" style:family="paragraph">
      <style:paragraph-properties fo:margin-bottom="0.1388in" fo:line-height="115%"/>
      <style:text-properties style:font-name="Arial" style:font-name-complex="Arial" fo:font-size="10pt" style:font-size-asian="10pt" style:font-size-complex="10pt"/>
    </style:style>
    <style:style style:name="P204" style:parent-style-name="Standaard" style:family="paragraph">
      <style:paragraph-properties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205" style:parent-style-name="Standaard" style:family="paragraph">
      <style:paragraph-properties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206" style:parent-style-name="Standaard" style:family="paragraph">
      <style:paragraph-properties fo:margin-bottom="0.1388in" fo:line-height="115%"/>
    </style:style>
    <style:style style:name="T207" style:parent-style-name="Standaardalinea-lettertype" style:family="text">
      <style:text-properties style:font-name="Arial" style:font-name-complex="Arial" fo:font-weight="bold" style:font-weight-asian="bold" style:font-weight-complex="bold" fo:color="#0070C0" fo:font-size="20pt" style:font-size-asian="20pt" style:font-size-complex="20pt"/>
    </style:style>
    <style:style style:name="P208" style:parent-style-name="Standaard" style:family="paragraph">
      <style:text-properties style:font-name="Arial" style:font-name-complex="Arial" fo:font-size="10pt" style:font-size-asian="10pt" style:font-size-complex="10pt"/>
    </style:style>
    <style:style style:name="T209" style:parent-style-name="Standaardalinea-lettertype" style:family="text">
      <style:text-properties style:font-name="Arial" style:font-name-complex="Arial" fo:font-size="10pt" style:font-size-asian="10pt" style:font-size-complex="10pt"/>
    </style:style>
    <style:style style:name="T210" style:parent-style-name="Standaardalinea-lettertype" style:family="text">
      <style:text-properties style:font-name="Arial" style:font-name-complex="Arial" fo:font-size="10pt" style:font-size-asian="10pt" style:font-size-complex="10pt"/>
    </style:style>
    <style:style style:name="P211" style:parent-style-name="Standaard" style:family="paragraph">
      <style:text-properties style:font-name="Arial" style:font-name-complex="Arial" fo:font-size="10pt" style:font-size-asian="10pt" style:font-size-complex="10pt"/>
    </style:style>
    <style:style style:name="T212" style:parent-style-name="Standaardalinea-lettertype" style:family="text">
      <style:text-properties style:font-name="Arial" style:font-name-complex="Arial" fo:font-size="10pt" style:font-size-asian="10pt" style:font-size-complex="10pt"/>
    </style:style>
    <style:style style:name="P213" style:parent-style-name="Standaard" style:family="paragraph">
      <style:text-properties style:font-name="Arial" style:font-name-complex="Arial" fo:font-style="italic" style:font-style-asian="italic" style:font-style-complex="italic" fo:font-size="10pt" style:font-size-asian="10pt" style:font-size-complex="10pt"/>
    </style:style>
    <style:style style:name="T214" style:parent-style-name="Standaardalinea-lettertype" style:family="text">
      <style:text-properties style:font-name="Arial" style:font-name-complex="Arial" fo:font-style="italic" style:font-style-asian="italic" style:font-style-complex="italic" fo:font-size="10pt" style:font-size-asian="10pt" style:font-size-complex="10pt"/>
    </style:style>
    <style:style style:name="T215" style:parent-style-name="Standaardalinea-lettertype" style:family="text">
      <style:text-properties style:font-name="Arial" style:font-name-complex="Arial" fo:font-size="10pt" style:font-size-asian="10pt" style:font-size-complex="10pt"/>
    </style:style>
    <style:style style:name="P216" style:parent-style-name="Standaard" style:family="paragraph">
      <style:text-properties style:font-name="Arial" style:font-name-complex="Arial" fo:font-size="10pt" style:font-size-asian="10pt" style:font-size-complex="10pt"/>
    </style:style>
    <style:style style:name="T217" style:parent-style-name="Standaardalinea-lettertype" style:family="text">
      <style:text-properties style:font-name="Arial" style:font-name-complex="Arial" fo:font-size="10pt" style:font-size-asian="10pt" style:font-size-complex="10pt"/>
    </style:style>
    <style:style style:name="T218" style:parent-style-name="Standaardalinea-lettertype" style:family="text">
      <style:text-properties style:font-name="Arial" style:font-name-complex="Arial" fo:font-size="10pt" style:font-size-asian="10pt" style:font-size-complex="10pt"/>
    </style:style>
    <style:style style:name="P219" style:parent-style-name="Standaard" style:family="paragraph">
      <style:text-properties style:font-name="Arial" style:font-name-complex="Arial" fo:font-style="italic" style:font-style-asian="italic" style:font-style-complex="italic" fo:font-size="10pt" style:font-size-asian="10pt" style:font-size-complex="10pt"/>
    </style:style>
    <style:style style:name="P220" style:parent-style-name="Standaard" style:family="paragraph">
      <style:text-properties style:font-name="Arial" style:font-name-complex="Arial" fo:font-style="italic" style:font-style-asian="italic" style:font-style-complex="italic" fo:font-size="10pt" style:font-size-asian="10pt" style:font-size-complex="10pt"/>
    </style:style>
    <style:style style:name="T221" style:parent-style-name="Standaardalinea-lettertype" style:family="text">
      <style:text-properties style:font-name="Arial" style:font-name-complex="Arial" fo:font-size="10pt" style:font-size-asian="10pt" style:font-size-complex="10pt"/>
    </style:style>
    <style:style style:name="P222" style:parent-style-name="Standaard" style:family="paragraph">
      <style:text-properties style:font-name="Arial" style:font-name-complex="Arial" fo:font-style="italic" style:font-style-asian="italic" style:font-style-complex="italic" fo:font-size="10pt" style:font-size-asian="10pt" style:font-size-complex="10pt"/>
    </style:style>
    <style:style style:name="P223" style:parent-style-name="Standaard" style:family="paragraph">
      <style:text-properties style:font-name="Arial" style:font-name-complex="Arial" fo:font-size="10pt" style:font-size-asian="10pt" style:font-size-complex="10pt"/>
    </style:style>
    <style:style style:name="P224" style:parent-style-name="Standaard" style:family="paragraph">
      <style:paragraph-properties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225" style:parent-style-name="Standaard" style:family="paragraph">
      <style:text-properties style:font-name="Arial" style:font-name-complex="Arial" fo:font-size="10pt" style:font-size-asian="10pt" style:font-size-complex="10pt"/>
    </style:style>
    <style:style style:name="P226" style:parent-style-name="Lijstalinea" style:family="paragraph">
      <style:paragraph-properties fo:margin-left="0.25in">
        <style:tab-stops/>
      </style:paragraph-properties>
      <style:text-properties style:font-name="Arial" style:font-name-complex="Arial" fo:font-size="10pt" style:font-size-asian="10pt" style:font-size-complex="10pt"/>
    </style:style>
    <style:style style:name="P227" style:parent-style-name="Lijstalinea" style:family="paragraph">
      <style:paragraph-properties fo:margin-left="0.25in">
        <style:tab-stops/>
      </style:paragraph-properties>
      <style:text-properties style:font-name="Arial" style:font-name-complex="Arial" fo:font-size="10pt" style:font-size-asian="10pt" style:font-size-complex="10pt"/>
    </style:style>
    <style:style style:name="P228" style:parent-style-name="Lijstalinea" style:family="paragraph">
      <style:paragraph-properties fo:margin-left="0.25in">
        <style:tab-stops/>
      </style:paragraph-properties>
    </style:style>
    <style:style style:name="T229" style:parent-style-name="Standaardalinea-lettertype" style:family="text">
      <style:text-properties style:font-name="Arial" style:font-name-complex="Arial" fo:font-size="10pt" style:font-size-asian="10pt" style:font-size-complex="10pt"/>
    </style:style>
    <style:style style:name="P230" style:parent-style-name="Lijstalinea" style:family="paragraph">
      <style:paragraph-properties fo:margin-left="0.25in">
        <style:tab-stops/>
      </style:paragraph-properties>
      <style:text-properties style:font-name="Arial" style:font-name-complex="Arial" fo:font-size="10pt" style:font-size-asian="10pt" style:font-size-complex="10pt"/>
    </style:style>
    <style:style style:name="P231" style:parent-style-name="Lijstalinea" style:family="paragraph">
      <style:paragraph-properties fo:margin-left="0.25in">
        <style:tab-stops/>
      </style:paragraph-properties>
      <style:text-properties style:font-name="Arial" style:font-name-complex="Arial" fo:font-size="10pt" style:font-size-asian="10pt" style:font-size-complex="10pt"/>
    </style:style>
    <style:style style:name="P232" style:parent-style-name="Lijstalinea" style:family="paragraph">
      <style:paragraph-properties fo:margin-left="0.25in">
        <style:tab-stops/>
      </style:paragraph-properties>
      <style:text-properties style:font-name="Arial" style:font-name-complex="Arial" fo:font-size="10pt" style:font-size-asian="10pt" style:font-size-complex="10pt"/>
    </style:style>
    <style:style style:name="P233" style:parent-style-name="Standaard" style:family="paragraph">
      <style:text-properties style:font-name="Arial" style:font-name-complex="Arial" fo:font-size="10pt" style:font-size-asian="10pt" style:font-size-complex="10pt"/>
    </style:style>
    <style:style style:name="P234" style:parent-style-name="Standaard" style:family="paragraph">
      <style:text-properties style:font-name="Arial" style:font-name-complex="Arial" fo:font-size="10pt" style:font-size-asian="10pt" style:font-size-complex="10pt"/>
    </style:style>
    <style:style style:name="P235" style:parent-style-name="Standaard" style:family="paragraph">
      <style:paragraph-properties fo:margin-bottom="0.1388in" fo:line-height="115%"/>
      <style:text-properties style:font-name="Arial" style:font-name-complex="Arial" fo:font-size="10pt" style:font-size-asian="10pt" style:font-size-complex="10pt"/>
    </style:style>
    <style:style style:name="P236" style:parent-style-name="Standaard" style:family="paragraph">
      <style:text-properties style:font-name="Arial" style:font-name-complex="Arial" fo:font-size="10pt" style:font-size-asian="10pt" style:font-size-complex="10pt"/>
    </style:style>
    <style:style style:name="P237" style:parent-style-name="Standaard" style:family="paragraph">
      <style:text-properties style:font-name="Arial" style:font-name-complex="Arial" fo:font-size="10pt" style:font-size-asian="10pt" style:font-size-complex="10pt"/>
    </style:style>
    <style:style style:name="P238" style:parent-style-name="Standaard" style:family="paragraph">
      <style:text-properties style:font-name="Arial" style:font-name-complex="Arial" fo:font-size="10pt" style:font-size-asian="10pt" style:font-size-complex="10pt"/>
    </style:style>
    <style:style style:name="P239" style:parent-style-name="Standaard" style:family="paragraph">
      <style:paragraph-properties fo:break-before="page"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240" style:parent-style-name="Standaard" style:family="paragraph">
      <style:paragraph-properties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241" style:parent-style-name="Standaard" style:family="paragraph">
      <style:paragraph-properties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242" style:parent-style-name="Standaard" style:family="paragraph">
      <style:text-properties style:font-name="Arial" style:font-name-complex="Arial" fo:font-size="10pt" style:font-size-asian="10pt" style:font-size-complex="10pt"/>
    </style:style>
    <style:style style:name="P243" style:parent-style-name="Lijstalinea" style:family="paragraph">
      <style:paragraph-properties fo:margin-left="0.25in">
        <style:tab-stops/>
      </style:paragraph-properties>
      <style:text-properties style:font-name="Arial" style:font-name-complex="Arial" fo:font-size="10pt" style:font-size-asian="10pt" style:font-size-complex="10pt"/>
    </style:style>
    <style:style style:name="P244" style:parent-style-name="Lijstalinea" style:family="paragraph">
      <style:paragraph-properties fo:margin-left="0.25in">
        <style:tab-stops/>
      </style:paragraph-properties>
      <style:text-properties style:font-name="Arial" style:font-name-complex="Arial" fo:font-size="10pt" style:font-size-asian="10pt" style:font-size-complex="10pt"/>
    </style:style>
    <style:style style:name="P245" style:parent-style-name="Lijstalinea" style:family="paragraph">
      <style:paragraph-properties fo:margin-left="0.25in">
        <style:tab-stops/>
      </style:paragraph-properties>
      <style:text-properties style:font-name="Arial" style:font-name-complex="Arial" fo:font-size="10pt" style:font-size-asian="10pt" style:font-size-complex="10pt"/>
    </style:style>
    <style:style style:name="P246" style:parent-style-name="Lijstalinea" style:family="paragraph">
      <style:paragraph-properties fo:margin-left="0.25in">
        <style:tab-stops/>
      </style:paragraph-properties>
    </style:style>
    <style:style style:name="T247" style:parent-style-name="Standaardalinea-lettertype" style:family="text">
      <style:text-properties style:font-name="Arial" style:font-name-complex="Arial" fo:font-size="10pt" style:font-size-asian="10pt" style:font-size-complex="10pt"/>
    </style:style>
    <style:style style:name="T248" style:parent-style-name="Standaardalinea-lettertype" style:family="text">
      <style:text-properties style:font-name="Arial" style:font-name-complex="Arial" style:text-position="super 65%" fo:font-size="10pt" style:font-size-asian="10pt" style:font-size-complex="10pt"/>
    </style:style>
    <style:style style:name="T249" style:parent-style-name="Standaardalinea-lettertype" style:family="text">
      <style:text-properties style:font-name="Arial" style:font-name-complex="Arial" fo:font-size="10pt" style:font-size-asian="10pt" style:font-size-complex="10pt"/>
    </style:style>
    <style:style style:name="P250" style:parent-style-name="Lijstalinea" style:family="paragraph">
      <style:paragraph-properties fo:margin-left="0.25in">
        <style:tab-stops/>
      </style:paragraph-properties>
      <style:text-properties style:font-name="Arial" style:font-name-complex="Arial" fo:font-size="10pt" style:font-size-asian="10pt" style:font-size-complex="10pt"/>
    </style:style>
    <style:style style:name="P251" style:parent-style-name="Lijstalinea" style:family="paragraph">
      <style:paragraph-properties fo:margin-left="0.25in">
        <style:tab-stops/>
      </style:paragraph-properties>
      <style:text-properties style:font-name="Arial" style:font-name-complex="Arial" fo:font-size="10pt" style:font-size-asian="10pt" style:font-size-complex="10pt"/>
    </style:style>
    <style:style style:name="P252" style:parent-style-name="Standaard" style:family="paragraph">
      <style:text-properties style:font-name="Arial" style:font-name-complex="Arial" fo:font-size="10pt" style:font-size-asian="10pt" style:font-size-complex="10pt"/>
    </style:style>
    <style:style style:name="P253" style:parent-style-name="Standaard" style:family="paragraph">
      <style:text-properties style:font-name="Arial" style:font-name-complex="Arial" fo:font-size="10pt" style:font-size-asian="10pt" style:font-size-complex="10pt"/>
    </style:style>
    <style:style style:name="P254" style:parent-style-name="Standaard" style:family="paragraph">
      <style:text-properties style:font-name="Arial" style:font-name-complex="Arial" fo:font-size="10pt" style:font-size-asian="10pt" style:font-size-complex="10pt"/>
    </style:style>
    <style:style style:name="T255" style:parent-style-name="Standaardalinea-lettertype" style:family="text">
      <style:text-properties style:font-name="Arial" style:font-name-complex="Arial" fo:font-size="10pt" style:font-size-asian="10pt" style:font-size-complex="10pt"/>
    </style:style>
    <style:style style:name="T256" style:parent-style-name="Standaardalinea-lettertype" style:family="text">
      <style:text-properties style:font-name="Arial" style:font-name-complex="Arial" fo:font-size="10pt" style:font-size-asian="10pt" style:font-size-complex="10pt"/>
    </style:style>
    <style:style style:name="T257" style:parent-style-name="Standaardalinea-lettertype" style:family="text">
      <style:text-properties style:font-name="Arial" style:font-name-complex="Arial" fo:font-size="10pt" style:font-size-asian="10pt" style:font-size-complex="10pt"/>
    </style:style>
    <style:style style:name="T258" style:parent-style-name="Standaardalinea-lettertype" style:family="text">
      <style:text-properties style:font-name="Arial" style:font-name-complex="Arial" fo:font-size="10pt" style:font-size-asian="10pt" style:font-size-complex="10pt"/>
    </style:style>
    <style:style style:name="T259" style:parent-style-name="Standaardalinea-lettertype" style:family="text">
      <style:text-properties style:font-name="Arial" style:font-name-complex="Arial" fo:font-size="10pt" style:font-size-asian="10pt" style:font-size-complex="10pt"/>
    </style:style>
    <style:style style:name="T260" style:parent-style-name="Standaardalinea-lettertype" style:family="text">
      <style:text-properties style:font-name="Arial" style:font-name-complex="Arial" fo:font-size="10pt" style:font-size-asian="10pt" style:font-size-complex="10pt"/>
    </style:style>
    <style:style style:name="T261" style:parent-style-name="Standaardalinea-lettertype" style:family="text">
      <style:text-properties style:font-name="Arial" style:font-name-complex="Arial" fo:font-size="10pt" style:font-size-asian="10pt" style:font-size-complex="10pt"/>
    </style:style>
    <style:style style:name="T262" style:parent-style-name="Standaardalinea-lettertype" style:family="text">
      <style:text-properties style:font-name="Arial" style:font-name-complex="Arial" fo:font-size="10pt" style:font-size-asian="10pt" style:font-size-complex="10pt"/>
    </style:style>
    <style:style style:name="T263" style:parent-style-name="Standaardalinea-lettertype" style:family="text">
      <style:text-properties style:font-name="Arial" style:font-name-complex="Arial" fo:font-size="10pt" style:font-size-asian="10pt" style:font-size-complex="10pt"/>
    </style:style>
    <style:style style:name="T264" style:parent-style-name="Standaardalinea-lettertype" style:family="text">
      <style:text-properties style:font-name="Arial" style:font-name-complex="Arial" fo:font-size="10pt" style:font-size-asian="10pt" style:font-size-complex="10pt"/>
    </style:style>
    <style:style style:name="T265" style:parent-style-name="Standaardalinea-lettertype" style:family="text">
      <style:text-properties style:font-name="Arial" style:font-name-complex="Arial" fo:font-size="10pt" style:font-size-asian="10pt" style:font-size-complex="10pt"/>
    </style:style>
    <style:style style:name="T266" style:parent-style-name="Standaardalinea-lettertype" style:family="text">
      <style:text-properties style:font-name="Arial" style:font-name-complex="Arial" fo:font-size="10pt" style:font-size-asian="10pt" style:font-size-complex="10pt"/>
    </style:style>
    <style:style style:name="T267" style:parent-style-name="Standaardalinea-lettertype" style:family="text">
      <style:text-properties style:font-name="Arial" style:font-name-complex="Arial" fo:font-size="10pt" style:font-size-asian="10pt" style:font-size-complex="10pt"/>
    </style:style>
    <style:style style:name="T268" style:parent-style-name="Standaardalinea-lettertype" style:family="text">
      <style:text-properties style:font-name="Arial" style:font-name-complex="Arial" fo:font-size="10pt" style:font-size-asian="10pt" style:font-size-complex="10pt"/>
    </style:style>
    <style:style style:name="T269" style:parent-style-name="Standaardalinea-lettertype" style:family="text">
      <style:text-properties style:font-name="Arial" style:font-name-complex="Arial" fo:font-size="10pt" style:font-size-asian="10pt" style:font-size-complex="10pt"/>
    </style:style>
    <style:style style:name="T270" style:parent-style-name="Standaardalinea-lettertype" style:family="text">
      <style:text-properties style:font-name="Arial" style:font-name-complex="Arial" fo:font-size="10pt" style:font-size-asian="10pt" style:font-size-complex="10pt"/>
    </style:style>
    <style:style style:name="T271" style:parent-style-name="Standaardalinea-lettertype" style:family="text">
      <style:text-properties style:font-name="Arial" style:font-name-complex="Arial" fo:font-size="10pt" style:font-size-asian="10pt" style:font-size-complex="10pt"/>
    </style:style>
    <style:style style:name="P272" style:parent-style-name="Standaard" style:family="paragraph">
      <style:text-properties style:font-name="Arial" style:font-name-complex="Arial" fo:font-size="10pt" style:font-size-asian="10pt" style:font-size-complex="10pt"/>
    </style:style>
    <style:style style:name="P273" style:parent-style-name="Standaard" style:family="paragraph">
      <style:text-properties style:font-name="Arial" style:font-name-complex="Arial" fo:font-size="10pt" style:font-size-asian="10pt" style:font-size-complex="10pt"/>
    </style:style>
    <style:style style:name="P274" style:parent-style-name="Standaard" style:family="paragraph">
      <style:text-properties style:font-name="Arial" style:font-name-complex="Arial" fo:font-size="10pt" style:font-size-asian="10pt" style:font-size-complex="10pt"/>
    </style:style>
    <style:style style:name="P275" style:parent-style-name="Standaard" style:family="paragraph">
      <style:text-properties style:font-name="Arial" style:font-name-complex="Arial" fo:font-size="10pt" style:font-size-asian="10pt" style:font-size-complex="10pt"/>
    </style:style>
    <style:style style:name="P276" style:parent-style-name="Standaard" style:family="paragraph">
      <style:text-properties style:font-name="Arial" style:font-name-complex="Arial" fo:font-size="10pt" style:font-size-asian="10pt" style:font-size-complex="10pt"/>
    </style:style>
    <style:style style:name="P277" style:parent-style-name="Standaard" style:family="paragraph">
      <style:text-properties style:font-name="Arial" style:font-name-complex="Arial" fo:font-size="10pt" style:font-size-asian="10pt" style:font-size-complex="10pt"/>
    </style:style>
    <style:style style:name="P278" style:parent-style-name="Standaard" style:family="paragraph">
      <style:text-properties style:font-name="Arial" style:font-name-complex="Arial" fo:font-size="10pt" style:font-size-asian="10pt" style:font-size-complex="10pt"/>
    </style:style>
    <style:style style:name="P279" style:parent-style-name="Standaard" style:family="paragraph">
      <style:text-properties style:font-name="Arial" style:font-name-complex="Arial" fo:font-size="10pt" style:font-size-asian="10pt" style:font-size-complex="10pt"/>
    </style:style>
    <style:style style:name="P280" style:parent-style-name="Standaard" style:family="paragraph">
      <style:text-properties style:font-name="Arial" style:font-name-complex="Arial" fo:font-size="10pt" style:font-size-asian="10pt" style:font-size-complex="10pt"/>
    </style:style>
    <style:style style:name="P281" style:parent-style-name="Standaard" style:family="paragraph">
      <style:text-properties style:font-name="Arial" style:font-name-complex="Arial" fo:font-size="10pt" style:font-size-asian="10pt" style:font-size-complex="10pt"/>
    </style:style>
    <style:style style:name="P282" style:parent-style-name="Standaard" style:family="paragraph">
      <style:text-properties style:font-name="Arial" style:font-name-complex="Arial" fo:font-size="10pt" style:font-size-asian="10pt" style:font-size-complex="10pt"/>
    </style:style>
    <style:style style:name="T283" style:parent-style-name="Standaardalinea-lettertype" style:family="text">
      <style:text-properties style:font-name="Arial" style:font-name-complex="Arial" fo:font-size="10pt" style:font-size-asian="10pt" style:font-size-complex="10pt"/>
    </style:style>
    <style:style style:name="T284" style:parent-style-name="Standaardalinea-lettertype" style:family="text">
      <style:text-properties style:font-name="Arial" style:font-name-complex="Arial" fo:font-size="10pt" style:font-size-asian="10pt" style:font-size-complex="10pt"/>
    </style:style>
    <style:style style:name="T285" style:parent-style-name="Standaardalinea-lettertype" style:family="text">
      <style:text-properties style:font-name="Arial" style:font-name-complex="Arial" fo:font-size="10pt" style:font-size-asian="10pt" style:font-size-complex="10pt"/>
    </style:style>
    <style:style style:name="T286" style:parent-style-name="Standaardalinea-lettertype" style:family="text">
      <style:text-properties style:font-name="Arial" style:font-name-complex="Arial" fo:font-size="10pt" style:font-size-asian="10pt" style:font-size-complex="10pt"/>
    </style:style>
    <style:style style:name="T287" style:parent-style-name="Standaardalinea-lettertype" style:family="text">
      <style:text-properties style:font-name="Arial" style:font-name-complex="Arial" fo:font-size="10pt" style:font-size-asian="10pt" style:font-size-complex="10pt"/>
    </style:style>
    <style:style style:name="T288" style:parent-style-name="Standaardalinea-lettertype" style:family="text">
      <style:text-properties style:font-name="Arial" style:font-name-complex="Arial" fo:font-size="10pt" style:font-size-asian="10pt" style:font-size-complex="10pt"/>
    </style:style>
    <style:style style:name="T289" style:parent-style-name="Standaardalinea-lettertype" style:family="text">
      <style:text-properties style:font-name="Arial" style:font-name-complex="Arial" fo:font-size="10pt" style:font-size-asian="10pt" style:font-size-complex="10pt"/>
    </style:style>
    <style:style style:name="T290" style:parent-style-name="Standaardalinea-lettertype" style:family="text">
      <style:text-properties style:font-name="Arial" style:font-name-complex="Arial" fo:font-size="10pt" style:font-size-asian="10pt" style:font-size-complex="10pt"/>
    </style:style>
    <style:style style:name="T291" style:parent-style-name="Standaardalinea-lettertype" style:family="text">
      <style:text-properties style:font-name="Arial" style:font-name-complex="Arial" fo:font-size="10pt" style:font-size-asian="10pt" style:font-size-complex="10pt"/>
    </style:style>
    <style:style style:name="T292" style:parent-style-name="Standaardalinea-lettertype" style:family="text">
      <style:text-properties style:font-name="Arial" style:font-name-complex="Arial" fo:font-size="10pt" style:font-size-asian="10pt" style:font-size-complex="10pt"/>
    </style:style>
    <style:style style:name="T293" style:parent-style-name="Standaardalinea-lettertype" style:family="text">
      <style:text-properties style:font-name="Arial" style:font-name-complex="Arial" fo:font-size="10pt" style:font-size-asian="10pt" style:font-size-complex="10pt"/>
    </style:style>
    <style:style style:name="T294" style:parent-style-name="Standaardalinea-lettertype" style:family="text">
      <style:text-properties style:font-name="Arial" style:font-name-complex="Arial" fo:font-size="10pt" style:font-size-asian="10pt" style:font-size-complex="10pt"/>
    </style:style>
    <style:style style:name="T295" style:parent-style-name="Standaardalinea-lettertype" style:family="text">
      <style:text-properties style:font-name="Arial" style:font-name-complex="Arial" fo:font-size="10pt" style:font-size-asian="10pt" style:font-size-complex="10pt"/>
    </style:style>
    <style:style style:name="T296" style:parent-style-name="Standaardalinea-lettertype" style:family="text">
      <style:text-properties style:font-name="Arial" style:font-name-complex="Arial" fo:font-size="10pt" style:font-size-asian="10pt" style:font-size-complex="10pt"/>
    </style:style>
    <style:style style:name="T297" style:parent-style-name="Standaardalinea-lettertype" style:family="text">
      <style:text-properties style:font-name="Arial" style:font-name-complex="Arial" fo:font-size="10pt" style:font-size-asian="10pt" style:font-size-complex="10pt"/>
    </style:style>
    <style:style style:name="T298" style:parent-style-name="Standaardalinea-lettertype" style:family="text">
      <style:text-properties style:font-name="Arial" style:font-name-complex="Arial" fo:font-size="10pt" style:font-size-asian="10pt" style:font-size-complex="10pt"/>
    </style:style>
    <style:style style:name="T299" style:parent-style-name="Standaardalinea-lettertype" style:family="text">
      <style:text-properties style:font-name="Arial" style:font-name-complex="Arial" fo:font-size="10pt" style:font-size-asian="10pt" style:font-size-complex="10pt"/>
    </style:style>
    <style:style style:name="P300" style:parent-style-name="Standaard" style:family="paragraph">
      <style:text-properties style:font-name="Arial" style:font-name-complex="Arial" fo:font-size="10pt" style:font-size-asian="10pt" style:font-size-complex="10pt"/>
    </style:style>
    <style:style style:name="P301" style:parent-style-name="Standaard" style:family="paragraph">
      <style:text-properties style:font-name="Arial" style:font-name-complex="Arial" fo:font-size="10pt" style:font-size-asian="10pt" style:font-size-complex="10pt"/>
    </style:style>
    <style:style style:name="P302" style:parent-style-name="Standaard" style:family="paragraph">
      <style:text-properties style:font-name="Arial" style:font-name-complex="Arial" fo:font-size="10pt" style:font-size-asian="10pt" style:font-size-complex="10pt"/>
    </style:style>
    <style:style style:name="P303" style:parent-style-name="Standaard" style:family="paragraph">
      <style:text-properties style:font-name="Arial" style:font-name-complex="Arial" fo:font-size="10pt" style:font-size-asian="10pt" style:font-size-complex="10pt"/>
    </style:style>
    <style:style style:name="P304" style:parent-style-name="Standaard" style:family="paragraph">
      <style:text-properties style:font-name="Arial" style:font-name-complex="Arial" fo:font-size="10pt" style:font-size-asian="10pt" style:font-size-complex="10pt"/>
    </style:style>
    <style:style style:name="P305" style:parent-style-name="Standaard" style:family="paragraph">
      <style:text-properties style:font-name="Arial" style:font-name-complex="Arial" fo:font-size="10pt" style:font-size-asian="10pt" style:font-size-complex="10pt"/>
    </style:style>
    <style:style style:name="P306" style:parent-style-name="Standaard" style:family="paragraph">
      <style:text-properties style:font-name="Arial" style:font-name-complex="Arial" fo:font-size="10pt" style:font-size-asian="10pt" style:font-size-complex="10pt"/>
    </style:style>
    <style:style style:name="P307" style:parent-style-name="Standaard" style:family="paragraph">
      <style:text-properties style:font-name="Arial" style:font-name-complex="Arial" fo:font-size="10pt" style:font-size-asian="10pt" style:font-size-complex="10pt"/>
    </style:style>
    <style:style style:name="P308" style:parent-style-name="Standaard" style:family="paragraph">
      <style:text-properties style:font-name="Arial" style:font-name-complex="Arial" fo:font-size="10pt" style:font-size-asian="10pt" style:font-size-complex="10pt"/>
    </style:style>
    <style:style style:name="P309" style:parent-style-name="Standaard" style:family="paragraph">
      <style:text-properties style:font-name="Arial" style:font-name-complex="Arial" fo:font-size="10pt" style:font-size-asian="10pt" style:font-size-complex="10pt"/>
    </style:style>
    <style:style style:name="P310" style:parent-style-name="Standaard" style:family="paragraph">
      <style:text-properties style:font-name="Arial" style:font-name-complex="Arial" fo:font-size="10pt" style:font-size-asian="10pt" style:font-size-complex="10pt"/>
    </style:style>
    <style:style style:name="P311" style:parent-style-name="Standaard" style:family="paragraph">
      <style:text-properties style:font-name="Arial" style:font-name-complex="Arial" fo:font-size="10pt" style:font-size-asian="10pt" style:font-size-complex="10pt"/>
    </style:style>
    <style:style style:name="P312" style:parent-style-name="Standaard" style:family="paragraph">
      <style:text-properties style:font-name="Arial" style:font-name-complex="Arial" fo:font-size="10pt" style:font-size-asian="10pt" style:font-size-complex="10pt"/>
    </style:style>
    <style:style style:name="P313" style:parent-style-name="Standaard" style:family="paragraph">
      <style:text-properties style:font-name="Arial" style:font-name-complex="Arial" fo:font-size="10pt" style:font-size-asian="10pt" style:font-size-complex="10pt"/>
    </style:style>
    <style:style style:name="P314" style:parent-style-name="Standaard" style:family="paragraph">
      <style:text-properties style:font-name="Arial" style:font-name-complex="Arial" fo:font-size="10pt" style:font-size-asian="10pt" style:font-size-complex="10pt"/>
    </style:style>
    <style:style style:name="T315" style:parent-style-name="Standaardalinea-lettertype" style:family="text">
      <style:text-properties style:font-name="Arial" style:font-name-complex="Arial" fo:color="#808080" style:text-position="super 62.5%" fo:font-size="8pt" style:font-size-asian="8pt" style:font-size-complex="8pt"/>
    </style:style>
    <style:style style:name="T316" style:parent-style-name="Standaardalinea-lettertype" style:family="text">
      <style:text-properties style:font-name="Arial" style:font-name-complex="Arial" fo:color="#808080" fo:font-size="7pt" style:font-size-asian="7pt" style:font-size-complex="7pt"/>
    </style:style>
    <style:style style:name="T317" style:parent-style-name="Hyperlink" style:family="text">
      <style:text-properties fo:font-size="7pt" style:font-size-asian="7pt" style:font-size-complex="7pt"/>
    </style:style>
    <style:style style:name="T318" style:parent-style-name="Standaardalinea-lettertype" style:family="text">
      <style:text-properties style:font-name="Arial" style:font-name-complex="Arial" fo:color="#808080" fo:font-size="7pt" style:font-size-asian="7pt" style:font-size-complex="7pt"/>
    </style:style>
    <style:style style:name="P319" style:parent-style-name="Standaard" style:family="paragraph">
      <style:paragraph-properties fo:break-before="page"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320" style:parent-style-name="Standaard" style:family="paragraph">
      <style:paragraph-properties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321" style:parent-style-name="Standaard" style:family="paragraph">
      <style:paragraph-properties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322" style:parent-style-name="Standaard" style:family="paragraph">
      <style:text-properties style:font-name="Arial" style:font-name-complex="Arial" fo:font-size="10pt" style:font-size-asian="10pt" style:font-size-complex="10pt"/>
    </style:style>
    <style:style style:name="P323" style:parent-style-name="Lijstalinea" style:family="paragraph">
      <style:text-properties style:font-name="Arial" style:font-name-complex="Arial" fo:font-size="10pt" style:font-size-asian="10pt" style:font-size-complex="10pt"/>
    </style:style>
    <style:style style:name="P324" style:parent-style-name="Lijstalinea" style:family="paragraph">
      <style:text-properties style:font-name="Arial" style:font-name-complex="Arial" fo:font-size="10pt" style:font-size-asian="10pt" style:font-size-complex="10pt"/>
    </style:style>
    <style:style style:name="P325" style:parent-style-name="Lijstalinea" style:family="paragraph">
      <style:text-properties style:font-name="Arial" style:font-name-complex="Arial" fo:font-size="10pt" style:font-size-asian="10pt" style:font-size-complex="10pt"/>
    </style:style>
    <style:style style:name="P326" style:parent-style-name="Lijstalinea" style:family="paragraph">
      <style:text-properties style:font-name="Arial" style:font-name-complex="Arial" fo:font-size="10pt" style:font-size-asian="10pt" style:font-size-complex="10pt"/>
    </style:style>
    <style:style style:name="P327" style:parent-style-name="Lijstalinea" style:family="paragraph"/>
    <style:style style:name="T328" style:parent-style-name="Standaardalinea-lettertype" style:family="text">
      <style:text-properties style:font-name="Arial" style:font-name-complex="Arial" fo:font-size="10pt" style:font-size-asian="10pt" style:font-size-complex="10pt"/>
    </style:style>
    <style:style style:name="T329" style:parent-style-name="Standaardalinea-lettertype" style:family="text">
      <style:text-properties style:font-name="Arial" style:font-name-complex="Arial" fo:font-size="10pt" style:font-size-asian="10pt" style:font-size-complex="10pt"/>
    </style:style>
    <style:style style:name="T330" style:parent-style-name="Standaardalinea-lettertype" style:family="text">
      <style:text-properties style:font-name="Arial" style:font-name-complex="Arial" style:text-position="super 65%" fo:font-size="10pt" style:font-size-asian="10pt" style:font-size-complex="10pt"/>
    </style:style>
    <style:style style:name="T331" style:parent-style-name="Standaardalinea-lettertype" style:family="text">
      <style:text-properties style:font-name="Arial" style:font-name-complex="Arial" fo:font-size="10pt" style:font-size-asian="10pt" style:font-size-complex="10pt"/>
    </style:style>
    <style:style style:name="P332" style:parent-style-name="Lijstalinea" style:family="paragraph">
      <style:text-properties style:font-name="Arial" style:font-name-complex="Arial" fo:font-size="10pt" style:font-size-asian="10pt" style:font-size-complex="10pt"/>
    </style:style>
    <style:style style:name="P333" style:parent-style-name="Standaard" style:family="paragraph">
      <style:text-properties style:font-name="Arial" style:font-name-complex="Arial" fo:font-size="10pt" style:font-size-asian="10pt" style:font-size-complex="10pt"/>
    </style:style>
    <style:style style:name="P334" style:parent-style-name="Standaard" style:family="paragraph">
      <style:text-properties style:font-name="Arial" style:font-name-complex="Arial" fo:font-size="10pt" style:font-size-asian="10pt" style:font-size-complex="10pt"/>
    </style:style>
    <style:style style:name="P335" style:parent-style-name="Standaard" style:family="paragraph">
      <style:text-properties style:font-name="Arial" style:font-name-complex="Arial" fo:font-size="10pt" style:font-size-asian="10pt" style:font-size-complex="10pt"/>
    </style:style>
    <style:style style:name="P336" style:parent-style-name="Standaard" style:family="paragraph">
      <style:text-properties style:font-name="Arial" style:font-name-complex="Arial" fo:font-size="10pt" style:font-size-asian="10pt" style:font-size-complex="10pt"/>
    </style:style>
    <style:style style:name="T337" style:parent-style-name="Standaardalinea-lettertype" style:family="text">
      <style:text-properties style:font-name="Arial" style:font-name-complex="Arial" fo:font-size="10pt" style:font-size-asian="10pt" style:font-size-complex="10pt"/>
    </style:style>
    <style:style style:name="T338" style:parent-style-name="Standaardalinea-lettertype" style:family="text">
      <style:text-properties style:font-name="Arial" style:font-name-complex="Arial" fo:font-size="10pt" style:font-size-asian="10pt" style:font-size-complex="10pt"/>
    </style:style>
    <style:style style:name="T339" style:parent-style-name="Standaardalinea-lettertype" style:family="text">
      <style:text-properties style:font-name="Arial" style:font-name-complex="Arial" fo:font-size="10pt" style:font-size-asian="10pt" style:font-size-complex="10pt"/>
    </style:style>
    <style:style style:name="T340" style:parent-style-name="Standaardalinea-lettertype" style:family="text">
      <style:text-properties style:font-name="Arial" style:font-name-complex="Arial" fo:font-size="10pt" style:font-size-asian="10pt" style:font-size-complex="10pt"/>
    </style:style>
    <style:style style:name="T341" style:parent-style-name="Standaardalinea-lettertype" style:family="text">
      <style:text-properties style:font-name="Arial" style:font-name-complex="Arial" fo:font-size="10pt" style:font-size-asian="10pt" style:font-size-complex="10pt"/>
    </style:style>
    <style:style style:name="T342" style:parent-style-name="Standaardalinea-lettertype" style:family="text">
      <style:text-properties style:font-name="Arial" style:font-name-complex="Arial" fo:font-size="10pt" style:font-size-asian="10pt" style:font-size-complex="10pt"/>
    </style:style>
    <style:style style:name="T343" style:parent-style-name="Standaardalinea-lettertype" style:family="text">
      <style:text-properties style:font-name="Arial" style:font-name-complex="Arial" fo:font-size="10pt" style:font-size-asian="10pt" style:font-size-complex="10pt"/>
    </style:style>
    <style:style style:name="T344" style:parent-style-name="Standaardalinea-lettertype" style:family="text">
      <style:text-properties style:font-name="Arial" style:font-name-complex="Arial" fo:font-size="10pt" style:font-size-asian="10pt" style:font-size-complex="10pt"/>
    </style:style>
    <style:style style:name="T345" style:parent-style-name="Standaardalinea-lettertype" style:family="text">
      <style:text-properties style:font-name="Arial" style:font-name-complex="Arial" fo:font-size="10pt" style:font-size-asian="10pt" style:font-size-complex="10pt"/>
    </style:style>
    <style:style style:name="T346" style:parent-style-name="Standaardalinea-lettertype" style:family="text">
      <style:text-properties style:font-name="Arial" style:font-name-complex="Arial" fo:font-size="10pt" style:font-size-asian="10pt" style:font-size-complex="10pt"/>
    </style:style>
    <style:style style:name="T347" style:parent-style-name="Standaardalinea-lettertype" style:family="text">
      <style:text-properties style:font-name="Arial" style:font-name-complex="Arial" fo:font-size="10pt" style:font-size-asian="10pt" style:font-size-complex="10pt"/>
    </style:style>
    <style:style style:name="T348" style:parent-style-name="Standaardalinea-lettertype" style:family="text">
      <style:text-properties style:font-name="Arial" style:font-name-complex="Arial" fo:font-size="10pt" style:font-size-asian="10pt" style:font-size-complex="10pt"/>
    </style:style>
    <style:style style:name="T349" style:parent-style-name="Standaardalinea-lettertype" style:family="text">
      <style:text-properties style:font-name="Arial" style:font-name-complex="Arial" fo:font-size="10pt" style:font-size-asian="10pt" style:font-size-complex="10pt"/>
    </style:style>
    <style:style style:name="T350" style:parent-style-name="Standaardalinea-lettertype" style:family="text">
      <style:text-properties style:font-name="Arial" style:font-name-complex="Arial" fo:font-size="10pt" style:font-size-asian="10pt" style:font-size-complex="10pt"/>
    </style:style>
    <style:style style:name="T351" style:parent-style-name="Standaardalinea-lettertype" style:family="text">
      <style:text-properties style:font-name="Arial" style:font-name-complex="Arial" fo:font-size="10pt" style:font-size-asian="10pt" style:font-size-complex="10pt"/>
    </style:style>
    <style:style style:name="T352" style:parent-style-name="Standaardalinea-lettertype" style:family="text">
      <style:text-properties style:font-name="Arial" style:font-name-complex="Arial" fo:font-size="10pt" style:font-size-asian="10pt" style:font-size-complex="10pt"/>
    </style:style>
    <style:style style:name="T353" style:parent-style-name="Standaardalinea-lettertype" style:family="text">
      <style:text-properties style:font-name="Arial" style:font-name-complex="Arial" fo:font-size="10pt" style:font-size-asian="10pt" style:font-size-complex="10pt"/>
    </style:style>
    <style:style style:name="P354" style:parent-style-name="Standaard" style:family="paragraph">
      <style:text-properties style:font-name="Arial" style:font-name-complex="Arial" fo:font-size="10pt" style:font-size-asian="10pt" style:font-size-complex="10pt"/>
    </style:style>
    <style:style style:name="P355" style:parent-style-name="Standaard" style:family="paragraph">
      <style:text-properties style:font-name="Arial" style:font-name-complex="Arial" fo:font-size="10pt" style:font-size-asian="10pt" style:font-size-complex="10pt"/>
    </style:style>
    <style:style style:name="P356" style:parent-style-name="Standaard" style:family="paragraph">
      <style:text-properties style:font-name="Arial" style:font-name-complex="Arial" fo:font-size="10pt" style:font-size-asian="10pt" style:font-size-complex="10pt"/>
    </style:style>
    <style:style style:name="P357" style:parent-style-name="Standaard" style:family="paragraph">
      <style:text-properties style:font-name="Arial" style:font-name-complex="Arial" fo:font-size="10pt" style:font-size-asian="10pt" style:font-size-complex="10pt"/>
    </style:style>
    <style:style style:name="P358" style:parent-style-name="Standaard" style:family="paragraph">
      <style:text-properties style:font-name="Arial" style:font-name-complex="Arial" fo:font-size="10pt" style:font-size-asian="10pt" style:font-size-complex="10pt"/>
    </style:style>
    <style:style style:name="P359" style:parent-style-name="Standaard" style:family="paragraph">
      <style:text-properties style:font-name="Arial" style:font-name-complex="Arial" fo:font-size="10pt" style:font-size-asian="10pt" style:font-size-complex="10pt"/>
    </style:style>
    <style:style style:name="P360" style:parent-style-name="Standaard" style:family="paragraph">
      <style:text-properties style:font-name="Arial" style:font-name-complex="Arial" fo:font-size="10pt" style:font-size-asian="10pt" style:font-size-complex="10pt"/>
    </style:style>
    <style:style style:name="P361" style:parent-style-name="Standaard" style:family="paragraph">
      <style:text-properties style:font-name="Arial" style:font-name-complex="Arial" fo:font-size="10pt" style:font-size-asian="10pt" style:font-size-complex="10pt"/>
    </style:style>
    <style:style style:name="P362" style:parent-style-name="Standaard" style:family="paragraph">
      <style:text-properties style:font-name="Arial" style:font-name-complex="Arial" fo:font-size="10pt" style:font-size-asian="10pt" style:font-size-complex="10pt"/>
    </style:style>
    <style:style style:name="T363" style:parent-style-name="Standaardalinea-lettertype" style:family="text">
      <style:text-properties style:font-name="Arial" style:font-name-complex="Arial" fo:font-size="10pt" style:font-size-asian="10pt" style:font-size-complex="10pt"/>
    </style:style>
    <style:style style:name="T364" style:parent-style-name="Standaardalinea-lettertype" style:family="text">
      <style:text-properties style:font-name="Arial" style:font-name-complex="Arial" fo:font-size="10pt" style:font-size-asian="10pt" style:font-size-complex="10pt"/>
    </style:style>
    <style:style style:name="T365" style:parent-style-name="Standaardalinea-lettertype" style:family="text">
      <style:text-properties style:font-name="Arial" style:font-name-complex="Arial" fo:font-size="10pt" style:font-size-asian="10pt" style:font-size-complex="10pt"/>
    </style:style>
    <style:style style:name="T366" style:parent-style-name="Standaardalinea-lettertype" style:family="text">
      <style:text-properties style:font-name="Arial" style:font-name-complex="Arial" fo:font-size="10pt" style:font-size-asian="10pt" style:font-size-complex="10pt"/>
    </style:style>
    <style:style style:name="T367" style:parent-style-name="Standaardalinea-lettertype" style:family="text">
      <style:text-properties style:font-name="Arial" style:font-name-complex="Arial" fo:font-size="10pt" style:font-size-asian="10pt" style:font-size-complex="10pt"/>
    </style:style>
    <style:style style:name="T368" style:parent-style-name="Standaardalinea-lettertype" style:family="text">
      <style:text-properties style:font-name="Arial" style:font-name-complex="Arial" fo:font-size="10pt" style:font-size-asian="10pt" style:font-size-complex="10pt"/>
    </style:style>
    <style:style style:name="T369" style:parent-style-name="Standaardalinea-lettertype" style:family="text">
      <style:text-properties style:font-name="Arial" style:font-name-complex="Arial" fo:font-size="10pt" style:font-size-asian="10pt" style:font-size-complex="10pt"/>
    </style:style>
    <style:style style:name="T370" style:parent-style-name="Standaardalinea-lettertype" style:family="text">
      <style:text-properties style:font-name="Arial" style:font-name-complex="Arial" fo:font-size="10pt" style:font-size-asian="10pt" style:font-size-complex="10pt"/>
    </style:style>
    <style:style style:name="T371" style:parent-style-name="Standaardalinea-lettertype" style:family="text">
      <style:text-properties style:font-name="Arial" style:font-name-complex="Arial" fo:font-size="10pt" style:font-size-asian="10pt" style:font-size-complex="10pt"/>
    </style:style>
    <style:style style:name="T372" style:parent-style-name="Standaardalinea-lettertype" style:family="text">
      <style:text-properties style:font-name="Arial" style:font-name-complex="Arial" fo:font-size="10pt" style:font-size-asian="10pt" style:font-size-complex="10pt"/>
    </style:style>
    <style:style style:name="T373" style:parent-style-name="Standaardalinea-lettertype" style:family="text">
      <style:text-properties style:font-name="Arial" style:font-name-complex="Arial" fo:font-size="10pt" style:font-size-asian="10pt" style:font-size-complex="10pt"/>
    </style:style>
    <style:style style:name="T374" style:parent-style-name="Standaardalinea-lettertype" style:family="text">
      <style:text-properties style:font-name="Arial" style:font-name-complex="Arial" fo:font-size="10pt" style:font-size-asian="10pt" style:font-size-complex="10pt"/>
    </style:style>
    <style:style style:name="T375" style:parent-style-name="Standaardalinea-lettertype" style:family="text">
      <style:text-properties style:font-name="Arial" style:font-name-complex="Arial" fo:font-size="10pt" style:font-size-asian="10pt" style:font-size-complex="10pt"/>
    </style:style>
    <style:style style:name="T376" style:parent-style-name="Standaardalinea-lettertype" style:family="text">
      <style:text-properties style:font-name="Arial" style:font-name-complex="Arial" fo:font-size="10pt" style:font-size-asian="10pt" style:font-size-complex="10pt"/>
    </style:style>
    <style:style style:name="T377" style:parent-style-name="Standaardalinea-lettertype" style:family="text">
      <style:text-properties style:font-name="Arial" style:font-name-complex="Arial" fo:font-size="10pt" style:font-size-asian="10pt" style:font-size-complex="10pt"/>
    </style:style>
    <style:style style:name="T378" style:parent-style-name="Standaardalinea-lettertype" style:family="text">
      <style:text-properties style:font-name="Arial" style:font-name-complex="Arial" fo:font-size="10pt" style:font-size-asian="10pt" style:font-size-complex="10pt"/>
    </style:style>
    <style:style style:name="T379" style:parent-style-name="Standaardalinea-lettertype" style:family="text">
      <style:text-properties style:font-name="Arial" style:font-name-complex="Arial" fo:font-size="10pt" style:font-size-asian="10pt" style:font-size-complex="10pt"/>
    </style:style>
    <style:style style:name="P380" style:parent-style-name="Standaard" style:family="paragraph">
      <style:text-properties style:font-name="Arial" style:font-name-complex="Arial" fo:font-size="10pt" style:font-size-asian="10pt" style:font-size-complex="10pt"/>
    </style:style>
    <style:style style:name="P381" style:parent-style-name="Standaard" style:family="paragraph">
      <style:text-properties style:font-name="Arial" style:font-name-complex="Arial" fo:font-size="10pt" style:font-size-asian="10pt" style:font-size-complex="10pt"/>
    </style:style>
    <style:style style:name="P382" style:parent-style-name="Standaard" style:family="paragraph">
      <style:text-properties style:font-name="Arial" style:font-name-complex="Arial" fo:font-size="10pt" style:font-size-asian="10pt" style:font-size-complex="10pt"/>
    </style:style>
    <style:style style:name="P383" style:parent-style-name="Standaard" style:family="paragraph">
      <style:text-properties style:font-name="Arial" style:font-name-complex="Arial" fo:font-size="10pt" style:font-size-asian="10pt" style:font-size-complex="10pt"/>
    </style:style>
    <style:style style:name="P384" style:parent-style-name="Standaard" style:family="paragraph">
      <style:text-properties style:font-name="Arial" style:font-name-complex="Arial" fo:font-size="10pt" style:font-size-asian="10pt" style:font-size-complex="10pt"/>
    </style:style>
    <style:style style:name="P385" style:parent-style-name="Standaard" style:family="paragraph">
      <style:text-properties style:font-name="Arial" style:font-name-complex="Arial" fo:font-size="10pt" style:font-size-asian="10pt" style:font-size-complex="10pt"/>
    </style:style>
    <style:style style:name="P386" style:parent-style-name="Standaard" style:family="paragraph">
      <style:paragraph-properties fo:margin-bottom="0.1388in" fo:line-height="115%"/>
      <style:text-properties style:font-name="Arial" style:font-name-complex="Arial" fo:font-size="10pt" style:font-size-asian="10pt" style:font-size-complex="10pt" fo:hyphenate="true"/>
    </style:style>
    <style:style style:name="P387" style:parent-style-name="Standaard" style:family="paragraph">
      <style:paragraph-properties fo:margin-bottom="0.1388in" fo:line-height="115%"/>
      <style:text-properties style:font-name="Arial" style:font-name-complex="Arial" fo:font-size="10pt" style:font-size-asian="10pt" style:font-size-complex="10pt" fo:hyphenate="true"/>
    </style:style>
    <style:style style:name="P388" style:parent-style-name="Standaard" style:family="paragraph">
      <style:paragraph-properties fo:margin-bottom="0.1388in" fo:line-height="115%"/>
      <style:text-properties style:font-name="Arial" style:font-name-complex="Arial" fo:font-size="10pt" style:font-size-asian="10pt" style:font-size-complex="10pt" fo:hyphenate="true"/>
    </style:style>
    <style:style style:name="P389" style:parent-style-name="Standaard" style:family="paragraph">
      <style:paragraph-properties fo:margin-bottom="0.1388in" fo:line-height="115%"/>
      <style:text-properties style:font-name="Arial" style:font-name-complex="Arial" fo:font-size="10pt" style:font-size-asian="10pt" style:font-size-complex="10pt" fo:hyphenate="true"/>
    </style:style>
    <style:style style:name="T390" style:parent-style-name="Standaardalinea-lettertype" style:family="text">
      <style:text-properties style:font-name="Arial" style:font-name-complex="Arial" fo:color="#808080" style:text-position="super 62.5%" fo:font-size="8pt" style:font-size-asian="8pt" style:font-size-complex="8pt"/>
    </style:style>
    <style:style style:name="T391" style:parent-style-name="Standaardalinea-lettertype" style:family="text">
      <style:text-properties style:font-name="Arial" style:font-name-complex="Arial" fo:color="#808080" fo:font-size="7pt" style:font-size-asian="7pt" style:font-size-complex="7pt"/>
    </style:style>
    <style:style style:name="T392" style:parent-style-name="Standaardalinea-lettertype" style:family="text">
      <style:text-properties style:font-name="Arial" style:font-name-complex="Arial" fo:color="#808080" fo:font-size="7pt" style:font-size-asian="7pt" style:font-size-complex="7pt"/>
    </style:style>
    <style:style style:name="T393" style:parent-style-name="Hyperlink" style:family="text">
      <style:text-properties style:font-name="Arial" style:font-name-complex="Arial" fo:font-size="7pt" style:font-size-asian="7pt" style:font-size-complex="7pt"/>
    </style:style>
    <style:style style:name="T394" style:parent-style-name="Standaardalinea-lettertype" style:family="text">
      <style:text-properties style:font-name="Arial" style:font-name-complex="Arial" fo:color="#808080" fo:font-size="7pt" style:font-size-asian="7pt" style:font-size-complex="7pt"/>
    </style:style>
    <style:style style:name="P395" style:parent-style-name="Standaard" style:family="paragraph">
      <style:paragraph-properties fo:margin-bottom="0.1388in" fo:line-height="115%"/>
      <style:text-properties style:font-name="Arial" style:font-name-complex="Arial" fo:font-size="10pt" style:font-size-asian="10pt" style:font-size-complex="10pt" fo:hyphenate="true"/>
    </style:style>
    <style:style style:name="P396" style:parent-style-name="Standaard" style:family="paragraph">
      <style:paragraph-properties fo:margin-bottom="0.1388in" fo:line-height="115%"/>
      <style:text-properties style:font-name="Arial" style:font-name-complex="Arial" fo:font-size="10pt" style:font-size-asian="10pt" style:font-size-complex="10pt" fo:hyphenate="true"/>
    </style:style>
    <style:style style:name="P397" style:parent-style-name="Standaard" style:family="paragraph">
      <style:text-properties style:font-name="Arial" style:font-name-complex="Arial" fo:font-size="10pt" style:font-size-asian="10pt" style:font-size-complex="10pt"/>
    </style:style>
    <style:style style:name="P398" style:parent-style-name="Standaard" style:family="paragraph">
      <style:text-properties style:font-name="Arial" style:font-name-complex="Arial" fo:font-size="10pt" style:font-size-asian="10pt" style:font-size-complex="10pt"/>
    </style:style>
    <style:style style:name="P399" style:parent-style-name="Standaard" style:family="paragraph">
      <style:text-properties style:font-name="Arial" style:font-name-complex="Arial" fo:font-size="10pt" style:font-size-asian="10pt" style:font-size-complex="10pt"/>
    </style:style>
    <style:style style:name="P400" style:parent-style-name="Standaard" style:family="paragraph">
      <style:text-properties style:font-name="Arial" style:font-name-complex="Arial" fo:font-size="10pt" style:font-size-asian="10pt" style:font-size-complex="10pt"/>
    </style:style>
    <style:style style:name="P401" style:parent-style-name="Standaard" style:family="paragraph">
      <style:text-properties style:font-name="Arial" style:font-name-complex="Arial" fo:font-size="10pt" style:font-size-asian="10pt" style:font-size-complex="10pt"/>
    </style:style>
    <style:style style:name="T402" style:parent-style-name="Standaardalinea-lettertype" style:family="text">
      <style:text-properties style:font-name="Arial" style:font-name-complex="Arial" fo:font-size="10pt" style:font-size-asian="10pt" style:font-size-complex="10pt"/>
    </style:style>
    <style:style style:name="T403" style:parent-style-name="Standaardalinea-lettertype" style:family="text">
      <style:text-properties style:font-name="Arial" style:font-name-complex="Arial" fo:font-size="10pt" style:font-size-asian="10pt" style:font-size-complex="10pt"/>
    </style:style>
    <style:style style:name="T404" style:parent-style-name="Standaardalinea-lettertype" style:family="text">
      <style:text-properties style:font-name="Arial" style:font-name-complex="Arial" fo:font-size="10pt" style:font-size-asian="10pt" style:font-size-complex="10pt"/>
    </style:style>
    <style:style style:name="T405" style:parent-style-name="Standaardalinea-lettertype" style:family="text">
      <style:text-properties style:font-name="Arial" style:font-name-complex="Arial" fo:font-size="10pt" style:font-size-asian="10pt" style:font-size-complex="10pt"/>
    </style:style>
    <style:style style:name="T406" style:parent-style-name="Standaardalinea-lettertype" style:family="text">
      <style:text-properties style:font-name="Arial" style:font-name-complex="Arial" fo:font-size="10pt" style:font-size-asian="10pt" style:font-size-complex="10pt"/>
    </style:style>
    <style:style style:name="T407" style:parent-style-name="Standaardalinea-lettertype" style:family="text">
      <style:text-properties style:font-name="Arial" style:font-name-complex="Arial" fo:font-size="10pt" style:font-size-asian="10pt" style:font-size-complex="10pt"/>
    </style:style>
    <style:style style:name="T408" style:parent-style-name="Standaardalinea-lettertype" style:family="text">
      <style:text-properties style:font-name="Arial" style:font-name-complex="Arial" fo:font-size="10pt" style:font-size-asian="10pt" style:font-size-complex="10pt"/>
    </style:style>
    <style:style style:name="T409" style:parent-style-name="Standaardalinea-lettertype" style:family="text">
      <style:text-properties style:font-name="Arial" style:font-name-complex="Arial" fo:font-size="10pt" style:font-size-asian="10pt" style:font-size-complex="10pt"/>
    </style:style>
    <style:style style:name="T410" style:parent-style-name="Standaardalinea-lettertype" style:family="text">
      <style:text-properties style:font-name="Arial" style:font-name-complex="Arial" fo:font-size="10pt" style:font-size-asian="10pt" style:font-size-complex="10pt"/>
    </style:style>
    <style:style style:name="T411" style:parent-style-name="Standaardalinea-lettertype" style:family="text">
      <style:text-properties style:font-name="Arial" style:font-name-complex="Arial" fo:font-size="10pt" style:font-size-asian="10pt" style:font-size-complex="10pt"/>
    </style:style>
    <style:style style:name="T412" style:parent-style-name="Standaardalinea-lettertype" style:family="text">
      <style:text-properties style:font-name="Arial" style:font-name-complex="Arial" fo:font-size="10pt" style:font-size-asian="10pt" style:font-size-complex="10pt"/>
    </style:style>
    <style:style style:name="T413" style:parent-style-name="Standaardalinea-lettertype" style:family="text">
      <style:text-properties style:font-name="Arial" style:font-name-complex="Arial" fo:font-size="10pt" style:font-size-asian="10pt" style:font-size-complex="10pt"/>
    </style:style>
    <style:style style:name="T414" style:parent-style-name="Standaardalinea-lettertype" style:family="text">
      <style:text-properties style:font-name="Arial" style:font-name-complex="Arial" fo:font-size="10pt" style:font-size-asian="10pt" style:font-size-complex="10pt"/>
    </style:style>
    <style:style style:name="T415" style:parent-style-name="Standaardalinea-lettertype" style:family="text">
      <style:text-properties style:font-name="Arial" style:font-name-complex="Arial" fo:font-size="10pt" style:font-size-asian="10pt" style:font-size-complex="10pt"/>
    </style:style>
    <style:style style:name="T416" style:parent-style-name="Standaardalinea-lettertype" style:family="text">
      <style:text-properties style:font-name="Arial" style:font-name-complex="Arial" fo:font-size="10pt" style:font-size-asian="10pt" style:font-size-complex="10pt"/>
    </style:style>
    <style:style style:name="T417" style:parent-style-name="Standaardalinea-lettertype" style:family="text">
      <style:text-properties style:font-name="Arial" style:font-name-complex="Arial" fo:font-size="10pt" style:font-size-asian="10pt" style:font-size-complex="10pt"/>
    </style:style>
    <style:style style:name="T418" style:parent-style-name="Standaardalinea-lettertype" style:family="text">
      <style:text-properties style:font-name="Arial" style:font-name-complex="Arial" fo:font-size="10pt" style:font-size-asian="10pt" style:font-size-complex="10pt"/>
    </style:style>
    <style:style style:name="P419" style:parent-style-name="Standaard" style:family="paragraph">
      <style:text-properties style:font-name="Arial" style:font-name-complex="Arial" fo:font-size="10pt" style:font-size-asian="10pt" style:font-size-complex="10pt"/>
    </style:style>
    <style:style style:name="P420" style:parent-style-name="Standaard" style:family="paragraph">
      <style:text-properties style:font-name="Arial" style:font-name-complex="Arial" fo:font-size="10pt" style:font-size-asian="10pt" style:font-size-complex="10pt"/>
    </style:style>
    <style:style style:name="P421" style:parent-style-name="Standaard" style:family="paragraph">
      <style:text-properties style:font-name="Arial" style:font-name-complex="Arial" fo:font-size="10pt" style:font-size-asian="10pt" style:font-size-complex="10pt"/>
    </style:style>
    <style:style style:name="P422" style:parent-style-name="Standaard" style:family="paragraph">
      <style:text-properties style:font-name="Arial" style:font-name-complex="Arial" fo:font-size="10pt" style:font-size-asian="10pt" style:font-size-complex="10pt"/>
    </style:style>
    <style:style style:name="P423" style:parent-style-name="Standaard" style:family="paragraph">
      <style:text-properties style:font-name="Arial" style:font-name-complex="Arial" fo:font-size="10pt" style:font-size-asian="10pt" style:font-size-complex="10pt"/>
    </style:style>
    <style:style style:name="P424" style:parent-style-name="Standaard" style:family="paragraph">
      <style:text-properties style:font-name="Arial" style:font-name-complex="Arial" fo:font-size="10pt" style:font-size-asian="10pt" style:font-size-complex="10pt"/>
    </style:style>
    <style:style style:name="P425" style:parent-style-name="Standaard" style:family="paragraph">
      <style:text-properties style:font-name="Arial" style:font-name-complex="Arial" fo:font-size="10pt" style:font-size-asian="10pt" style:font-size-complex="10pt"/>
    </style:style>
    <style:style style:name="P426" style:parent-style-name="Standaard" style:family="paragraph">
      <style:text-properties style:font-name="Arial" style:font-name-complex="Arial" fo:font-size="10pt" style:font-size-asian="10pt" style:font-size-complex="10pt"/>
    </style:style>
    <style:style style:name="P427" style:parent-style-name="Standaard" style:family="paragraph">
      <style:text-properties style:font-name="Arial" style:font-name-complex="Arial" fo:font-size="10pt" style:font-size-asian="10pt" style:font-size-complex="10pt"/>
    </style:style>
    <style:style style:name="P428" style:parent-style-name="Standaard" style:family="paragraph">
      <style:text-properties style:font-name="Arial" style:font-name-complex="Arial" fo:font-size="10pt" style:font-size-asian="10pt" style:font-size-complex="10pt"/>
    </style:style>
    <style:style style:name="P429" style:parent-style-name="Standaard" style:family="paragraph">
      <style:text-properties style:font-name="Arial" style:font-name-complex="Arial" fo:font-size="10pt" style:font-size-asian="10pt" style:font-size-complex="10pt"/>
    </style:style>
    <style:style style:name="P430" style:parent-style-name="Standaard" style:family="paragraph">
      <style:text-properties style:font-name="Arial" style:font-name-complex="Arial" fo:font-size="10pt" style:font-size-asian="10pt" style:font-size-complex="10pt"/>
    </style:style>
    <style:style style:name="P431" style:parent-style-name="Standaard" style:family="paragraph">
      <style:text-properties style:font-name="Arial" style:font-name-complex="Arial" fo:font-size="10pt" style:font-size-asian="10pt" style:font-size-complex="10pt"/>
    </style:style>
    <style:style style:name="P432" style:parent-style-name="Standaard" style:family="paragraph">
      <style:text-properties style:font-name="Arial" style:font-name-complex="Arial" fo:font-size="10pt" style:font-size-asian="10pt" style:font-size-complex="10pt"/>
    </style:style>
    <style:style style:name="P433" style:parent-style-name="Standaard" style:family="paragraph">
      <style:text-properties style:font-name="Arial" style:font-name-complex="Arial" fo:font-size="10pt" style:font-size-asian="10pt" style:font-size-complex="10pt"/>
    </style:style>
    <style:style style:name="P434" style:parent-style-name="Standaard" style:family="paragraph">
      <style:text-properties style:font-name="Arial" style:font-name-complex="Arial" fo:font-size="10pt" style:font-size-asian="10pt" style:font-size-complex="10pt"/>
    </style:style>
    <style:style style:name="P435" style:parent-style-name="Standaard" style:family="paragraph">
      <style:text-properties style:font-name="Arial" style:font-name-complex="Arial" fo:font-size="10pt" style:font-size-asian="10pt" style:font-size-complex="10pt"/>
    </style:style>
    <style:style style:name="P436" style:parent-style-name="Standaard" style:family="paragraph">
      <style:text-properties style:font-name="Arial" style:font-name-complex="Arial" fo:font-size="10pt" style:font-size-asian="10pt" style:font-size-complex="10pt"/>
    </style:style>
    <style:style style:name="P437" style:parent-style-name="Standaard" style:family="paragraph">
      <style:text-properties style:font-name="Arial" style:font-name-complex="Arial" fo:font-size="10pt" style:font-size-asian="10pt" style:font-size-complex="10pt"/>
    </style:style>
    <style:style style:name="P438" style:parent-style-name="Standaard" style:family="paragraph">
      <style:text-properties style:font-name="Arial" style:font-name-complex="Arial" fo:font-size="10pt" style:font-size-asian="10pt" style:font-size-complex="10pt"/>
    </style:style>
    <style:style style:name="P439" style:parent-style-name="Standaard" style:family="paragraph">
      <style:text-properties style:font-name="Arial" style:font-name-complex="Arial" fo:font-size="10pt" style:font-size-asian="10pt" style:font-size-complex="10pt"/>
    </style:style>
    <style:style style:name="P440" style:parent-style-name="Standaard" style:family="paragraph">
      <style:text-properties style:font-name="Arial" style:font-name-complex="Arial" fo:font-size="10pt" style:font-size-asian="10pt" style:font-size-complex="10pt"/>
    </style:style>
    <style:style style:name="P441" style:parent-style-name="Standaard" style:family="paragraph">
      <style:text-properties style:font-name="Arial" style:font-name-complex="Arial" fo:font-size="10pt" style:font-size-asian="10pt" style:font-size-complex="10pt"/>
    </style:style>
    <style:style style:name="P442" style:parent-style-name="Standaard" style:family="paragraph">
      <style:text-properties style:font-name="Arial" style:font-name-complex="Arial" fo:font-size="10pt" style:font-size-asian="10pt" style:font-size-complex="10pt"/>
    </style:style>
    <style:style style:name="P443" style:parent-style-name="Standaard" style:family="paragraph">
      <style:text-properties style:font-name="Arial" style:font-name-complex="Arial" fo:font-size="10pt" style:font-size-asian="10pt" style:font-size-complex="10pt"/>
    </style:style>
    <style:style style:name="P444" style:parent-style-name="Standaard" style:family="paragraph">
      <style:text-properties style:font-name="Arial" style:font-name-complex="Arial" fo:font-size="10pt" style:font-size-asian="10pt" style:font-size-complex="10pt"/>
    </style:style>
    <style:style style:name="P445" style:parent-style-name="Standaard" style:family="paragraph">
      <style:text-properties style:font-name="Arial" style:font-name-complex="Arial" fo:font-size="10pt" style:font-size-asian="10pt" style:font-size-complex="10pt"/>
    </style:style>
    <style:style style:name="P446" style:parent-style-name="Standaard" style:family="paragraph">
      <style:text-properties style:font-name="Arial" style:font-name-complex="Arial" fo:font-size="10pt" style:font-size-asian="10pt" style:font-size-complex="10pt"/>
    </style:style>
    <style:style style:name="P447" style:parent-style-name="Standaard" style:family="paragraph">
      <style:text-properties style:font-name="Arial" style:font-name-complex="Arial" fo:font-size="10pt" style:font-size-asian="10pt" style:font-size-complex="10pt"/>
    </style:style>
    <style:style style:name="P448" style:parent-style-name="Standaard" style:family="paragraph">
      <style:text-properties style:font-name="Arial" style:font-name-complex="Arial" fo:font-size="10pt" style:font-size-asian="10pt" style:font-size-complex="10pt"/>
    </style:style>
    <style:style style:name="P449" style:parent-style-name="Standaard" style:family="paragraph">
      <style:text-properties style:font-name="Arial" style:font-name-complex="Arial" fo:font-size="10pt" style:font-size-asian="10pt" style:font-size-complex="10pt"/>
    </style:style>
    <style:style style:name="P450" style:parent-style-name="Standaard" style:family="paragraph">
      <style:text-properties style:font-name="Arial" style:font-name-complex="Arial" fo:font-size="10pt" style:font-size-asian="10pt" style:font-size-complex="10pt"/>
    </style:style>
    <style:style style:name="P451" style:parent-style-name="Standaard" style:family="paragraph">
      <style:text-properties style:font-name="Arial" style:font-name-complex="Arial" fo:font-size="10pt" style:font-size-asian="10pt" style:font-size-complex="10pt"/>
    </style:style>
    <style:style style:family="graphic" style:name="a0">
      <style:graphic-properties draw:fill="solid" draw:fill-color="#005b96" draw:opacity="100%" draw:stroke="none"/>
    </style:style>
    <style:style style:family="graphic" style:name="a1">
      <style:graphic-properties draw:fill="solid" draw:fill-color="#ffffff" draw:opacity="100%" draw:stroke="none"/>
    </style:style>
    <style:style style:family="graphic" style:name="a2">
      <style:graphic-properties style:wrap="parallel" style:wrap-contour="false" style:horizontal-rel="paragraph" style:vertical-rel="paragraph" style:horizontal-pos="from-left" style:vertical-pos="from-top"/>
    </style:style>
    <style:style style:family="graphic" style:name="a3"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4" style:parent-style-name="Graphics">
      <style:graphic-properties fo:border="0.01042in none" fo:background-color="transparent" fo:clip="rect(0in, 0in, 0in, 0in)"/>
    </style:style>
  </office:automatic-styles>
  <office:body>
    <office:text text:use-soft-page-breaks="true">
      <text:p text:style-name="P1"><text:span text:style-name="T5"><draw:g draw:z-index="251658240" draw:name="Group 234" draw:id="id2" draw:style-name="a2" text:anchor-type="paragraph"><svg:title/><svg:desc>Logo Rijksoverheid</svg:desc><draw:custom-shape svg:x="2.95347in" svg:y="0.09028in" svg:width="0.51181in" svg:height="1.53542in" draw:id="id0" draw:style-name="a0" draw:name="Rectangle 236"><svg:title/><svg:desc/><draw:enhanced-geometry draw:type="non-primitive" svg:viewBox="0 0 21600 21600" draw:enhanced-path="M 0 0 L 21600 0 21600 21600 0 21600 Z N"/></draw:custom-shape><draw:custom-shape svg:x="2.9875in" svg:y="1.11135in" svg:width="0.44375in" svg:height="0.3665in" draw:id="id1" draw:style-name="a1" draw:name="AutoShape 235"><svg:title/><svg:desc/><draw:enhanced-geometry draw:type="non-primitive" svg:viewBox="0 0 639 528" draw:enhanced-path="M ?f64 ?f65 L ?f66 ?f67 ?f68 ?f69 ?f70 ?f71 ?f72 ?f73 ?f74 ?f73 ?f75 ?f76 ?f77 ?f78 ?f79 ?f4 ?f80 ?f4 ?f64 ?f76 ?f64 ?f65 Z M ?f81 ?f65 L ?f81 ?f76 ?f82 ?f4 ?f83 ?f4 ?f84 ?f78 ?f85 ?f76 ?f86 ?f76 ?f86 ?f73 ?f87 ?f73 ?f88 ?f71 ?f89 ?f69 ?f90 ?f67 ?f81 ?f65 Z M ?f91 ?f92 L ?f93 ?f92 ?f94 ?f95 ?f96 ?f78 ?f97 ?f98 ?f99 ?f73 ?f72 ?f73 ?f100 ?f101 ?f102 ?f71 ?f102 ?f103 ?f104 ?f95 ?f105 ?f106 ?f91 ?f92 Z M ?f86 ?f76 L ?f107 ?f76 ?f108 ?f98 ?f109 ?f78 ?f110 ?f78 ?f86 ?f76 Z M ?f111 ?f92 L ?f112 ?f92 ?f113 ?f106 ?f114 ?f95 ?f115 ?f103 ?f115 ?f71 ?f106 ?f101 ?f87 ?f73 ?f86 ?f73 ?f116 ?f95 ?f111 ?f92 Z M ?f117 ?f118 L ?f119 ?f120 ?f121 ?f122 ?f123 ?f124 ?f123 ?f113 ?f125 ?f113 ?f126 ?f127 ?f128 ?f103 ?f129 ?f95 ?f130 ?f95 ?f88 ?f124 ?f131 ?f122 ?f132 ?f120 ?f117 ?f118 Z M ?f130 ?f95 L ?f133 ?f95 ?f134 ?f103 ?f135 ?f127 ?f136 ?f113 ?f130 ?f113 ?f130 ?f95 Z M ?f137 ?f138 L ?f139 ?f138 ?f140 ?f141 ?f142 ?f141 ?f143 ?f144 ?f137 ?f138 Z M ?f145 ?f118 L ?f146 ?f118 ?f147 ?f148 ?f149 ?f148 ?f150 ?f151 ?f152 ?f144 ?f150 ?f141 ?f153 ?f141 ?f154 ?f138 ?f155 ?f138 ?f156 ?f122 ?f157 ?f122 ?f145 ?f118 Z M ?f158 ?f133 L ?f159 ?f160 ?f161 ?f162 ?f163 ?f164 ?f165 ?f164 ?f166 ?f167 ?f168 ?f169 ?f166 ?f170 ?f171 ?f172 ?f173 ?f122 ?f174 ?f122 ?f175 ?f138 ?f176 ?f124 ?f177 ?f178 ?f177 ?f179 ?f96 ?f179 ?f180 ?f144 ?f181 ?f144 ?f139 ?f138 ?f137 ?f138 ?f142 ?f151 ?f182 ?f148 ?f183 ?f148 ?f184 ?f118 ?f143 ?f118 ?f185 ?f172 ?f186 ?f172 ?f187 ?f81 ?f188 ?f81 ?f180 ?f189 ?f190 ?f189 ?f191 ?f192 ?f74 ?f193 ?f143 ?f162 ?f194 ?f195 ?f196 ?f195 ?f197 ?f198 ?f158 ?f133 Z M ?f199 ?f144 L ?f109 ?f144 ?f110 ?f179 ?f200 ?f179 ?f200 ?f178 ?f201 ?f124 ?f199 ?f144 Z M ?f181 ?f144 L ?f180 ?f144 ?f94 ?f178 ?f202 ?f203 ?f181 ?f144 Z M ?f155 ?f138 L ?f154 ?f138 ?f204 ?f203 ?f116 ?f178 ?f109 ?f144 ?f199 ?f144 ?f155 ?f138 Z M ?f205 ?f151 L ?f206 ?f151 ?f158 ?f131 ?f174 ?f122 ?f173 ?f122 ?f205 ?f151 Z M ?f207 ?f151 L ?f208 ?f151 ?f157 ?f122 ?f156 ?f122 ?f209 ?f131 ?f207 ?f151 Z M ?f143 ?f118 L ?f184 ?f118 ?f143 ?f122 ?f143 ?f118 Z M ?f154 ?f189 L ?f210 ?f81 ?f152 ?f122 ?f211 ?f122 ?f146 ?f118 ?f145 ?f118 ?f145 ?f172 ?f107 ?f172 ?f154 ?f189 Z M ?f139 ?f189 L ?f186 ?f172 ?f185 ?f172 ?f185 ?f81 ?f139 ?f189 Z M ?f107 ?f212 L ?f150 ?f213 ?f214 ?f213 ?f107 ?f172 ?f145 ?f172 ?f215 ?f81 ?f216 ?f81 ?f111 ?f213 ?f217 ?f170 ?f107 ?f212 Z M ?f186 ?f212 L ?f218 ?f170 ?f93 ?f213 ?f188 ?f81 ?f187 ?f81 ?f219 ?f213 ?f142 ?f213 ?f186 ?f212 Z M ?f110 ?f220 L ?f221 ?f220 ?f78 ?f222 ?f152 ?f162 ?f223 ?f193 ?f224 ?f192 ?f86 ?f189 ?f109 ?f189 ?f216 ?f81 ?f215 ?f81 ?f215 ?f170 ?f225 ?f169 ?f215 ?f167 ?f226 ?f164 ?f227 ?f164 ?f228 ?f162 ?f229 ?f160 ?f229 ?f195 ?f230 ?f195 ?f110 ?f220 Z M ?f231 ?f232 L ?f233 ?f232 ?f234 ?f169 ?f234 ?f235 ?f236 ?f237 ?f66 ?f170 ?f66 ?f213 ?f80 ?f213 ?f238 ?f239 ?f240 ?f239 ?f241 ?f212 ?f242 ?f243 ?f128 ?f243 ?f244 ?f245 ?f231 ?f232 Z M ?f240 ?f239 L ?f242 ?f239 ?f246 ?f213 ?f240 ?f239 Z M ?f131 ?f232 L ?f247 ?f232 ?f248 ?f245 ?f134 ?f243 ?f249 ?f243 ?f250 ?f212 ?f243 ?f213 ?f249 ?f239 ?f251 ?f239 ?f251 ?f169 ?f131 ?f232 Z M ?f251 ?f239 L ?f118 ?f239 ?f82 ?f213 ?f90 ?f213 ?f90 ?f170 ?f138 ?f237 ?f251 ?f235 ?f251 ?f239 Z M ?f252 ?f239 L ?f238 ?f239 ?f64 ?f170 ?f252 ?f239 Z M ?f118 ?f239 L ?f253 ?f239 ?f81 ?f170 ?f118 ?f239 Z M ?f254 ?f255 L ?f242 ?f255 ?f246 ?f256 ?f246 ?f257 ?f241 ?f198 ?f258 ?f162 ?f259 ?f232 ?f117 ?f237 ?f260 ?f232 ?f261 ?f250 ?f117 ?f250 ?f117 ?f262 ?f263 ?f262 ?f264 ?f265 ?f266 ?f267 ?f264 ?f267 ?f268 ?f269 ?f270 ?f269 ?f271 ?f272 ?f266 ?f272 ?f129 ?f273 ?f274 ?f273 ?f274 ?f275 ?f259 ?f276 ?f277 ?f278 ?f279 ?f278 ?f279 ?f280 ?f259 ?f280 ?f281 ?f256 ?f270 ?f256 ?f254 ?f255 Z M ?f282 ?f232 L ?f231 ?f232 ?f241 ?f169 ?f282 ?f169 ?f282 ?f232 Z M ?f169 ?f283 L ?f284 ?f285 ?f284 ?f169 ?f250 ?f169 ?f247 ?f232 ?f286 ?f232 ?f286 ?f250 ?f287 ?f250 ?f169 ?f283 Z M ?f288 ?f250 L ?f289 ?f232 ?f290 ?f245 ?f125 ?f245 ?f291 ?f192 ?f100 ?f192 ?f292 ?f232 ?f288 ?f250 Z M ?f286 ?f232 L ?f293 ?f232 ?f136 ?f245 ?f103 ?f245 ?f114 ?f192 ?f106 ?f192 ?f286 ?f232 Z M ?f288 ?f294 L ?f295 ?f294 ?f296 ?f280 ?f297 ?f278 ?f298 ?f299 ?f298 ?f276 ?f300 ?f301 ?f91 ?f257 ?f302 ?f275 ?f296 ?f272 ?f77 ?f1 ?f303 ?f267 ?f304 ?f265 ?f291 ?f198 ?f125 ?f160 ?f100 ?f192 ?f291 ?f192 ?f305 ?f232 ?f282 ?f232 ?f282 ?f250 ?f64 ?f250 ?f306 ?f307 ?f126 ?f308 ?f309 ?f220 ?f309 ?f267 ?f309 ?f310 ?f252 ?f310 ?f252 ?f269 ?f64 ?f269 ?f311 ?f275 ?f291 ?f280 ?f288 ?f294 Z M ?f312 ?f250 L ?f313 ?f232 ?f106 ?f192 ?f114 ?f192 ?f312 ?f232 ?f312 ?f250 Z M ?f314 ?f315 L ?f252 ?f193 ?f316 ?f283 ?f64 ?f250 ?f317 ?f250 ?f318 ?f283 ?f319 ?f193 ?f242 ?f193 ?f246 ?f307 ?f314 ?f315 Z M ?f320 ?f283 L ?f317 ?f250 ?f282 ?f250 ?f282 ?f285 ?f320 ?f283 Z M ?f301 ?f265 L ?f321 ?f265 ?f321 ?f250 ?f261 ?f250 ?f322 ?f162 ?f323 ?f160 ?f269 ?f160 ?f275 ?f222 ?f273 ?f220 ?f324 ?f220 ?f301 ?f265 Z M ?f239 ?f315 L ?f243 ?f307 ?f249 ?f193 ?f325 ?f193 ?f326 ?f283 ?f287 ?f250 ?f327 ?f250 ?f328 ?f283 ?f253 ?f193 ?f239 ?f315 Z M ?f313 ?f310 L ?f329 ?f310 ?f329 ?f220 ?f135 ?f308 ?f151 ?f307 ?f327 ?f250 ?f286 ?f250 ?f136 ?f160 ?f330 ?f198 ?f92 ?f265 ?f95 ?f267 ?f313 ?f310 Z M ?f331 ?f220 L ?f332 ?f220 ?f333 ?f315 ?f334 ?f315 ?f331 ?f220 Z M ?f214 ?f335 L ?f124 ?f335 ?f336 ?f337 ?f338 ?f339 ?f78 ?f340 ?f78 ?f341 ?f112 ?f198 ?f67 ?f198 ?f338 ?f315 ?f342 ?f315 ?f221 ?f220 ?f110 ?f220 ?f343 ?f198 ?f108 ?f269 ?f344 ?f269 ?f145 ?f272 ?f345 ?f346 ?f345 ?f347 ?f348 ?f347 ?f224 ?f276 ?f349 ?f340 ?f217 ?f339 ?f214 ?f335 Z M ?f262 ?f350 L ?f351 ?f133 ?f352 ?f198 ?f353 ?f198 ?f220 ?f262 ?f351 ?f220 ?f1 ?f220 ?f269 ?f222 ?f261 ?f160 ?f323 ?f160 ?f250 ?f198 ?f354 ?f133 ?f160 ?f133 ?f262 ?f350 Z M ?f355 ?f356 L ?f96 ?f356 ?f357 ?f358 ?f359 ?f360 ?f361 ?f362 ?f363 ?f280 ?f364 ?f346 ?f173 ?f272 ?f365 ?f269 ?f191 ?f269 ?f366 ?f198 ?f359 ?f195 ?f194 ?f195 ?f332 ?f222 ?f332 ?f220 ?f331 ?f220 ?f367 ?f198 ?f91 ?f198 ?f368 ?f341 ?f368 ?f347 ?f166 ?f347 ?f197 ?f369 ?f197 ?f370 ?f173 ?f362 ?f355 ?f274 ?f371 ?f358 ?f94 ?f266 ?f355 ?f356 Z M ?f209 ?f133 L ?f209 ?f198 ?f225 ?f198 ?f372 ?f195 ?f229 ?f195 ?f373 ?f198 ?f209 ?f133 Z M ?f374 ?f133 L ?f324 ?f220 ?f273 ?f220 ?f272 ?f262 ?f269 ?f198 ?f374 ?f133 Z M ?f265 ?f198 L ?f350 ?f220 ?f351 ?f220 ?f265 ?f198 Z M ?f375 ?f265 L ?f266 ?f265 ?f266 ?f198 ?f266 ?f262 ?f376 ?f262 ?f376 ?f198 ?f279 ?f198 ?f375 ?f265 Z M ?f377 ?f341 L ?f378 ?f341 ?f360 ?f267 ?f360 ?f133 ?f281 ?f198 ?f379 ?f198 ?f281 ?f262 ?f117 ?f262 ?f117 ?f265 ?f301 ?f265 ?f273 ?f350 ?f269 ?f350 ?f380 ?f267 ?f257 ?f267 ?f257 ?f310 ?f381 ?f310 ?f377 ?f341 Z M ?f382 ?f265 L ?f279 ?f198 ?f376 ?f198 ?f382 ?f265 Z M ?f192 ?f310 L ?f315 ?f310 ?f160 ?f133 ?f354 ?f133 ?f192 ?f310 Z M ?f269 ?f350 L ?f273 ?f350 ?f261 ?f265 ?f269 ?f350 Z M ?f243 ?f299 L ?f351 ?f299 ?f352 ?f276 ?f383 ?f346 ?f351 ?f301 ?f383 ?f301 ?f262 ?f272 ?f220 ?f350 ?f315 ?f310 ?f192 ?f310 ?f243 ?f257 ?f243 ?f299 Z M ?f252 ?f310 L ?f309 ?f310 ?f238 ?f267 ?f252 ?f267 ?f252 ?f310 Z M ?f384 ?f341 L ?f264 ?f267 ?f271 ?f267 ?f385 ?f310 ?f384 ?f341 Z M ?f272 ?f310 L ?f257 ?f267 ?f380 ?f267 ?f272 ?f310 Z M ?f253 ?f273 L ?f253 ?f273 ?f253 ?f267 ?f118 ?f267 ?f329 ?f310 ?f313 ?f310 ?f84 ?f1 ?f65 ?f269 ?f328 ?f269 ?f253 ?f273 Z M ?f255 ?f294 L ?f386 ?f321 ?f387 ?f369 ?f387 ?f269 ?f335 ?f341 ?f386 ?f341 ?f388 ?f310 ?f257 ?f310 ?f324 ?f341 ?f273 ?f1 ?f389 ?f1 ?f261 ?f273 ?f390 ?f275 ?f340 ?f257 ?f299 ?f301 ?f391 ?f301 ?f256 ?f340 ?f280 ?f340 ?f392 ?f278 ?f392 ?f321 ?f369 ?f370 ?f392 ?f294 ?f255 ?f294 Z M ?f389 ?f1 L ?f273 ?f1 ?f261 ?f341 ?f341 ?f310 ?f393 ?f341 ?f389 ?f1 Z M ?f270 ?f269 L ?f129 ?f269 ?f270 ?f341 ?f270 ?f269 Z M ?f252 ?f273 L ?f252 ?f273 ?f316 ?f269 ?f252 ?f269 ?f252 ?f273 Z M ?f274 ?f273 L ?f394 ?f273 ?f375 ?f269 ?f376 ?f269 ?f274 ?f273 Z M ?f395 ?f294 L ?f396 ?f294 ?f330 ?f280 ?f397 ?f275 ?f81 ?f269 ?f65 ?f269 ?f69 ?f272 ?f398 ?f275 ?f76 ?f275 ?f112 ?f257 ?f71 ?f301 ?f399 ?f347 ?f399 ?f276 ?f399 ?f299 ?f101 ?f278 ?f69 ?f280 ?f395 ?f294 Z M ?f400 ?f347 L ?f369 ?f347 ?f392 ?f301 ?f299 ?f301 ?f400 ?f347 Z M ?f133 ?f301 L ?f401 ?f301 ?f351 ?f301 ?f133 ?f301 Z M ?f351 ?f301 L ?f133 ?f301 ?f351 ?f301 Z M ?f324 ?f294 L ?f324 ?f340 ?f133 ?f301 ?f351 ?f301 ?f351 ?f299 ?f243 ?f299 ?f243 ?f280 ?f267 ?f280 ?f324 ?f294 Z M ?f185 ?f360 L ?f137 ?f360 ?f182 ?f402 ?f403 ?f404 ?f405 ?f369 ?f99 ?f340 ?f406 ?f276 ?f355 ?f347 ?f368 ?f347 ?f368 ?f340 ?f334 ?f339 ?f407 ?f337 ?f408 ?f335 ?f409 ?f335 ?f410 ?f402 ?f128 ?f402 ?f316 ?f411 ?f412 ?f411 ?f185 ?f360 Z M ?f280 ?f340 L ?f256 ?f340 ?f391 ?f276 ?f370 ?f347 ?f280 ?f340 Z M ?f413 ?f282 L ?f414 ?f282 ?f415 ?f416 ?f417 ?f409 ?f373 ?f409 ?f230 ?f418 ?f348 ?f356 ?f116 ?f266 ?f419 ?f358 ?f348 ?f274 ?f157 ?f362 ?f225 ?f370 ?f225 ?f369 ?f215 ?f347 ?f345 ?f347 ?f420 ?f280 ?f421 ?f362 ?f230 ?f360 ?f422 ?f358 ?f110 ?f356 ?f414 ?f356 ?f3 ?f258 ?f3 ?f423 ?f414 ?f424 ?f413 ?f282 Z M ?f277 ?f369 L ?f277 ?f369 ?f376 ?f278 ?f277 ?f278 ?f277 ?f369 Z M ?f409 ?f335 L ?f408 ?f335 ?f309 ?f425 ?f426 ?f362 ?f252 ?f404 ?f427 ?f404 ?f244 ?f256 ?f318 ?f280 ?f428 ?f321 ?f319 ?f369 ?f320 ?f294 ?f242 ?f255 ?f254 ?f255 ?f384 ?f339 ?f429 ?f339 ?f356 ?f430 ?f258 ?f430 ?f258 ?f425 ?f356 ?f337 ?f418 ?f337 ?f409 ?f335 Z M ?f325 ?f255 L ?f249 ?f255 ?f169 ?f294 ?f325 ?f369 ?f237 ?f321 ?f132 ?f280 ?f326 ?f280 ?f248 ?f256 ?f325 ?f255 Z M ?f259 ?f280 L ?f279 ?f280 ?f431 ?f321 ?f259 ?f280 Z M ?f432 ?f433 L ?f401 ?f433 ?f393 ?f434 ?f393 ?f411 ?f353 ?f435 ?f353 ?f294 ?f267 ?f280 ?f243 ?f280 ?f243 ?f256 ?f249 ?f255 ?f325 ?f255 ?f235 ?f404 ?f253 ?f404 ?f213 ?f362 ?f329 ?f425 ?f124 ?f335 ?f214 ?f335 ?f436 ?f402 ?f243 ?f402 ?f243 ?f411 ?f437 ?f411 ?f322 ?f259 ?f432 ?f433 Z M ?f294 ?f391 L ?f255 ?f294 ?f294 ?f391 Z M ?f392 ?f256 L ?f294 ?f256 ?f294 ?f391 ?f255 ?f294 ?f392 ?f294 ?f392 ?f256 Z M ?f438 ?f430 L ?f439 ?f430 ?f440 ?f441 ?f255 ?f362 ?f442 ?f117 ?f255 ?f294 ?f294 ?f391 ?f294 ?f256 ?f392 ?f256 ?f321 ?f404 ?f438 ?f430 Z M ?f337 ?f381 L ?f378 ?f381 ?f382 ?f335 ?f270 ?f443 ?f431 ?f430 ?f444 ?f404 ?f270 ?f256 ?f281 ?f256 ?f381 ?f430 ?f438 ?f430 ?f294 ?f443 ?f339 ?f402 ?f337 ?f381 Z M ?f427 ?f404 L ?f445 ?f404 ?f64 ?f117 ?f426 ?f255 ?f428 ?f255 ?f427 ?f404 Z M ?f189 ?f404 L ?f235 ?f404 ?f237 ?f255 ?f213 ?f255 ?f81 ?f117 ?f189 ?f404 Z M ?f261 ?f360 L ?f340 ?f360 ?f346 ?f446 ?f301 ?f335 ?f257 ?f441 ?f261 ?f117 ?f401 ?f404 ?f401 ?f381 ?f261 ?f435 ?f261 ?f360 Z M ?f263 ?f441 L ?f254 ?f441 ?f268 ?f362 ?f429 ?f339 ?f384 ?f339 ?f263 ?f441 Z M ?f447 ?f425 L ?f429 ?f425 ?f356 ?f430 ?f264 ?f443 ?f447 ?f425 Z M ?f418 ?f335 L ?f418 ?f337 ?f356 ?f337 ?f418 ?f335 Z M ?f448 ?f252 L ?f246 ?f252 ?f246 ?f402 ?f418 ?f402 ?f449 ?f450 ?f448 ?f450 ?f409 ?f274 ?f451 ?f274 ?f452 ?f376 ?f453 ?f376 ?f453 ?f431 ?f264 ?f431 ?f264 ?f434 ?f117 ?f434 ?f454 ?f394 ?f425 ?f455 ?f411 ?f455 ?f259 ?f266 ?f258 ?f266 ?f452 ?f447 ?f453 ?f456 ?f418 ?f456 ?f418 ?f457 ?f451 ?f458 ?f457 ?f458 ?f456 ?f409 ?f356 ?f423 ?f384 ?f423 ?f459 ?f282 ?f447 ?f460 ?f455 ?f460 ?f444 ?f319 ?f448 ?f319 ?f448 ?f252 Z M ?f461 ?f431 L ?f271 ?f431 ?f271 ?f274 ?f385 ?f411 ?f266 ?f402 ?f375 ?f435 ?f259 ?f274 ?f378 ?f376 ?f461 ?f431 Z M ?f141 ?f394 L ?f462 ?f394 ?f148 ?f434 ?f328 ?f411 ?f134 ?f402 ?f436 ?f402 ?f147 ?f446 ?f101 ?f446 ?f463 ?f411 ?f396 ?f259 ?f464 ?f434 ?f141 ?f394 Z M ?f448 ?f450 L ?f449 ?f450 ?f457 ?f435 ?f448 ?f450 Z M ?f465 ?f360 L ?f221 ?f450 ?f101 ?f446 ?f147 ?f446 ?f465 ?f360 Z M ?f451 ?f274 L ?f409 ?f274 ?f456 ?f450 ?f466 ?f450 ?f451 ?f274 Z M ?f467 ?f394 L ?f468 ?f394 ?f469 ?f434 ?f288 ?f259 ?f296 ?f411 ?f316 ?f411 ?f470 ?f434 ?f467 ?f394 Z M ?f453 ?f376 L ?f452 ?f376 ?f471 ?f411 ?f453 ?f376 Z M ?f243 ?f384 L ?f472 ?f384 ?f473 ?f266 ?f283 ?f385 ?f473 ?f385 ?f473 ?f431 ?f437 ?f431 ?f308 ?f376 ?f474 ?f360 ?f437 ?f274 ?f437 ?f411 ?f243 ?f411 ?f243 ?f431 ?f308 ?f431 ?f475 ?f434 ?f243 ?f434 ?f243 ?f384 Z M ?f264 ?f431 L ?f453 ?f431 ?f264 ?f274 ?f264 ?f431 Z M ?f117 ?f434 L ?f264 ?f434 ?f263 ?f274 ?f271 ?f431 ?f256 ?f431 ?f117 ?f434 Z M ?f256 ?f431 L ?f461 ?f431 ?f476 ?f376 ?f442 ?f360 ?f294 ?f274 ?f340 ?f360 ?f261 ?f360 ?f261 ?f259 ?f321 ?f259 ?f256 ?f431 Z M ?f477 ?f447 L ?f478 ?f266 ?f276 ?f394 ?f347 ?f433 ?f321 ?f259 ?f261 ?f259 ?f261 ?f434 ?f341 ?f455 ?f479 ?f455 ?f193 ?f385 ?f301 ?f385 ?f477 ?f447 Z M ?f123 ?f266 L ?f480 ?f266 ?f91 ?f394 ?f480 ?f431 ?f105 ?f434 ?f303 ?f358 ?f123 ?f266 Z M ?f481 ?f482 L ?f71 ?f482 ?f398 ?f318 ?f483 ?f319 ?f130 ?f484 ?f485 ?f416 ?f90 ?f457 ?f135 ?f447 ?f135 ?f384 ?f293 ?f384 ?f95 ?f358 ?f113 ?f434 ?f76 ?f431 ?f112 ?f394 ?f76 ?f266 ?f154 ?f266 ?f465 ?f268 ?f153 ?f409 ?f214 ?f409 ?f486 ?f423 ?f487 ?f484 ?f217 ?f242 ?f488 ?f242 ?f86 ?f489 ?f86 ?f244 ?f108 ?f244 ?f111 ?f119 ?f481 ?f482 Z M ?f408 ?f409 L ?f140 ?f409 ?f137 ?f268 ?f490 ?f385 ?f491 ?f455 ?f492 ?f433 ?f75 ?f434 ?f493 ?f433 ?f494 ?f358 ?f480 ?f266 ?f123 ?f266 ?f305 ?f384 ?f126 ?f384 ?f126 ?f447 ?f66 ?f457 ?f408 ?f409 Z M ?f154 ?f266 L ?f76 ?f266 ?f98 ?f358 ?f495 ?f433 ?f85 ?f434 ?f496 ?f433 ?f486 ?f455 ?f497 ?f385 ?f154 ?f266 Z M ?f205 ?f429 L ?f498 ?f429 ?f499 ?f384 ?f499 ?f394 ?f500 ?f433 ?f498 ?f266 ?f205 ?f429 Z M ?f414 ?f356 L ?f421 ?f356 ?f501 ?f266 ?f502 ?f433 ?f503 ?f394 ?f503 ?f384 ?f501 ?f429 ?f415 ?f429 ?f414 ?f356 Z M ?f479 ?f455 L ?f220 ?f455 ?f437 ?f358 ?f479 ?f358 ?f479 ?f455 Z M ?f370 ?f457 L ?f394 ?f457 ?f281 ?f356 ?f446 ?f356 ?f450 ?f268 ?f411 ?f384 ?f411 ?f455 ?f377 ?f455 ?f381 ?f356 ?f388 ?f258 ?f442 ?f456 ?f370 ?f457 Z M ?f374 ?f456 L ?f257 ?f356 ?f324 ?f447 ?f380 ?f384 ?f380 ?f266 ?f374 ?f385 ?f193 ?f385 ?f472 ?f384 ?f243 ?f384 ?f243 ?f356 ?f272 ?f356 ?f374 ?f456 Z M ?f447 ?f258 L ?f258 ?f266 ?f259 ?f266 ?f447 ?f258 Z M ?f504 ?f282 L ?f505 ?f282 ?f504 ?f424 ?f2 ?f423 ?f2 ?f258 ?f506 ?f268 ?f507 ?f268 ?f500 ?f429 ?f205 ?f429 ?f361 ?f356 ?f355 ?f356 ?f359 ?f418 ?f508 ?f409 ?f509 ?f409 ?f510 ?f416 ?f504 ?f282 Z M ?f415 ?f429 L ?f502 ?f429 ?f511 ?f268 ?f512 ?f268 ?f415 ?f429 Z M ?f352 ?f418 L ?f513 ?f418 ?f341 ?f456 ?f272 ?f356 ?f243 ?f356 ?f243 ?f457 ?f352 ?f457 ?f352 ?f418 Z M ?f304 ?f242 L ?f218 ?f242 ?f514 ?f484 ?f491 ?f423 ?f188 ?f418 ?f74 ?f258 ?f140 ?f409 ?f408 ?f409 ?f515 ?f416 ?f123 ?f484 ?f304 ?f242 Z M ?f214 ?f409 L ?f153 ?f409 ?f223 ?f258 ?f216 ?f418 ?f214 ?f409 Z M ?f466 ?f457 L ?f418 ?f456 ?f453 ?f456 ?f466 ?f457 Z M ?f455 ?f409 L ?f129 ?f418 ?f254 ?f418 ?f263 ?f456 ?f516 ?f456 ?f394 ?f457 ?f370 ?f457 ?f517 ?f458 ?f433 ?f458 ?f455 ?f409 Z M ?f352 ?f318 L ?f341 ?f318 ?f267 ?f317 ?f513 ?f317 ?f260 ?f244 ?f273 ?f489 ?f269 ?f231 ?f272 ?f423 ?f272 ?f458 ?f269 ?f457 ?f341 ?f418 ?f352 ?f418 ?f352 ?f318 Z M ?f189 ?f482 L ?f275 ?f482 ?f374 ?f318 ?f308 ?f318 ?f308 ?f457 ?f243 ?f457 ?f243 ?f252 ?f518 ?f252 ?f519 ?f520 ?f189 ?f482 Z M ?f471 ?f409 L ?f456 ?f458 ?f451 ?f458 ?f471 ?f418 ?f471 ?f409 Z M ?f521 ?f522 L ?f387 ?f522 ?f387 ?f523 ?f387 ?f520 ?f516 ?f423 ?f444 ?f524 ?f433 ?f458 ?f517 ?f458 ?f370 ?f409 ?f404 ?f409 ?f442 ?f524 ?f404 ?f423 ?f387 ?f423 ?f525 ?f424 ?f377 ?f460 ?f362 ?f460 ?f526 ?f231 ?f526 ?f484 ?f430 ?f242 ?f430 ?f489 ?f440 ?f317 ?f527 ?f317 ?f527 ?f318 ?f256 ?f528 ?f369 ?f528 ?f369 ?f252 ?f392 ?f523 ?f521 ?f522 Z M ?f384 ?f423 L ?f356 ?f423 ?f447 ?f409 ?f384 ?f423 Z M ?f256 ?f423 L ?f404 ?f409 ?f370 ?f409 ?f438 ?f524 ?f256 ?f423 Z M ?f294 ?f240 L ?f441 ?f240 ?f442 ?f282 ?f404 ?f282 ?f476 ?f424 ?f443 ?f423 ?f404 ?f423 ?f442 ?f424 ?f294 ?f424 ?f294 ?f240 Z M ?f320 ?f121 L ?f529 ?f530 ?f318 ?f530 ?f531 ?f532 ?f531 ?f309 ?f520 ?f520 ?f532 ?f119 ?f408 ?f317 ?f68 ?f319 ?f533 ?f489 ?f234 ?f416 ?f522 ?f460 ?f252 ?f489 ?f128 ?f489 ?f244 ?f244 ?f319 ?f319 ?f529 ?f318 ?f319 ?f252 ?f448 ?f252 ?f448 ?f309 ?f484 ?f309 ?f484 ?f530 ?f231 ?f534 ?f240 ?f534 ?f241 ?f126 ?f320 ?f121 Z M ?f144 ?f489 L ?f253 ?f489 ?f518 ?f460 ?f251 ?f416 ?f144 ?f489 Z M ?f455 ?f460 L ?f447 ?f460 ?f266 ?f424 ?f455 ?f460 Z M ?f440 ?f484 L ?f362 ?f460 ?f377 ?f460 ?f381 ?f282 ?f461 ?f424 ?f443 ?f282 ?f441 ?f240 ?f294 ?f240 ?f438 ?f231 ?f440 ?f484 Z M ?f180 ?f317 L ?f190 ?f317 ?f190 ?f489 ?f406 ?f231 ?f218 ?f242 ?f304 ?f242 ?f290 ?f244 ?f191 ?f244 ?f180 ?f317 Z M ?f128 ?f489 L ?f427 ?f489 ?f318 ?f242 ?f318 ?f231 ?f314 ?f231 ?f128 ?f489 Z M ?f518 ?f252 L ?f325 ?f252 ?f212 ?f318 ?f325 ?f319 ?f248 ?f244 ?f239 ?f231 ?f326 ?f231 ?f326 ?f242 ?f235 ?f489 ?f144 ?f489 ?f89 ?f319 ?f124 ?f317 ?f535 ?f119 ?f518 ?f252 Z M ?f488 ?f242 L ?f217 ?f242 ?f224 ?f231 ?f488 ?f242 Z M ?f280 ?f244 L ?f117 ?f244 ?f117 ?f489 ?f536 ?f484 ?f438 ?f242 ?f280 ?f244 Z M ?f514 ?f537 L ?f94 ?f126 ?f538 ?f522 ?f93 ?f119 ?f191 ?f244 ?f290 ?f244 ?f539 ?f319 ?f302 ?f318 ?f300 ?f482 ?f540 ?f482 ?f541 ?f523 ?f540 ?f522 ?f539 ?f311 ?f334 ?f311 ?f542 ?f532 ?f298 ?f126 ?f542 ?f0 ?f490 ?f0 ?f514 ?f537 Z M ?f86 ?f317 L ?f109 ?f317 ?f108 ?f244 ?f86 ?f244 ?f86 ?f317 Z M ?f117 ?f66 L ?f543 ?f66 ?f274 ?f126 ?f516 ?f534 ?f268 ?f234 ?f268 ?f319 ?f444 ?f319 ?f450 ?f523 ?f377 ?f522 ?f521 ?f522 ?f321 ?f309 ?f544 ?f309 ?f473 ?f532 ?f222 ?f234 ?f275 ?f126 ?f117 ?f66 Z M ?f369 ?f528 L ?f256 ?f528 ?f392 ?f119 ?f369 ?f528 Z M ?f540 ?f482 L ?f545 ?f482 ?f540 ?f316 ?f289 ?f520 ?f540 ?f482 Z M ?f546 ?f121 L ?f354 ?f126 ?f354 ?f534 ?f247 ?f534 ?f544 ?f530 ?f544 ?f309 ?f321 ?f309 ?f400 ?f523 ?f547 ?f316 ?f478 ?f316 ?f324 ?f482 ?f189 ?f482 ?f170 ?f309 ?f170 ?f532 ?f326 ?f530 ?f212 ?f530 ?f546 ?f121 Z M ?f495 ?f469 L ?f67 ?f469 ?f101 ?f70 ?f71 ?f537 ?f67 ?f79 ?f338 ?f79 ?f399 ?f126 ?f548 ?f532 ?f338 ?f311 ?f483 ?f311 ?f127 ?f522 ?f549 ?f523 ?f312 ?f520 ?f127 ?f316 ?f550 ?f482 ?f481 ?f482 ?f216 ?f522 ?f116 ?f126 ?f216 ?f0 ?f497 ?f0 ?f551 ?f68 ?f552 ?f68 ?f495 ?f305 ?f495 ?f469 Z M ?f126 ?f66 L ?f126 ?f66 ?f533 ?f126 ?f66 ?f234 ?f233 ?f530 ?f539 ?f530 ?f72 ?f532 ?f291 ?f522 ?f467 ?f522 ?f234 ?f311 ?f126 ?f66 Z M ?f135 ?f66 L ?f135 ?f66 ?f122 ?f311 ?f203 ?f522 ?f330 ?f522 ?f87 ?f532 ?f483 ?f530 ?f131 ?f530 ?f90 ?f234 ?f144 ?f126 ?f135 ?f66 Z M ?f448 ?f530 L ?f553 ?f532 ?f554 ?f311 ?f484 ?f309 ?f448 ?f309 ?f448 ?f530 Z M ?f72 ?f234 L ?f77 ?f234 ?f77 ?f530 ?f123 ?f530 ?f72 ?f234 Z M ?f84 ?f234 L ?f87 ?f234 ?f130 ?f530 ?f84 ?f530 ?f84 ?f234 Z M ?f407 ?f79 L ?f334 ?f79 ?f555 ?f126 ?f407 ?f0 ?f407 ?f79 Z M ?f338 ?f79 L ?f336 ?f79 ?f336 ?f0 ?f556 ?f126 ?f338 ?f79 Z M ?f557 ?f469 L ?f558 ?f469 ?f559 ?f68 ?f490 ?f0 ?f542 ?f0 ?f334 ?f79 ?f367 ?f79 ?f300 ?f537 ?f560 ?f68 ?f561 ?f68 ?f561 ?f305 ?f557 ?f469 Z M ?f487 ?f537 L ?f497 ?f0 ?f216 ?f0 ?f487 ?f537 Z M ?f104 ?f469 L ?f367 ?f469 ?f562 ?f70 ?f562 ?f305 ?f367 ?f79 ?f100 ?f79 ?f563 ?f537 ?f563 ?f305 ?f104 ?f469 Z M ?f338 ?f541 L ?f550 ?f555 ?f113 ?f407 ?f84 ?f407 ?f286 ?f305 ?f286 ?f537 ?f106 ?f79 ?f67 ?f79 ?f564 ?f305 ?f564 ?f70 ?f67 ?f469 ?f495 ?f469 ?f565 ?f407 ?f566 ?f288 ?f567 ?f288 ?f78 ?f539 ?f338 ?f541 Z M ?f558 ?f555 L ?f568 ?f555 ?f405 ?f407 ?f93 ?f125 ?f568 ?f68 ?f490 ?f68 ?f142 ?f305 ?f142 ?f469 ?f557 ?f469 ?f143 ?f563 ?f558 ?f555 Z M ?f569 ?f562 L ?f137 ?f562 ?f492 ?f295 ?f558 ?f288 ?f570 ?f407 ?f493 ?f305 ?f561 ?f68 ?f560 ?f68 ?f297 ?f70 ?f367 ?f469 ?f104 ?f469 ?f77 ?f407 ?f105 ?f407 ?f545 ?f555 ?f571 ?f288 ?f557 ?f288 ?f572 ?f539 ?f569 ?f562 Z M ?f436 ?f555 L ?f566 ?f555 ?f152 ?f563 ?f552 ?f305 ?f552 ?f68 ?f551 ?f68 ?f566 ?f469 ?f573 ?f469 ?f573 ?f407 ?f436 ?f555 Z M ?f573 ?f469 L ?f150 ?f469 ?f150 ?f305 ?f497 ?f68 ?f436 ?f68 ?f111 ?f125 ?f573 ?f469 Z M ?f353 ?f331 L ?f429 ?f331 ?f429 ?f305 ?f270 ?f70 ?f376 ?f469 ?f435 ?f563 ?f353 ?f563 ?f353 ?f331 Z M ?f353 ?f563 L ?f117 ?f563 ?f346 ?f469 ?f389 ?f70 ?f352 ?f125 ?f353 ?f305 ?f353 ?f563 Z M ?f334 ?f541 L ?f368 ?f539 ?f557 ?f288 ?f571 ?f288 ?f334 ?f541 Z M ?f465 ?f562 L ?f211 ?f562 ?f574 ?f539 ?f567 ?f288 ?f566 ?f288 ?f496 ?f295 ?f465 ?f562 Z M ?f418 ?f99 L ?f424 ?f99 ?f484 ?f93 ?f484 ?f490 ?f460 ?f185 ?f410 ?f332 ?f458 ?f560 ?f448 ?f571 ?f429 ?f331 ?f575 ?f331 ?f575 ?f542 ?f385 ?f542 ?f263 ?f298 ?f266 ?f298 ?f266 ?f560 ?f266 ?f333 ?f456 ?f333 ?f576 ?f75 ?f410 ?f492 ?f410 ?f568 ?f449 ?f219 ?f356 ?f219 ?f356 ?f403 ?f448 ?f403 ?f418 ?f99 Z M ?f575 ?f331 L ?f353 ?f331 ?f162 ?f571 ?f575 ?f331 Z M ?f450 ?f176 L ?f263 ?f176 ?f429 ?f190 ?f429 ?f406 ?f447 ?f568 ?f271 ?f492 ?f433 ?f75 ?f444 ?f577 ?f444 ?f542 ?f1 ?f542 ?f1 ?f91 ?f387 ?f91 ?f435 ?f577 ?f378 ?f333 ?f525 ?f332 ?f377 ?f570 ?f377 ?f137 ?f435 ?f492 ?f376 ?f492 ?f279 ?f182 ?f394 ?f218 ?f394 ?f355 ?f279 ?f190 ?f411 ?f190 ?f450 ?f176 Z M ?f578 ?f194 L ?f262 ?f194 ?f351 ?f333 ?f351 ?f560 ?f351 ?f298 ?f198 ?f298 ?f401 ?f542 ?f575 ?f542 ?f575 ?f560 ?f472 ?f333 ?f437 ?f333 ?f315 ?f332 ?f578 ?f194 Z M ?f442 ?f181 L ?f476 ?f181 ?f388 ?f490 ?f388 ?f579 ?f339 ?f75 ?f339 ?f302 ?f441 ?f91 ?f438 ?f91 ?f536 ?f302 ?f536 ?f75 ?f369 ?f579 ?f369 ?f490 ?f440 ?f490 ?f442 ?f181 Z M ?f273 ?f142 L ?f346 ?f142 ?f276 ?f137 ?f276 ?f570 ?f347 ?f332 ?f346 ?f333 ?f580 ?f577 ?f340 ?f91 ?f1 ?f91 ?f1 ?f577 ?f513 ?f75 ?f265 ?f492 ?f380 ?f492 ?f272 ?f184 ?f273 ?f142 Z M ?f254 ?f194 L ?f356 ?f194 ?f258 ?f332 ?f456 ?f333 ?f266 ?f333 ?f254 ?f194 Z M ?f544 ?f219 L ?f193 ?f219 ?f283 ?f568 ?f283 ?f492 ?f164 ?f75 ?f437 ?f333 ?f472 ?f333 ?f283 ?f332 ?f581 ?f185 ?f544 ?f490 ?f544 ?f219 Z M ?f378 ?f142 L ?f277 ?f142 ?f582 ?f184 ?f376 ?f492 ?f435 ?f492 ?f378 ?f142 Z M ?f353 ?f190 L ?f341 ?f190 ?f389 ?f355 ?f389 ?f218 ?f341 ?f182 ?f380 ?f492 ?f265 ?f492 ?f352 ?f568 ?f353 ?f406 ?f353 ?f190 Z M ?f280 ?f181 L ?f255 ?f181 ?f117 ?f490 ?f369 ?f490 ?f280 ?f181 Z M ?f356 ?f219 L ?f458 ?f219 ?f458 ?f181 ?f258 ?f181 ?f356 ?f219 Z M ?f583 ?f99 L ?f584 ?f99 ?f162 ?f403 ?f578 ?f403 ?f578 ?f219 ?f322 ?f181 ?f575 ?f181 ?f575 ?f219 ?f544 ?f219 ?f544 ?f93 ?f583 ?f99 Z M ?f391 ?f190 L ?f362 ?f190 ?f430 ?f366 ?f430 ?f218 ?f362 ?f219 ?f391 ?f219 ?f517 ?f218 ?f517 ?f366 ?f391 ?f190 Z M ?f411 ?f190 L ?f360 ?f190 ?f274 ?f99 ?f461 ?f99 ?f543 ?f366 ?f543 ?f355 ?f411 ?f355 ?f411 ?f190 Z M ?f198 ?f176 L ?f585 ?f176 ?f390 ?f355 ?f278 ?f355 ?f278 ?f366 ?f299 ?f99 ?f324 ?f99 ?f374 ?f190 ?f353 ?f190 ?f198 ?f176 Z M ?f536 ?f586 L ?f339 ?f586 ?f404 ?f587 ?f339 ?f364 ?f476 ?f588 ?f425 ?f197 ?f425 ?f589 ?f117 ?f365 ?f392 ?f589 ?f392 ?f197 ?f280 ?f588 ?f536 ?f364 ?f255 ?f590 ?f527 ?f587 ?f536 ?f586 Z M ?f526 ?f591 L ?f543 ?f591 ?f461 ?f592 ?f461 ?f586 ?f543 ?f593 ?f476 ?f593 ?f526 ?f587 ?f439 ?f586 ?f299 ?f586 ?f299 ?f594 ?f439 ?f594 ?f526 ?f591 Z M ?f299 ?f586 L ?f256 ?f586 ?f370 ?f587 ?f280 ?f593 ?f278 ?f593 ?f299 ?f586 Z M ?f536 ?f592 L ?f339 ?f592 ?f439 ?f594 ?f256 ?f594 ?f536 ?f592 Z M ?f278 ?f591 L ?f370 ?f591 ?f256 ?f594 ?f299 ?f594 ?f299 ?f592 ?f278 ?f591 Z M ?f255 ?f2 L ?f442 ?f2 ?f439 ?f504 ?f439 ?f595 ?f339 ?f596 ?f404 ?f591 ?f404 ?f592 ?f527 ?f592 ?f527 ?f591 ?f536 ?f596 ?f256 ?f595 ?f256 ?f504 ?f255 ?f2 Z N" draw:text-areas="?f884 ?f886 ?f885 ?f887" draw:glue-points="?f888 ?f889 ?f890 ?f891 ?f892 ?f893 ?f894 ?f893 ?f895 ?f896 ?f897 ?f891 ?f898 ?f899 ?f900 ?f901 ?f902 ?f903 ?f904 ?f905 ?f906 ?f907 ?f908 ?f909 ?f910 ?f911 ?f912 ?f913 ?f914 ?f915 ?f916 ?f917 ?f918 ?f915 ?f919 ?f920 ?f921 ?f905 ?f922 ?f923 ?f924 ?f925 ?f926 ?f927 ?f928 ?f929 ?f930 ?f931 ?f932 ?f933 ?f934 ?f935 ?f936 ?f937 ?f938 ?f929 ?f939 ?f940 ?f941 ?f942 ?f943 ?f944 ?f945 ?f946 ?f947 ?f948 ?f949 ?f950 ?f951 ?f952 ?f953 ?f950 ?f954 ?f955 ?f956 ?f957 ?f958 ?f959 ?f960 ?f961 ?f962 ?f963 ?f964 ?f963 ?f965 ?f966 ?f967 ?f968 ?f969 ?f970 ?f971 ?f972 ?f973 ?f974 ?f975 ?f976 ?f977 ?f976 ?f978 ?f979 ?f980 ?f981 ?f982 ?f983 ?f943 ?f983 ?f897 ?f984 ?f985 ?f986 ?f954 ?f987 ?f988 ?f989 ?f990 ?f991 ?f992 ?f993 ?f994 ?f995 ?f996 ?f997 ?f998 ?f999" draw:glue-point-leaving-directions="-90, -90, -90, -90, -90, -90, -90, -90, -90, -90, -90, -90, -90, -90, -90, -90, -90, -90, -90, -90, -90, -90, -90, -90, -90, -90, -90, -90, -90, -90, -90, -90, -90, -90, -90, -90, -90, -90, -90, -90, -90, -90, -90, -90, -90, -90, -90, -90, -90, -90, -90, -90, -90, -90, -90, -90, -90, -90, -90, -90, -90, -90"><draw:equation draw:name="f0" draw:formula="180"/><draw:equation draw:name="f1" draw:formula="360"/><draw:equation draw:name="f2" draw:formula="0"/><draw:equation draw:name="f3" draw:formula="639"/><draw:equation draw:name="f4" draw:formula="528"/><draw:equation draw:name="f5" draw:formula="0 + 114"/><draw:equation draw:name="f6" draw:formula="0 + 227"/><draw:equation draw:name="f7" draw:formula="0 + 590"/><draw:equation draw:name="f8" draw:formula="0 + 147"/><draw:equation draw:name="f9" draw:formula="0 + 134"/><draw:equation draw:name="f10" draw:formula="0 + 582"/><draw:equation draw:name="f11" draw:formula="0 + 623"/><draw:equation draw:name="f12" draw:formula="0 + 281"/><draw:equation draw:name="f13" draw:formula="0 + 500"/><draw:equation draw:name="f14" draw:formula="0 + 315"/><draw:equation draw:name="f15" draw:formula="0 + 215"/><draw:equation draw:name="f16" draw:formula="0 + 216"/><draw:equation draw:name="f17" draw:formula="0 + 273"/><draw:equation draw:name="f18" draw:formula="0 + 536"/><draw:equation draw:name="f19" draw:formula="0 + 618"/><draw:equation draw:name="f20" draw:formula="0 + 86"/><draw:equation draw:name="f21" draw:formula="0 + 646"/><draw:equation draw:name="f22" draw:formula="0 + 369"/><draw:equation draw:name="f23" draw:formula="0 + 425"/><draw:equation draw:name="f24" draw:formula="0 + 480"/><draw:equation draw:name="f25" draw:formula="0 + 416"/><draw:equation draw:name="f26" draw:formula="0 + 558"/><draw:equation draw:name="f27" draw:formula="0 + 133"/><draw:equation draw:name="f28" draw:formula="0 + 615"/><draw:equation draw:name="f29" draw:formula="0 + 263"/><draw:equation draw:name="f30" draw:formula="0 + 428"/><draw:equation draw:name="f31" draw:formula="0 + 375"/><draw:equation draw:name="f32" draw:formula="0 + 254"/><draw:equation draw:name="f33" draw:formula="0 + 311"/><draw:equation draw:name="f34" draw:formula="0 + 298"/><draw:equation draw:name="f35" draw:formula="0 + 600"/><draw:equation draw:name="f36" draw:formula="0 + 230"/><draw:equation draw:name="f37" draw:formula="0 + 310"/><draw:equation draw:name="f38" draw:formula="0 + 172"/><draw:equation draw:name="f39" draw:formula="0 + 622"/><draw:equation draw:name="f40" draw:formula="0 + 592"/><draw:equation draw:name="f41" draw:formula="0 + 339"/><draw:equation draw:name="f42" draw:formula="0 + 70"/><draw:equation draw:name="f43" draw:formula="0 + 140"/><draw:equation draw:name="f44" draw:formula="0 + 412"/><draw:equation draw:name="f45" draw:formula="0 + 322"/><draw:equation draw:name="f46" draw:formula="0 + 373"/><draw:equation draw:name="f47" draw:formula="0 + 269"/><draw:equation draw:name="f48" draw:formula="0 + 376"/><draw:equation draw:name="f49" draw:formula="0 + 496"/><draw:equation draw:name="f50" draw:formula="0 + 143"/><draw:equation draw:name="f51" draw:formula="0 + 196"/><draw:equation draw:name="f52" draw:formula="0 + 540"/><draw:equation draw:name="f53" draw:formula="0 + 501"/><draw:equation draw:name="f54" draw:formula="0 + 207"/><draw:equation draw:name="f55" draw:formula="0 + 209"/><draw:equation draw:name="f56" draw:formula="0 + 148"/><draw:equation draw:name="f57" draw:formula="0 + 296"/><draw:equation draw:name="f58" draw:formula="0 + 403"/><draw:equation draw:name="f59" draw:formula="0 + 458"/><draw:equation draw:name="f60" draw:formula="0 + 452"/><draw:equation draw:name="f61" draw:formula="0 + 396"/><draw:equation draw:name="f62" draw:formula="0 + 358"/><draw:equation draw:name="f63" draw:formula="0 + 367"/><draw:equation draw:name="f64" draw:formula="203"/><draw:equation draw:name="f65" draw:formula="500"/><draw:equation draw:name="f66" draw:formula="182"/><draw:equation draw:name="f67" draw:formula="502"/><draw:equation draw:name="f68" draw:formula="170"/><draw:equation draw:name="f69" draw:formula="506"/><draw:equation draw:name="f70" draw:formula="164"/><draw:equation draw:name="f71" draw:formula="510"/><draw:equation draw:name="f72" draw:formula="163"/><draw:equation draw:name="f73" draw:formula="514"/><draw:equation draw:name="f74" draw:formula="91"/><draw:equation draw:name="f75" draw:formula="112"/><draw:equation draw:name="f76" draw:formula="516"/><draw:equation draw:name="f77" draw:formula="145"/><draw:equation draw:name="f78" draw:formula="522"/><draw:equation draw:name="f79" draw:formula="174"/><draw:equation draw:name="f80" draw:formula="195"/><draw:equation draw:name="f81" draw:formula="436"/><draw:equation draw:name="f82" draw:formula="444"/><draw:equation draw:name="f83" draw:formula="465"/><draw:equation draw:name="f84" draw:formula="494"/><draw:equation draw:name="f85" draw:formula="527"/><draw:equation draw:name="f86" draw:formula="573"/><draw:equation draw:name="f87" draw:formula="476"/><draw:equation draw:name="f88" draw:formula="475"/><draw:equation draw:name="f89" draw:formula="469"/><draw:equation draw:name="f90" draw:formula="457"/><draw:equation draw:name="f91" draw:formula="126"/><draw:equation draw:name="f92" draw:formula="478"/><draw:equation draw:name="f93" draw:formula="80"/><draw:equation draw:name="f94" draw:formula="72"/><draw:equation draw:name="f95" draw:formula="484"/><draw:equation draw:name="f96" draw:formula="65"/><draw:equation draw:name="f97" draw:formula="71"/><draw:equation draw:name="f98" draw:formula="518"/><draw:equation draw:name="f99" draw:formula="78"/><draw:equation draw:name="f100" draw:formula="159"/><draw:equation draw:name="f101" draw:formula="512"/><draw:equation draw:name="f102" draw:formula="157"/><draw:equation draw:name="f103" draw:formula="486"/><draw:equation draw:name="f104" draw:formula="151"/><draw:equation draw:name="f105" draw:formula="141"/><draw:equation draw:name="f106" draw:formula="480"/><draw:equation draw:name="f107" draw:formula="550"/><draw:equation draw:name="f108" draw:formula="564"/><draw:equation draw:name="f109" draw:formula="572"/><draw:equation draw:name="f110" draw:formula="574"/><draw:equation draw:name="f111" draw:formula="559"/><draw:equation draw:name="f112" draw:formula="513"/><draw:equation draw:name="f113" draw:formula="498"/><draw:equation draw:name="f114" draw:formula="488"/><draw:equation draw:name="f115" draw:formula="482"/><draw:equation draw:name="f116" draw:formula="567"/><draw:equation draw:name="f117" draw:formula="320"/><draw:equation draw:name="f118" draw:formula="442"/><draw:equation draw:name="f119" draw:formula="212"/><draw:equation draw:name="f120" draw:formula="446"/><draw:equation draw:name="f121" draw:formula="178"/><draw:equation draw:name="f122" draw:formula="452"/><draw:equation draw:name="f123" draw:formula="165"/><draw:equation draw:name="f124" draw:formula="460"/><draw:equation draw:name="f125" draw:formula="166"/><draw:equation draw:name="f126" draw:formula="184"/><draw:equation draw:name="f127" draw:formula="492"/><draw:equation draw:name="f128" draw:formula="219"/><draw:equation draw:name="f129" draw:formula="267"/><draw:equation draw:name="f130" draw:formula="474"/><draw:equation draw:name="f131" draw:formula="462"/><draw:equation draw:name="f132" draw:formula="427"/><draw:equation draw:name="f133" draw:formula="372"/><draw:equation draw:name="f134" draw:formula="420"/><draw:equation draw:name="f135" draw:formula="455"/><draw:equation draw:name="f136" draw:formula="473"/><draw:equation draw:name="f137" draw:formula="104"/><draw:equation draw:name="f138" draw:formula="454"/><draw:equation draw:name="f139" draw:formula="96"/><draw:equation draw:name="f140" draw:formula="97"/><draw:equation draw:name="f141" draw:formula="468"/><draw:equation draw:name="f142" draw:formula="98"/><draw:equation draw:name="f143" draw:formula="107"/><draw:equation draw:name="f144" draw:formula="456"/><draw:equation draw:name="f145" draw:formula="592"/><draw:equation draw:name="f146" draw:formula="539"/><draw:equation draw:name="f147" draw:formula="546"/><draw:equation draw:name="f148" draw:formula="448"/><draw:equation draw:name="f149" draw:formula="547"/><draw:equation draw:name="f150" draw:formula="541"/><draw:equation draw:name="f151" draw:formula="450"/><draw:equation draw:name="f152" draw:formula="532"/><draw:equation draw:name="f153" draw:formula="542"/><draw:equation draw:name="f154" draw:formula="543"/><draw:equation draw:name="f155" draw:formula="578"/><draw:equation draw:name="f156" draw:formula="586"/><draw:equation draw:name="f157" draw:formula="591"/><draw:equation draw:name="f158" draw:formula="43"/><draw:equation draw:name="f159" draw:formula="39"/><draw:equation draw:name="f160" draw:formula="384"/><draw:equation draw:name="f161" draw:formula="40"/><draw:equation draw:name="f162" draw:formula="392"/><draw:equation draw:name="f163" draw:formula="52"/><draw:equation draw:name="f164" draw:formula="394"/><draw:equation draw:name="f165" draw:formula="51"/><draw:equation draw:name="f166" draw:formula="46"/><draw:equation draw:name="f167" draw:formula="404"/><draw:equation draw:name="f168" draw:formula="45"/><draw:equation draw:name="f169" draw:formula="416"/><draw:equation draw:name="f170" draw:formula="430"/><draw:equation draw:name="f171" draw:formula="47"/><draw:equation draw:name="f172" draw:formula="440"/><draw:equation draw:name="f173" draw:formula="48"/><draw:equation draw:name="f174" draw:formula="53"/><draw:equation draw:name="f175" draw:formula="61"/><draw:equation draw:name="f176" draw:formula="56"/><draw:equation draw:name="f177" draw:formula="50"/><draw:equation draw:name="f178" draw:formula="464"/><draw:equation draw:name="f179" draw:formula="466"/><draw:equation draw:name="f180" draw:formula="67"/><draw:equation draw:name="f181" draw:formula="90"/><draw:equation draw:name="f182" draw:formula="92"/><draw:equation draw:name="f183" draw:formula="93"/><draw:equation draw:name="f184" draw:formula="100"/><draw:equation draw:name="f185" draw:formula="108"/><draw:equation draw:name="f186" draw:formula="89"/><draw:equation draw:name="f187" draw:formula="87"/><draw:equation draw:name="f188" draw:formula="76"/><draw:equation draw:name="f189" draw:formula="434"/><draw:equation draw:name="f190" draw:formula="66"/><draw:equation draw:name="f191" draw:formula="75"/><draw:equation draw:name="f192" draw:formula="410"/><draw:equation draw:name="f193" draw:formula="398"/><draw:equation draw:name="f194" draw:formula="116"/><draw:equation draw:name="f195" draw:formula="382"/><draw:equation draw:name="f196" draw:formula="49"/><draw:equation draw:name="f197" draw:formula="44"/><draw:equation draw:name="f198" draw:formula="374"/><draw:equation draw:name="f199" draw:formula="579"/><draw:equation draw:name="f200" draw:formula="589"/><draw:equation draw:name="f201" draw:formula="583"/><draw:equation draw:name="f202" draw:formula="85"/><draw:equation draw:name="f203" draw:formula="458"/><draw:equation draw:name="f204" draw:formula="555"/><draw:equation draw:name="f205" draw:formula="35"/><draw:equation draw:name="f206" draw:formula="34"/><draw:equation draw:name="f207" draw:formula="605"/><draw:equation draw:name="f208" draw:formula="604"/><draw:equation draw:name="f209" draw:formula="596"/><draw:equation draw:name="f210" draw:formula="531"/><draw:equation draw:name="f211" draw:formula="533"/><draw:equation draw:name="f212" draw:formula="422"/><draw:equation draw:name="f213" draw:formula="432"/><draw:equation draw:name="f214" draw:formula="553"/><draw:equation draw:name="f215" draw:formula="593"/><draw:equation draw:name="f216" draw:formula="563"/><draw:equation draw:name="f217" draw:formula="557"/><draw:equation draw:name="f218" draw:formula="82"/><draw:equation draw:name="f219" draw:formula="86"/><draw:equation draw:name="f220" draw:formula="378"/><draw:equation draw:name="f221" draw:formula="521"/><draw:equation draw:name="f222" draw:formula="380"/><draw:equation draw:name="f223" draw:formula="548"/><draw:equation draw:name="f224" draw:formula="565"/><draw:equation draw:name="f225" draw:formula="595"/><draw:equation draw:name="f226" draw:formula="588"/><draw:equation draw:name="f227" draw:formula="587"/><draw:equation draw:name="f228" draw:formula="599"/><draw:equation draw:name="f229" draw:formula="600"/><draw:equation draw:name="f230" draw:formula="580"/><draw:equation draw:name="f231" draw:formula="228"/><draw:equation draw:name="f232" draw:formula="408"/><draw:equation draw:name="f233" draw:formula="177"/><draw:equation draw:name="f234" draw:formula="188"/><draw:equation draw:name="f235" draw:formula="426"/><draw:equation draw:name="f236" draw:formula="185"/><draw:equation draw:name="f237" draw:formula="428"/><draw:equation draw:name="f238" draw:formula="197"/><draw:equation draw:name="f239" draw:formula="424"/><draw:equation draw:name="f240" draw:formula="232"/><draw:equation draw:name="f241" draw:formula="233"/><draw:equation draw:name="f242" draw:formula="224"/><draw:equation draw:name="f243" draw:formula="414"/><draw:equation draw:name="f244" draw:formula="220"/><draw:equation draw:name="f245" draw:formula="412"/><draw:equation draw:name="f246" draw:formula="225"/><draw:equation draw:name="f247" draw:formula="411"/><draw:equation draw:name="f248" draw:formula="419"/><draw:equation draw:name="f249" draw:formula="415"/><draw:equation draw:name="f250" draw:formula="406"/><draw:equation draw:name="f251" draw:formula="451"/><draw:equation draw:name="f252" draw:formula="208"/><draw:equation draw:name="f253" draw:formula="431"/><draw:equation draw:name="f254" draw:formula="263"/><draw:equation draw:name="f255" draw:formula="322"/><draw:equation draw:name="f256" draw:formula="324"/><draw:equation draw:name="f257" draw:formula="350"/><draw:equation draw:name="f258" draw:formula="254"/><draw:equation draw:name="f259" draw:formula="284"/><draw:equation draw:name="f260" draw:formula="355"/><draw:equation draw:name="f261" draw:formula="359"/><draw:equation draw:name="f262" draw:formula="376"/><draw:equation draw:name="f263" draw:formula="265"/><draw:equation draw:name="f264" draw:formula="261"/><draw:equation draw:name="f265" draw:formula="370"/><draw:equation draw:name="f266" draw:formula="266"/><draw:equation draw:name="f267" draw:formula="366"/><draw:equation draw:name="f268" draw:formula="260"/><draw:equation draw:name="f269" draw:formula="358"/><draw:equation draw:name="f270" draw:formula="271"/><draw:equation draw:name="f271" draw:formula="269"/><draw:equation draw:name="f272" draw:formula="356"/><draw:equation draw:name="f273" draw:formula="354"/><draw:equation draw:name="f274" draw:formula="288"/><draw:equation draw:name="f275" draw:formula="352"/><draw:equation draw:name="f276" draw:formula="342"/><draw:equation draw:name="f277" draw:formula="285"/><draw:equation draw:name="f278" draw:formula="336"/><draw:equation draw:name="f279" draw:formula="277"/><draw:equation draw:name="f280" draw:formula="330"/><draw:equation draw:name="f281" draw:formula="287"/><draw:equation draw:name="f282" draw:formula="234"/><draw:equation draw:name="f283" draw:formula="400"/><draw:equation draw:name="f284" draw:formula="405"/><draw:equation draw:name="f285" draw:formula="402"/><draw:equation draw:name="f286" draw:formula="479"/><draw:equation draw:name="f287" draw:formula="423"/><draw:equation draw:name="f288" draw:formula="150"/><draw:equation draw:name="f289" draw:formula="149"/><draw:equation draw:name="f290" draw:formula="153"/><draw:equation draw:name="f291" draw:formula="167"/><draw:equation draw:name="f292" draw:formula="152"/><draw:equation draw:name="f293" draw:formula="471"/><draw:equation draw:name="f294" draw:formula="326"/><draw:equation draw:name="f295" draw:formula="144"/><draw:equation draw:name="f296" draw:formula="133"/><draw:equation draw:name="f297" draw:formula="127"/><draw:equation draw:name="f298" draw:formula="130"/><draw:equation draw:name="f299" draw:formula="338"/><draw:equation draw:name="f300" draw:formula="129"/><draw:equation draw:name="f301" draw:formula="348"/><draw:equation draw:name="f302" draw:formula="122"/><draw:equation draw:name="f303" draw:formula="155"/><draw:equation draw:name="f304" draw:formula="161"/><draw:equation draw:name="f305" draw:formula="168"/><draw:equation draw:name="f306" draw:formula="189"/><draw:equation draw:name="f307" draw:formula="396"/><draw:equation draw:name="f308" draw:formula="390"/><draw:equation draw:name="f309" draw:formula="196"/><draw:equation draw:name="f310" draw:formula="364"/><draw:equation draw:name="f311" draw:formula="194"/><draw:equation draw:name="f312" draw:formula="490"/><draw:equation draw:name="f313" draw:formula="487"/><draw:equation draw:name="f314" draw:formula="215"/><draw:equation draw:name="f315" draw:formula="386"/><draw:equation draw:name="f316" draw:formula="206"/><draw:equation draw:name="f317" draw:formula="216"/><draw:equation draw:name="f318" draw:formula="214"/><draw:equation draw:name="f319" draw:formula="218"/><draw:equation draw:name="f320" draw:formula="223"/><draw:equation draw:name="f321" draw:formula="332"/><draw:equation draw:name="f322" draw:formula="385"/><draw:equation draw:name="f323" draw:formula="395"/><draw:equation draw:name="f324" draw:formula="351"/><draw:equation draw:name="f325" draw:formula="421"/><draw:equation draw:name="f326" draw:formula="425"/><draw:equation draw:name="f327" draw:formula="437"/><draw:equation draw:name="f328" draw:formula="433"/><draw:equation draw:name="f329" draw:formula="443"/><draw:equation draw:name="f330" draw:formula="472"/><draw:equation draw:name="f331" draw:formula="136"/><draw:equation draw:name="f332" draw:formula="118"/><draw:equation draw:name="f333" draw:formula="120"/><draw:equation draw:name="f334" draw:formula="135"/><draw:equation draw:name="f335" draw:formula="302"/><draw:equation draw:name="f336" draw:formula="481"/><draw:equation draw:name="f337" draw:formula="304"/><draw:equation draw:name="f338" draw:formula="504"/><draw:equation draw:name="f339" draw:formula="316"/><draw:equation draw:name="f340" draw:formula="340"/><draw:equation draw:name="f341" draw:formula="362"/><draw:equation draw:name="f342" draw:formula="519"/><draw:equation draw:name="f343" draw:formula="569"/><draw:equation draw:name="f344" draw:formula="577"/><draw:equation draw:name="f345" draw:formula="603"/><draw:equation draw:name="f346" draw:formula="346"/><draw:equation draw:name="f347" draw:formula="344"/><draw:equation draw:name="f348" draw:formula="571"/><draw:equation draw:name="f349" draw:formula="561"/><draw:equation draw:name="f350" draw:formula="368"/><draw:equation draw:name="f351" draw:formula="373"/><draw:equation draw:name="f352" draw:formula="377"/><draw:equation draw:name="f353" draw:formula="381"/><draw:equation draw:name="f354" draw:formula="407"/><draw:equation draw:name="f355" draw:formula="68"/><draw:equation draw:name="f356" draw:formula="256"/><draw:equation draw:name="f357" draw:formula="64"/><draw:equation draw:name="f358" draw:formula="272"/><draw:equation draw:name="f359" draw:formula="59"/><draw:equation draw:name="f360" draw:formula="286"/><draw:equation draw:name="f361" draw:formula="37"/><draw:equation draw:name="f362" draw:formula="314"/><draw:equation draw:name="f363" draw:formula="32"/><draw:equation draw:name="f364" draw:formula="36"/><draw:equation draw:name="f365" draw:formula="62"/><draw:equation draw:name="f366" draw:formula="70"/><draw:equation draw:name="f367" draw:formula="137"/><draw:equation draw:name="f368" draw:formula="117"/><draw:equation draw:name="f369" draw:formula="334"/><draw:equation draw:name="f370" draw:formula="328"/><draw:equation draw:name="f371" draw:formula="73"/><draw:equation draw:name="f372" draw:formula="590"/><draw:equation draw:name="f373" draw:formula="597"/><draw:equation draw:name="f374" draw:formula="353"/><draw:equation draw:name="f375" draw:formula="275"/><draw:equation draw:name="f376" draw:formula="282"/><draw:equation draw:name="f377" draw:formula="297"/><draw:equation draw:name="f378" draw:formula="293"/><draw:equation draw:name="f379" draw:formula="289"/><draw:equation draw:name="f380" draw:formula="357"/><draw:equation draw:name="f381" draw:formula="298"/><draw:equation draw:name="f382" draw:formula="281"/><draw:equation draw:name="f383" draw:formula="375"/><draw:equation draw:name="f384" draw:formula="264"/><draw:equation draw:name="f385" draw:formula="268"/><draw:equation draw:name="f386" draw:formula="307"/><draw:equation draw:name="f387" draw:formula="299"/><draw:equation draw:name="f388" draw:formula="305"/><draw:equation draw:name="f389" draw:formula="365"/><draw:equation draw:name="f390" draw:formula="349"/><draw:equation draw:name="f391" draw:formula="325"/><draw:equation draw:name="f392" draw:formula="333"/><draw:equation draw:name="f393" draw:formula="367"/><draw:equation draw:name="f394" draw:formula="274"/><draw:equation draw:name="f395" draw:formula="495"/><draw:equation draw:name="f396" draw:formula="489"/><draw:equation draw:name="f397" draw:formula="445"/><draw:equation draw:name="f398" draw:formula="517"/><draw:equation draw:name="f399" draw:formula="509"/><draw:equation draw:name="f400" draw:formula="335"/><draw:equation draw:name="f401" draw:formula="371"/><draw:equation draw:name="f402" draw:formula="300"/><draw:equation draw:name="f403" draw:formula="84"/><draw:equation draw:name="f404" draw:formula="318"/><draw:equation draw:name="f405" draw:formula="79"/><draw:equation draw:name="f406" draw:formula="74"/><draw:equation draw:name="f407" draw:formula="158"/><draw:equation draw:name="f408" draw:formula="179"/><draw:equation draw:name="f409" draw:formula="244"/><draw:equation draw:name="f410" draw:formula="239"/><draw:equation draw:name="f411" draw:formula="290"/><draw:equation draw:name="f412" draw:formula="119"/><draw:equation draw:name="f413" draw:formula="638"/><draw:equation draw:name="f414" draw:formula="637"/><draw:equation draw:name="f415" draw:formula="635"/><draw:equation draw:name="f416" draw:formula="238"/><draw:equation draw:name="f417" draw:formula="632"/><draw:equation draw:name="f418" draw:formula="248"/><draw:equation draw:name="f419" draw:formula="566"/><draw:equation draw:name="f420" draw:formula="607"/><draw:equation draw:name="f421" draw:formula="602"/><draw:equation draw:name="f422" draw:formula="575"/><draw:equation draw:name="f423" draw:formula="240"/><draw:equation draw:name="f424" draw:formula="236"/><draw:equation draw:name="f425" draw:formula="306"/><draw:equation draw:name="f426" draw:formula="207"/><draw:equation draw:name="f427" draw:formula="213"/><draw:equation draw:name="f428" draw:formula="211"/><draw:equation draw:name="f429" draw:formula="258"/><draw:equation draw:name="f430" draw:formula="310"/><draw:equation draw:name="f431" draw:formula="280"/><draw:equation draw:name="f432" draw:formula="379"/><draw:equation draw:name="f433" draw:formula="276"/><draw:equation draw:name="f434" draw:formula="278"/><draw:equation draw:name="f435" draw:formula="296"/><draw:equation draw:name="f436" draw:formula="551"/><draw:equation draw:name="f437" draw:formula="387"/><draw:equation draw:name="f438" draw:formula="327"/><draw:equation draw:name="f439" draw:formula="315"/><draw:equation draw:name="f440" draw:formula="319"/><draw:equation draw:name="f441" draw:formula="312"/><draw:equation draw:name="f442" draw:formula="317"/><draw:equation draw:name="f443" draw:formula="308"/><draw:equation draw:name="f444" draw:formula="279"/><draw:equation draw:name="f445" draw:formula="205"/><draw:equation draw:name="f446" draw:formula="294"/><draw:equation draw:name="f447" draw:formula="262"/><draw:equation draw:name="f448" draw:formula="247"/><draw:equation draw:name="f449" draw:formula="241"/><draw:equation draw:name="f450" draw:formula="292"/><draw:equation draw:name="f451" draw:formula="251"/><draw:equation draw:name="f452" draw:formula="249"/><draw:equation draw:name="f453" draw:formula="255"/><draw:equation draw:name="f454" draw:formula="313"/><draw:equation draw:name="f455" draw:formula="270"/><draw:equation draw:name="f456" draw:formula="252"/><draw:equation draw:name="f457" draw:formula="250"/><draw:equation draw:name="f458" draw:formula="246"/><draw:equation draw:name="f459" draw:formula="259"/><draw:equation draw:name="f460" draw:formula="230"/><draw:equation draw:name="f461" draw:formula="301"/><draw:equation draw:name="f462" draw:formula="459"/><draw:equation draw:name="f463" draw:formula="503"/><draw:equation draw:name="f464" draw:formula="477"/><draw:equation draw:name="f465" draw:formula="535"/><draw:equation draw:name="f466" draw:formula="253"/><draw:equation draw:name="f467" draw:formula="181"/><draw:equation draw:name="f468" draw:formula="171"/><draw:equation draw:name="f469" draw:formula="162"/><draw:equation draw:name="f470" draw:formula="191"/><draw:equation draw:name="f471" draw:formula="257"/><draw:equation draw:name="f472" draw:formula="399"/><draw:equation draw:name="f473" draw:formula="401"/><draw:equation draw:name="f474" draw:formula="389"/><draw:equation draw:name="f475" draw:formula="388"/><draw:equation draw:name="f476" draw:formula="309"/><draw:equation draw:name="f477" draw:formula="345"/><draw:equation draw:name="f478" draw:formula="341"/><draw:equation draw:name="f479" draw:formula="397"/><draw:equation draw:name="f480" draw:formula="123"/><draw:equation draw:name="f481" draw:formula="562"/><draw:equation draw:name="f482" draw:formula="202"/><draw:equation draw:name="f483" draw:formula="491"/><draw:equation draw:name="f484" draw:formula="226"/><draw:equation draw:name="f485" draw:formula="463"/><draw:equation draw:name="f486" draw:formula="544"/><draw:equation draw:name="f487" draw:formula="556"/><draw:equation draw:name="f488" draw:formula="570"/><draw:equation draw:name="f489" draw:formula="222"/><draw:equation draw:name="f490" draw:formula="94"/><draw:equation draw:name="f491" draw:formula="95"/><draw:equation draw:name="f492" draw:formula="102"/><draw:equation draw:name="f493" draw:formula="115"/><draw:equation draw:name="f494" draw:formula="121"/><draw:equation draw:name="f495" draw:formula="524"/><draw:equation draw:name="f496" draw:formula="537"/><draw:equation draw:name="f497" draw:formula="545"/><draw:equation draw:name="f498" draw:formula="28"/><draw:equation draw:name="f499" draw:formula="23"/><draw:equation draw:name="f500" draw:formula="25"/><draw:equation draw:name="f501" draw:formula="611"/><draw:equation draw:name="f502" draw:formula="614"/><draw:equation draw:name="f503" draw:formula="616"/><draw:equation draw:name="f504" draw:formula="2"/><draw:equation draw:name="f505" draw:formula="1"/><draw:equation draw:name="f506" draw:formula="6"/><draw:equation draw:name="f507" draw:formula="21"/><draw:equation draw:name="f508" draw:formula="42"/><draw:equation draw:name="f509" draw:formula="7"/><draw:equation draw:name="f510" draw:formula="4"/><draw:equation draw:name="f511" draw:formula="618"/><draw:equation draw:name="f512" draw:formula="633"/><draw:equation draw:name="f513" draw:formula="363"/><draw:equation draw:name="f514" draw:formula="83"/><draw:equation draw:name="f515" draw:formula="176"/><draw:equation draw:name="f516" draw:formula="273"/><draw:equation draw:name="f517" draw:formula="329"/><draw:equation draw:name="f518" draw:formula="441"/><draw:equation draw:name="f519" draw:formula="435"/><draw:equation draw:name="f520" draw:formula="204"/><draw:equation draw:name="f521" draw:formula="331"/><draw:equation draw:name="f522" draw:formula="198"/><draw:equation draw:name="f523" draw:formula="200"/><draw:equation draw:name="f524" draw:formula="242"/><draw:equation draw:name="f525" draw:formula="295"/><draw:equation draw:name="f526" draw:formula="311"/><draw:equation draw:name="f527" draw:formula="321"/><draw:equation draw:name="f528" draw:formula="210"/><draw:equation draw:name="f529" draw:formula="217"/><draw:equation draw:name="f530" draw:formula="190"/><draw:equation draw:name="f531" draw:formula="209"/><draw:equation draw:name="f532" draw:formula="192"/><draw:equation draw:name="f533" draw:formula="183"/><draw:equation draw:name="f534" draw:formula="186"/><draw:equation draw:name="f535" draw:formula="447"/><draw:equation draw:name="f536" draw:formula="323"/><draw:equation draw:name="f537" draw:formula="172"/><draw:equation draw:name="f538" draw:formula="77"/><draw:equation draw:name="f539" draw:formula="148"/><draw:equation draw:name="f540" draw:formula="147"/><draw:equation draw:name="f541" draw:formula="146"/><draw:equation draw:name="f542" draw:formula="132"/><draw:equation draw:name="f543" draw:formula="303"/><draw:equation draw:name="f544" draw:formula="413"/><draw:equation draw:name="f545" draw:formula="140"/><draw:equation draw:name="f546" draw:formula="417"/><draw:equation draw:name="f547" draw:formula="339"/><draw:equation draw:name="f548" draw:formula="507"/><draw:equation draw:name="f549" draw:formula="493"/><draw:equation draw:name="f550" draw:formula="499"/><draw:equation draw:name="f551" draw:formula="538"/><draw:equation draw:name="f552" draw:formula="526"/><draw:equation draw:name="f553" draw:formula="237"/><draw:equation draw:name="f554" draw:formula="229"/><draw:equation draw:name="f555" draw:formula="154"/><draw:equation draw:name="f556" draw:formula="485"/><draw:equation draw:name="f557" draw:formula="109"/><draw:equation draw:name="f558" draw:formula="99"/><draw:equation draw:name="f559" draw:formula="101"/><draw:equation draw:name="f560" draw:formula="128"/><draw:equation draw:name="f561" draw:formula="113"/><draw:equation draw:name="f562" draw:formula="142"/><draw:equation draw:name="f563" draw:formula="160"/><draw:equation draw:name="f564" draw:formula="497"/><draw:equation draw:name="f565" draw:formula="525"/><draw:equation draw:name="f566" draw:formula="540"/><draw:equation draw:name="f567" draw:formula="530"/><draw:equation draw:name="f568" draw:formula="88"/><draw:equation draw:name="f569" draw:formula="106"/><draw:equation draw:name="f570" draw:formula="114"/><draw:equation draw:name="f571" draw:formula="138"/><draw:equation draw:name="f572" draw:formula="103"/><draw:equation draw:name="f573" draw:formula="560"/><draw:equation draw:name="f574" draw:formula="536"/><draw:equation draw:name="f575" draw:formula="393"/><draw:equation draw:name="f576" draw:formula="245"/><draw:equation draw:name="f577" draw:formula="124"/><draw:equation draw:name="f578" draw:formula="383"/><draw:equation draw:name="f579" draw:formula="110"/><draw:equation draw:name="f580" draw:formula="343"/><draw:equation draw:name="f581" draw:formula="409"/><draw:equation draw:name="f582" draw:formula="283"/><draw:equation draw:name="f583" draw:formula="403"/><draw:equation draw:name="f584" draw:formula="391"/><draw:equation draw:name="f585" draw:formula="347"/><draw:equation draw:name="f586" draw:formula="20"/><draw:equation draw:name="f587" draw:formula="22"/><draw:equation draw:name="f588" draw:formula="38"/><draw:equation draw:name="f589" draw:formula="54"/><draw:equation draw:name="f590" draw:formula="30"/><draw:equation draw:name="f591" draw:formula="14"/><draw:equation draw:name="f592" draw:formula="16"/><draw:equation draw:name="f593" draw:formula="24"/><draw:equation draw:name="f594" draw:formula="18"/><draw:equation draw:name="f595" draw:formula="8"/><draw:equation draw:name="f596" draw:formula="10"/><draw:equation draw:name="f597" draw:formula="?f5 - 49"/><draw:equation draw:name="f598" draw:formula="?f6 - 49"/><draw:equation draw:name="f599" draw:formula="?f7 - 49"/><draw:equation draw:name="f600" draw:formula="?f8 - 49"/><draw:equation draw:name="f601" draw:formula="?f9 - 49"/><draw:equation draw:name="f602" draw:formula="?f10 - 49"/><draw:equation draw:name="f603" draw:formula="?f11 - 49"/><draw:equation draw:name="f604" draw:formula="?f12 - 49"/><draw:equation draw:name="f605" draw:formula="?f13 - 49"/><draw:equation draw:name="f606" draw:formula="?f14 - 49"/><draw:equation draw:name="f607" draw:formula="?f15 - 49"/><draw:equation draw:name="f608" draw:formula="?f16 - 49"/><draw:equation draw:name="f609" draw:formula="?f17 - 49"/><draw:equation draw:name="f610" draw:formula="?f18 - 49"/><draw:equation draw:name="f611" draw:formula="?f19 - 49"/><draw:equation draw:name="f612" draw:formula="?f20 - 49"/><draw:equation draw:name="f613" draw:formula="?f21 - 49"/><draw:equation draw:name="f614" draw:formula="?f22 - 49"/><draw:equation draw:name="f615" draw:formula="?f23 - 49"/><draw:equation draw:name="f616" draw:formula="?f24 - 49"/><draw:equation draw:name="f617" draw:formula="?f25 - 49"/><draw:equation draw:name="f618" draw:formula="?f26 - 49"/><draw:equation draw:name="f619" draw:formula="?f27 - 49"/><draw:equation draw:name="f620" draw:formula="?f28 - 49"/><draw:equation draw:name="f621" draw:formula="?f29 - 49"/><draw:equation draw:name="f622" draw:formula="?f30 - 49"/><draw:equation draw:name="f623" draw:formula="?f31 - 49"/><draw:equation draw:name="f624" draw:formula="?f32 - 49"/><draw:equation draw:name="f625" draw:formula="?f33 - 49"/><draw:equation draw:name="f626" draw:formula="?f34 - 49"/><draw:equation draw:name="f627" draw:formula="?f35 - 49"/><draw:equation draw:name="f628" draw:formula="?f36 - 49"/><draw:equation draw:name="f629" draw:formula="?f37 - 49"/><draw:equation draw:name="f630" draw:formula="?f38 - 49"/><draw:equation draw:name="f631" draw:formula="?f39 - 49"/><draw:equation draw:name="f632" draw:formula="?f40 - 49"/><draw:equation draw:name="f633" draw:formula="?f41 - 49"/><draw:equation draw:name="f634" draw:formula="?f42 - 49"/><draw:equation draw:name="f635" draw:formula="?f43 - 49"/><draw:equation draw:name="f636" draw:formula="?f44 - 49"/><draw:equation draw:name="f637" draw:formula="?f45 - 49"/><draw:equation draw:name="f638" draw:formula="?f46 - 49"/><draw:equation draw:name="f639" draw:formula="?f47 - 49"/><draw:equation draw:name="f640" draw:formula="?f48 - 49"/><draw:equation draw:name="f641" draw:formula="?f49 - 49"/><draw:equation draw:name="f642" draw:formula="?f50 - 49"/><draw:equation draw:name="f643" draw:formula="?f51 - 49"/><draw:equation draw:name="f644" draw:formula="?f52 - 49"/><draw:equation draw:name="f645" draw:formula="?f53 - 49"/><draw:equation draw:name="f646" draw:formula="?f54 - 49"/><draw:equation draw:name="f647" draw:formula="?f55 - 49"/><draw:equation draw:name="f648" draw:formula="?f56 - 49"/><draw:equation draw:name="f649" draw:formula="?f57 - 49"/><draw:equation draw:name="f650" draw:formula="?f58 - 49"/><draw:equation draw:name="f651" draw:formula="?f59 - 49"/><draw:equation draw:name="f652" draw:formula="?f60 - 49"/><draw:equation draw:name="f653" draw:formula="?f61 - 49"/><draw:equation draw:name="f654" draw:formula="?f62 - 49"/><draw:equation draw:name="f655" draw:formula="?f63 - 49"/><draw:equation draw:name="f656" draw:formula="?f4 - ?f2"/><draw:equation draw:name="f657" draw:formula="?f3 - ?f2"/><draw:equation draw:name="f658" draw:formula="?f657 / 639"/><draw:equation draw:name="f659" draw:formula="?f656 / 528"/><draw:equation draw:name="f660" draw:formula="?f597 * ?f657"/><draw:equation draw:name="f661" draw:formula="1993 * ?f656"/><draw:equation draw:name="f662" draw:formula="?f598 * ?f657"/><draw:equation draw:name="f663" draw:formula="1923 * ?f656"/><draw:equation draw:name="f664" draw:formula="?f599 * ?f657"/><draw:equation draw:name="f665" draw:formula="1921 * ?f656"/><draw:equation draw:name="f666" draw:formula="?f600 * ?f657"/><draw:equation draw:name="f667" draw:formula="?f601 * ?f657"/><draw:equation draw:name="f668" draw:formula="1929 * ?f656"/><draw:equation draw:name="f669" draw:formula="?f602 * ?f657"/><draw:equation draw:name="f670" draw:formula="?f603 * ?f657"/><draw:equation draw:name="f671" draw:formula="1849 * ?f656"/><draw:equation draw:name="f672" draw:formula="?f604 * ?f657"/><draw:equation draw:name="f673" draw:formula="1895 * ?f656"/><draw:equation draw:name="f674" draw:formula="?f605 * ?f657"/><draw:equation draw:name="f675" draw:formula="1897 * ?f656"/><draw:equation draw:name="f676" draw:formula="?f606 * ?f657"/><draw:equation draw:name="f677" draw:formula="1827 * ?f656"/><draw:equation draw:name="f678" draw:formula="?f607 * ?f657"/><draw:equation draw:name="f679" draw:formula="1883 * ?f656"/><draw:equation draw:name="f680" draw:formula="?f608 * ?f657"/><draw:equation draw:name="f681" draw:formula="1881 * ?f656"/><draw:equation draw:name="f682" draw:formula="?f609 * ?f657"/><draw:equation draw:name="f683" draw:formula="1869 * ?f656"/><draw:equation draw:name="f684" draw:formula="?f610 * ?f657"/><draw:equation draw:name="f685" draw:formula="1835 * ?f656"/><draw:equation draw:name="f686" draw:formula="?f611 * ?f657"/><draw:equation draw:name="f687" draw:formula="1845 * ?f656"/><draw:equation draw:name="f688" draw:formula="?f612 * ?f657"/><draw:equation draw:name="f689" draw:formula="1785 * ?f656"/><draw:equation draw:name="f690" draw:formula="?f613 * ?f657"/><draw:equation draw:name="f691" draw:formula="?f614 * ?f657"/><draw:equation draw:name="f692" draw:formula="1841 * ?f656"/><draw:equation draw:name="f693" draw:formula="?f615 * ?f657"/><draw:equation draw:name="f694" draw:formula="?f616 * ?f657"/><draw:equation draw:name="f695" draw:formula="1825 * ?f656"/><draw:equation draw:name="f696" draw:formula="?f617 * ?f657"/><draw:equation draw:name="f697" draw:formula="1833 * ?f656"/><draw:equation draw:name="f698" draw:formula="?f618 * ?f657"/><draw:equation draw:name="f699" draw:formula="1809 * ?f656"/><draw:equation draw:name="f700" draw:formula="?f619 * ?f657"/><draw:equation draw:name="f701" draw:formula="1789 * ?f656"/><draw:equation draw:name="f702" draw:formula="?f620 * ?f657"/><draw:equation draw:name="f703" draw:formula="1743 * ?f656"/><draw:equation draw:name="f704" draw:formula="?f621 * ?f657"/><draw:equation draw:name="f705" draw:formula="1801 * ?f656"/><draw:equation draw:name="f706" draw:formula="?f622 * ?f657"/><draw:equation draw:name="f707" draw:formula="1747 * ?f656"/><draw:equation draw:name="f708" draw:formula="?f623 * ?f657"/><draw:equation draw:name="f709" draw:formula="1796 * ?f656"/><draw:equation draw:name="f710" draw:formula="?f624 * ?f657"/><draw:equation draw:name="f711" draw:formula="?f625 * ?f657"/><draw:equation draw:name="f712" draw:formula="1777 * ?f656"/><draw:equation draw:name="f713" draw:formula="?f626 * ?f657"/><draw:equation draw:name="f714" draw:formula="1733 * ?f656"/><draw:equation draw:name="f715" draw:formula="?f627 * ?f657"/><draw:equation draw:name="f716" draw:formula="1771 * ?f656"/><draw:equation draw:name="f717" draw:formula="?f628 * ?f657"/><draw:equation draw:name="f718" draw:formula="1745 * ?f656"/><draw:equation draw:name="f719" draw:formula="?f629 * ?f657"/><draw:equation draw:name="f720" draw:formula="1749 * ?f656"/><draw:equation draw:name="f721" draw:formula="?f630 * ?f657"/><draw:equation draw:name="f722" draw:formula="1737 * ?f656"/><draw:equation draw:name="f723" draw:formula="?f631 * ?f657"/><draw:equation draw:name="f724" draw:formula="1693 * ?f656"/><draw:equation draw:name="f725" draw:formula="?f632 * ?f657"/><draw:equation draw:name="f726" draw:formula="?f633 * ?f657"/><draw:equation draw:name="f727" draw:formula="1735 * ?f656"/><draw:equation draw:name="f728" draw:formula="?f634 * ?f657"/><draw:equation draw:name="f729" draw:formula="1731 * ?f656"/><draw:equation draw:name="f730" draw:formula="?f635 * ?f657"/><draw:equation draw:name="f731" draw:formula="1725 * ?f656"/><draw:equation draw:name="f732" draw:formula="?f636 * ?f657"/><draw:equation draw:name="f733" draw:formula="1687 * ?f656"/><draw:equation draw:name="f734" draw:formula="?f637 * ?f657"/><draw:equation draw:name="f735" draw:formula="1711 * ?f656"/><draw:equation draw:name="f736" draw:formula="?f638 * ?f657"/><draw:equation draw:name="f737" draw:formula="?f639 * ?f657"/><draw:equation draw:name="f738" draw:formula="1691 * ?f656"/><draw:equation draw:name="f739" draw:formula="?f640 * ?f657"/><draw:equation draw:name="f740" draw:formula="1699 * ?f656"/><draw:equation draw:name="f741" draw:formula="?f641 * ?f657"/><draw:equation draw:name="f742" draw:formula="1683 * ?f656"/><draw:equation draw:name="f743" draw:formula="?f642 * ?f657"/><draw:equation draw:name="f744" draw:formula="1651 * ?f656"/><draw:equation draw:name="f745" draw:formula="?f643 * ?f657"/><draw:equation draw:name="f746" draw:formula="1677 * ?f656"/><draw:equation draw:name="f747" draw:formula="?f644 * ?f657"/><draw:equation draw:name="f748" draw:formula="1665 * ?f656"/><draw:equation draw:name="f749" draw:formula="?f645 * ?f657"/><draw:equation draw:name="f750" draw:formula="?f646 * ?f657"/><draw:equation draw:name="f751" draw:formula="1645 * ?f656"/><draw:equation draw:name="f752" draw:formula="?f647 * ?f657"/><draw:equation draw:name="f753" draw:formula="1639 * ?f656"/><draw:equation draw:name="f754" draw:formula="?f648 * ?f657"/><draw:equation draw:name="f755" draw:formula="1625 * ?f656"/><draw:equation draw:name="f756" draw:formula="1613 * ?f656"/><draw:equation draw:name="f757" draw:formula="?f649 * ?f657"/><draw:equation draw:name="f758" draw:formula="1555 * ?f656"/><draw:equation draw:name="f759" draw:formula="1537 * ?f656"/><draw:equation draw:name="f760" draw:formula="?f650 * ?f657"/><draw:equation draw:name="f761" draw:formula="1569 * ?f656"/><draw:equation draw:name="f762" draw:formula="?f651 * ?f657"/><draw:equation draw:name="f763" draw:formula="1579 * ?f656"/><draw:equation draw:name="f764" draw:formula="?f652 * ?f657"/><draw:equation draw:name="f765" draw:formula="1549 * ?f656"/><draw:equation draw:name="f766" draw:formula="?f653 * ?f657"/><draw:equation draw:name="f767" draw:formula="1527 * ?f656"/><draw:equation draw:name="f768" draw:formula="?f654 * ?f657"/><draw:equation draw:name="f769" draw:formula="1495 * ?f656"/><draw:equation draw:name="f770" draw:formula="?f655 * ?f657"/><draw:equation draw:name="f771" draw:formula="1485 * ?f656"/><draw:equation draw:name="f772" draw:formula="?f660 / 639"/><draw:equation draw:name="f773" draw:formula="?f661 / 528"/><draw:equation draw:name="f774" draw:formula="?f662 / 639"/><draw:equation draw:name="f775" draw:formula="?f663 / 528"/><draw:equation draw:name="f776" draw:formula="?f664 / 639"/><draw:equation draw:name="f777" draw:formula="?f665 / 528"/><draw:equation draw:name="f778" draw:formula="?f666 / 639"/><draw:equation draw:name="f779" draw:formula="?f667 / 639"/><draw:equation draw:name="f780" draw:formula="?f668 / 528"/><draw:equation draw:name="f781" draw:formula="?f669 / 639"/><draw:equation draw:name="f782" draw:formula="?f670 / 639"/><draw:equation draw:name="f783" draw:formula="?f671 / 528"/><draw:equation draw:name="f784" draw:formula="?f672 / 639"/><draw:equation draw:name="f785" draw:formula="?f673 / 528"/><draw:equation draw:name="f786" draw:formula="?f674 / 639"/><draw:equation draw:name="f787" draw:formula="?f675 / 528"/><draw:equation draw:name="f788" draw:formula="?f676 / 639"/><draw:equation draw:name="f789" draw:formula="?f677 / 528"/><draw:equation draw:name="f790" draw:formula="?f678 / 639"/><draw:equation draw:name="f791" draw:formula="?f679 / 528"/><draw:equation draw:name="f792" draw:formula="?f680 / 639"/><draw:equation draw:name="f793" draw:formula="?f681 / 528"/><draw:equation draw:name="f794" draw:formula="?f682 / 639"/><draw:equation draw:name="f795" draw:formula="?f683 / 528"/><draw:equation draw:name="f796" draw:formula="?f684 / 639"/><draw:equation draw:name="f797" draw:formula="?f685 / 528"/><draw:equation draw:name="f798" draw:formula="?f686 / 639"/><draw:equation draw:name="f799" draw:formula="?f687 / 528"/><draw:equation draw:name="f800" draw:formula="?f688 / 639"/><draw:equation draw:name="f801" draw:formula="?f689 / 528"/><draw:equation draw:name="f802" draw:formula="?f690 / 639"/><draw:equation draw:name="f803" draw:formula="?f691 / 639"/><draw:equation draw:name="f804" draw:formula="?f692 / 528"/><draw:equation draw:name="f805" draw:formula="?f693 / 639"/><draw:equation draw:name="f806" draw:formula="?f694 / 639"/><draw:equation draw:name="f807" draw:formula="?f695 / 528"/><draw:equation draw:name="f808" draw:formula="?f696 / 639"/><draw:equation draw:name="f809" draw:formula="?f697 / 528"/><draw:equation draw:name="f810" draw:formula="?f698 / 639"/><draw:equation draw:name="f811" draw:formula="?f699 / 528"/><draw:equation draw:name="f812" draw:formula="?f700 / 639"/><draw:equation draw:name="f813" draw:formula="?f701 / 528"/><draw:equation draw:name="f814" draw:formula="?f702 / 639"/><draw:equation draw:name="f815" draw:formula="?f703 / 528"/><draw:equation draw:name="f816" draw:formula="?f704 / 639"/><draw:equation draw:name="f817" draw:formula="?f705 / 528"/><draw:equation draw:name="f818" draw:formula="?f706 / 639"/><draw:equation draw:name="f819" draw:formula="?f707 / 528"/><draw:equation draw:name="f820" draw:formula="?f708 / 639"/><draw:equation draw:name="f821" draw:formula="?f709 / 528"/><draw:equation draw:name="f822" draw:formula="?f710 / 639"/><draw:equation draw:name="f823" draw:formula="?f711 / 639"/><draw:equation draw:name="f824" draw:formula="?f712 / 528"/><draw:equation draw:name="f825" draw:formula="?f713 / 639"/><draw:equation draw:name="f826" draw:formula="?f714 / 528"/><draw:equation draw:name="f827" draw:formula="?f715 / 639"/><draw:equation draw:name="f828" draw:formula="?f716 / 528"/><draw:equation draw:name="f829" draw:formula="?f717 / 639"/><draw:equation draw:name="f830" draw:formula="?f718 / 528"/><draw:equation draw:name="f831" draw:formula="?f719 / 639"/><draw:equation draw:name="f832" draw:formula="?f720 / 528"/><draw:equation draw:name="f833" draw:formula="?f721 / 639"/><draw:equation draw:name="f834" draw:formula="?f722 / 528"/><draw:equation draw:name="f835" draw:formula="?f723 / 639"/><draw:equation draw:name="f836" draw:formula="?f724 / 528"/><draw:equation draw:name="f837" draw:formula="?f725 / 639"/><draw:equation draw:name="f838" draw:formula="?f726 / 639"/><draw:equation draw:name="f839" draw:formula="?f727 / 528"/><draw:equation draw:name="f840" draw:formula="?f728 / 639"/><draw:equation draw:name="f841" draw:formula="?f729 / 528"/><draw:equation draw:name="f842" draw:formula="?f730 / 639"/><draw:equation draw:name="f843" draw:formula="?f731 / 528"/><draw:equation draw:name="f844" draw:formula="?f732 / 639"/><draw:equation draw:name="f845" draw:formula="?f733 / 528"/><draw:equation draw:name="f846" draw:formula="?f734 / 639"/><draw:equation draw:name="f847" draw:formula="?f735 / 528"/><draw:equation draw:name="f848" draw:formula="?f736 / 639"/><draw:equation draw:name="f849" draw:formula="?f737 / 639"/><draw:equation draw:name="f850" draw:formula="?f738 / 528"/><draw:equation draw:name="f851" draw:formula="?f739 / 639"/><draw:equation draw:name="f852" draw:formula="?f740 / 528"/><draw:equation draw:name="f853" draw:formula="?f741 / 639"/><draw:equation draw:name="f854" draw:formula="?f742 / 528"/><draw:equation draw:name="f855" draw:formula="?f743 / 639"/><draw:equation draw:name="f856" draw:formula="?f744 / 528"/><draw:equation draw:name="f857" draw:formula="?f745 / 639"/><draw:equation draw:name="f858" draw:formula="?f746 / 528"/><draw:equation draw:name="f859" draw:formula="?f747 / 639"/><draw:equation draw:name="f860" draw:formula="?f748 / 528"/><draw:equation draw:name="f861" draw:formula="?f749 / 639"/><draw:equation draw:name="f862" draw:formula="?f750 / 639"/><draw:equation draw:name="f863" draw:formula="?f751 / 528"/><draw:equation draw:name="f864" draw:formula="?f752 / 639"/><draw:equation draw:name="f865" draw:formula="?f753 / 528"/><draw:equation draw:name="f866" draw:formula="?f754 / 639"/><draw:equation draw:name="f867" draw:formula="?f755 / 528"/><draw:equation draw:name="f868" draw:formula="?f756 / 528"/><draw:equation draw:name="f869" draw:formula="?f757 / 639"/><draw:equation draw:name="f870" draw:formula="?f758 / 528"/><draw:equation draw:name="f871" draw:formula="?f759 / 528"/><draw:equation draw:name="f872" draw:formula="?f760 / 639"/><draw:equation draw:name="f873" draw:formula="?f761 / 528"/><draw:equation draw:name="f874" draw:formula="?f762 / 639"/><draw:equation draw:name="f875" draw:formula="?f763 / 528"/><draw:equation draw:name="f876" draw:formula="?f764 / 639"/><draw:equation draw:name="f877" draw:formula="?f765 / 528"/><draw:equation draw:name="f878" draw:formula="?f766 / 639"/><draw:equation draw:name="f879" draw:formula="?f767 / 528"/><draw:equation draw:name="f880" draw:formula="?f768 / 639"/><draw:equation draw:name="f881" draw:formula="?f769 / 528"/><draw:equation draw:name="f882" draw:formula="?f770 / 639"/><draw:equation draw:name="f883" draw:formula="?f771 / 528"/><draw:equation draw:name="f884" draw:formula="0 / ?f658"/><draw:equation draw:name="f885" draw:formula="?f3 / ?f658"/><draw:equation draw:name="f886" draw:formula="0 / ?f659"/><draw:equation draw:name="f887" draw:formula="?f4 / ?f659"/><draw:equation draw:name="f888" draw:formula="?f772 / ?f658"/><draw:equation draw:name="f889" draw:formula="?f773 / ?f659"/><draw:equation draw:name="f890" draw:formula="?f774 / ?f658"/><draw:equation draw:name="f891" draw:formula="?f775 / ?f659"/><draw:equation draw:name="f892" draw:formula="?f776 / ?f658"/><draw:equation draw:name="f893" draw:formula="?f777 / ?f659"/><draw:equation draw:name="f894" draw:formula="?f778 / ?f658"/><draw:equation draw:name="f895" draw:formula="?f779 / ?f658"/><draw:equation draw:name="f896" draw:formula="?f780 / ?f659"/><draw:equation draw:name="f897" draw:formula="?f781 / ?f658"/><draw:equation draw:name="f898" draw:formula="?f782 / ?f658"/><draw:equation draw:name="f899" draw:formula="?f783 / ?f659"/><draw:equation draw:name="f900" draw:formula="?f784 / ?f658"/><draw:equation draw:name="f901" draw:formula="?f785 / ?f659"/><draw:equation draw:name="f902" draw:formula="?f786 / ?f658"/><draw:equation draw:name="f903" draw:formula="?f787 / ?f659"/><draw:equation draw:name="f904" draw:formula="?f788 / ?f658"/><draw:equation draw:name="f905" draw:formula="?f789 / ?f659"/><draw:equation draw:name="f906" draw:formula="?f790 / ?f658"/><draw:equation draw:name="f907" draw:formula="?f791 / ?f659"/><draw:equation draw:name="f908" draw:formula="?f792 / ?f658"/><draw:equation draw:name="f909" draw:formula="?f793 / ?f659"/><draw:equation draw:name="f910" draw:formula="?f794 / ?f658"/><draw:equation draw:name="f911" draw:formula="?f795 / ?f659"/><draw:equation draw:name="f912" draw:formula="?f796 / ?f658"/><draw:equation draw:name="f913" draw:formula="?f797 / ?f659"/><draw:equation draw:name="f914" draw:formula="?f798 / ?f658"/><draw:equation draw:name="f915" draw:formula="?f799 / ?f659"/><draw:equation draw:name="f916" draw:formula="?f800 / ?f658"/><draw:equation draw:name="f917" draw:formula="?f801 / ?f659"/><draw:equation draw:name="f918" draw:formula="?f802 / ?f658"/><draw:equation draw:name="f919" draw:formula="?f803 / ?f658"/><draw:equation draw:name="f920" draw:formula="?f804 / ?f659"/><draw:equation draw:name="f921" draw:formula="?f805 / ?f658"/><draw:equation draw:name="f922" draw:formula="?f806 / ?f658"/><draw:equation draw:name="f923" draw:formula="?f807 / ?f659"/><draw:equation draw:name="f924" draw:formula="?f808 / ?f658"/><draw:equation draw:name="f925" draw:formula="?f809 / ?f659"/><draw:equation draw:name="f926" draw:formula="?f810 / ?f658"/><draw:equation draw:name="f927" draw:formula="?f811 / ?f659"/><draw:equation draw:name="f928" draw:formula="?f812 / ?f658"/><draw:equation draw:name="f929" draw:formula="?f813 / ?f659"/><draw:equation draw:name="f930" draw:formula="?f814 / ?f658"/><draw:equation draw:name="f931" draw:formula="?f815 / ?f659"/><draw:equation draw:name="f932" draw:formula="?f816 / ?f658"/><draw:equation draw:name="f933" draw:formula="?f817 / ?f659"/><draw:equation draw:name="f934" draw:formula="?f818 / ?f658"/><draw:equation draw:name="f935" draw:formula="?f819 / ?f659"/><draw:equation draw:name="f936" draw:formula="?f820 / ?f658"/><draw:equation draw:name="f937" draw:formula="?f821 / ?f659"/><draw:equation draw:name="f938" draw:formula="?f822 / ?f658"/><draw:equation draw:name="f939" draw:formula="?f823 / ?f658"/><draw:equation draw:name="f940" draw:formula="?f824 / ?f659"/><draw:equation draw:name="f941" draw:formula="?f825 / ?f658"/><draw:equation draw:name="f942" draw:formula="?f826 / ?f659"/><draw:equation draw:name="f943" draw:formula="?f827 / ?f658"/><draw:equation draw:name="f944" draw:formula="?f828 / ?f659"/><draw:equation draw:name="f945" draw:formula="?f829 / ?f658"/><draw:equation draw:name="f946" draw:formula="?f830 / ?f659"/><draw:equation draw:name="f947" draw:formula="?f831 / ?f658"/><draw:equation draw:name="f948" draw:formula="?f832 / ?f659"/><draw:equation draw:name="f949" draw:formula="?f833 / ?f658"/><draw:equation draw:name="f950" draw:formula="?f834 / ?f659"/><draw:equation draw:name="f951" draw:formula="?f835 / ?f658"/><draw:equation draw:name="f952" draw:formula="?f836 / ?f659"/><draw:equation draw:name="f953" draw:formula="?f837 / ?f658"/><draw:equation draw:name="f954" draw:formula="?f838 / ?f658"/><draw:equation draw:name="f955" draw:formula="?f839 / ?f659"/><draw:equation draw:name="f956" draw:formula="?f840 / ?f658"/><draw:equation draw:name="f957" draw:formula="?f841 / ?f659"/><draw:equation draw:name="f958" draw:formula="?f842 / ?f658"/><draw:equation draw:name="f959" draw:formula="?f843 / ?f659"/><draw:equation draw:name="f960" draw:formula="?f844 / ?f658"/><draw:equation draw:name="f961" draw:formula="?f845 / ?f659"/><draw:equation draw:name="f962" draw:formula="?f846 / ?f658"/><draw:equation draw:name="f963" draw:formula="?f847 / ?f659"/><draw:equation draw:name="f964" draw:formula="?f848 / ?f658"/><draw:equation draw:name="f965" draw:formula="?f849 / ?f658"/><draw:equation draw:name="f966" draw:formula="?f850 / ?f659"/><draw:equation draw:name="f967" draw:formula="?f851 / ?f658"/><draw:equation draw:name="f968" draw:formula="?f852 / ?f659"/><draw:equation draw:name="f969" draw:formula="?f853 / ?f658"/><draw:equation draw:name="f970" draw:formula="?f854 / ?f659"/><draw:equation draw:name="f971" draw:formula="?f855 / ?f658"/><draw:equation draw:name="f972" draw:formula="?f856 / ?f659"/><draw:equation draw:name="f973" draw:formula="?f857 / ?f658"/><draw:equation draw:name="f974" draw:formula="?f858 / ?f659"/><draw:equation draw:name="f975" draw:formula="?f859 / ?f658"/><draw:equation draw:name="f976" draw:formula="?f860 / ?f659"/><draw:equation draw:name="f977" draw:formula="?f861 / ?f658"/><draw:equation draw:name="f978" draw:formula="?f862 / ?f658"/><draw:equation draw:name="f979" draw:formula="?f863 / ?f659"/><draw:equation draw:name="f980" draw:formula="?f864 / ?f658"/><draw:equation draw:name="f981" draw:formula="?f865 / ?f659"/><draw:equation draw:name="f982" draw:formula="?f866 / ?f658"/><draw:equation draw:name="f983" draw:formula="?f867 / ?f659"/><draw:equation draw:name="f984" draw:formula="?f868 / ?f659"/><draw:equation draw:name="f985" draw:formula="?f869 / ?f658"/><draw:equation draw:name="f986" draw:formula="?f870 / ?f659"/><draw:equation draw:name="f987" draw:formula="?f871 / ?f659"/><draw:equation draw:name="f988" draw:formula="?f872 / ?f658"/><draw:equation draw:name="f989" draw:formula="?f873 / ?f659"/><draw:equation draw:name="f990" draw:formula="?f874 / ?f658"/><draw:equation draw:name="f991" draw:formula="?f875 / ?f659"/><draw:equation draw:name="f992" draw:formula="?f876 / ?f658"/><draw:equation draw:name="f993" draw:formula="?f877 / ?f659"/><draw:equation draw:name="f994" draw:formula="?f878 / ?f658"/><draw:equation draw:name="f995" draw:formula="?f879 / ?f659"/><draw:equation draw:name="f996" draw:formula="?f880 / ?f658"/><draw:equation draw:name="f997" draw:formula="?f881 / ?f659"/><draw:equation draw:name="f998" draw:formula="?f882 / ?f658"/><draw:equation draw:name="f999" draw:formula="?f883 / ?f659"/></draw:enhanced-geometry></draw:custom-shape></draw:g></text:span><text:span text:style-name="T6"><text:s/></text:span></text:p>
      <text:p text:style-name="Standaard"/>
      <text:p text:style-name="Standaard"/>
      <text:p text:style-name="P7"/>
      <text:p text:style-name="Standaard"/>
      <text:p text:style-name="Standaard"/>
      <text:p text:style-name="Standaard"><text:span text:style-name="T8"><draw:frame draw:z-index="251659264" draw:style-name="a3" draw:name="image1.png" text:anchor-type="paragraph" svg:x="3.56458in" svg:y="0.10417in" svg:width="2.40903in" svg:height="0.51528in" style:rel-width="scale" style:rel-height="scale"><draw:image xlink:href="media/image1.png" xlink:type="simple" xlink:show="embed" xlink:actuate="onLoad"/><svg:title/><svg:desc>Tekst:
Rijksdienst voor het Cultureel Erfgoed
Ministerie van Onderwijs, cultuur en Wetenschap</svg:desc></draw:frame></text:span></text:p>
      <text:p text:style-name="P9"/>
      <text:p text:style-name="P10"/>
      <text:p text:style-name="P11"/>
      <text:p text:style-name="P12">Aanvraagformulier</text:p>
      <text:p text:style-name="P13">Beleidskader subsidie <text:s/>onderzoeksinfrastructuur E-RIHS <text:s/></text:p>
      <text:p text:style-name="P14"/>
      <text:p text:style-name="P15"/>
      <text:p text:style-name="P16"/>
      <text:p text:style-name="P17"/>
      <text:p text:style-name="P18"/>
      <text:p text:style-name="P19"/>
      <text:p text:style-name="P20">Voor wie?</text:p>
      <text:p text:style-name="P21">Een subsidieaanvraag kan worden ingediend door een Nederlandse instelling (zijnde een privaatrechtelijke rechtspersoon met<text:s/>volledige rechtsbevoegdheid of een rechtspersoon die krachtens publiekrecht is ingesteld) die zich bezig houdt met (het bevorderen van de) instandhouding van of onderzoek naar cultuurgoederen, gebouwd erfgoed of archeologisch erfgoed.<text:s/></text:p>
      <text:p text:style-name="P22">Uitgesloten zijn natuurlijke personen en gemeenten, provincies, waterschappen of de openbare lichamen, bedoeld in de Wet openbare lichamen Bonaire, Sint Eustatius en Saba.</text:p>
      <text:p text:style-name="P23"/>
      <text:p text:style-name="P24">Een subsidieaanvraag wordt in het Nederlands ingediend door een penvoerder, namens de deelnemende partijen in het samenwerkingsverband. De deelnemende partijen in het samenwerkingsverband verklaren door medeondertekening van deze aanvraag, dat de penvoerder namens het samenwerkingsverband de aanvraag indient, de financiële bijdrage op zijn rekening ontvangt (en deelt met de overige partners) en na afloop verantwoording aflegt over het project.<text:s/></text:p>
      <text:p text:style-name="P25"/>
      <text:p text:style-name="P26">Hoe indienen?</text:p>
      <text:p text:style-name="Standaard"><text:span text:style-name="T27">Een subsidieaanvraag dient u bij voorkeur in per e-mail via<text:s/></text:span><text:a xlink:href="mailto:subsidies@cultureelerfgoed.nl" office:target-frame-name="_top" xlink:show="replace"><text:span text:style-name="T28">subsidies@cultureelerfgoed.nl</text:span></text:a><text:span text:style-name="T29">.<text:s/></text:span></text:p>
      <text:p text:style-name="Standaard"><text:span text:style-name="T30">Vul het formulier in, druk het vervolgens af, onderteken het met blauwe pen en scan (in kleur) het ondertekende formulier in. Stuur het formulier inclusief de vereiste bijlagen toe aan bovengenoemd e-mailadres onder vermelding van ‘Aanvraag Beleidskader Subsidie E-RIHS’.</text:span></text:p>
      <text:p text:style-name="P31"/>
      <text:p text:style-name="P32">Wanneer indienen?</text:p>
      <text:p text:style-name="P33">U kunt uw aanvraag indienen:</text:p>
      <text:p text:style-name="P34">in 2026 van 14 tot en met 30 september 2026;</text:p>
      <text:p text:style-name="P35">in 2027 van 13 tot en met 29 september 2027;</text:p>
      <text:p text:style-name="P36">in 2028 van 11 tot en met 27 september 2028.</text:p>
      <text:p text:style-name="P37"/>
      <text:p text:style-name="P38">Meer informatie</text:p>
      <text:p text:style-name="Standaard"><text:span text:style-name="T39">Vragen kunt u stellen aan<text:s/></text:span><text:a xlink:href="mailto:e-rihs@cultureelerfgoed.nl" office:target-frame-name="_top" xlink:show="replace"><text:span text:style-name="T40">e-rihs@cultureelerfgoed.nl</text:span></text:a><text:span text:style-name="T41"><text:s/>of kijk op<text:s/></text:span><text:a xlink:href="https://www.cultureelerfgoed.nl" office:target-frame-name="_top" xlink:show="replace"><text:span text:style-name="T42">https://www.cultureelerfgoed.nl</text:span></text:a><text:span text:style-name="T43"><text:s/></text:span></text:p>
      <text:p text:style-name="P44"/>
      <text:p text:style-name="Standaard"><draw:frame draw:style-name="a4" draw:name="Afbeelding 2" text:anchor-type="as-char" svg:x="0in" svg:y="0in" svg:width="2.8232in" svg:height="0.475in" style:rel-width="scale" style:rel-height="scale"><draw:image xlink:href="media/image2.png" xlink:type="simple" xlink:show="embed" xlink:actuate="onLoad"/><svg:title/><svg:desc>Logo E-RIHS.nl
Tekst: European Research Infrastructure for Heritage Science</svg:desc></draw:frame></text:p>
      <text:p text:style-name="Standaard"/>
      <text:p text:style-name="P45"/>
      <text:p text:style-name="P46"/>
      <text:p text:style-name="P47"/>
      <text:p text:style-name="P48"/>
      <text:p text:style-name="P49"/>
      <text:p text:style-name="P50"/>
      <text:p text:style-name="P51"/>
      <text:p text:style-name="P52">Vraag 1. Gegevens aanvrager<text:s/></text:p>
      <text:p text:style-name="P53"/>
      <text:p text:style-name="Standaard"><text:span text:style-name="T54">1.01 Naam instelling<text:s/></text:span><text:span text:style-name="T55"><text:tab/></text:span><text:span text:style-name="T56"><text:tab/></text:span><text:span text:style-name="T57"><text:tab/></text:span><text:span text:style-name="T58"><text:tab/></text:span><text:span text:style-name="Tekstvantijdelijkeaanduiding">Klik of tik om tekst in te voeren.</text:span></text:p>
      <text:p text:style-name="P59"/>
      <text:p text:style-name="Standaard"><text:span text:style-name="T60">1.02 Naam en voorletters contactpersoon:</text:span><text:span text:style-name="T61"><text:tab/></text:span><text:span text:style-name="Tekstvantijdelijkeaanduiding">Klik of tik om tekst in te voeren.</text:span></text:p>
      <text:p text:style-name="P62"/>
      <text:p text:style-name="P63">1.03 Vorm aanvrager/penvoerder:<text:tab/><text:tab/><text:tab/></text:p>
      <text:p text:style-name="Standaard"><text:span text:style-name="T64"><text:tab/></text:span><text:span text:style-name="T65"><text:tab/></text:span><text:span text:style-name="T66"><text:tab/></text:span><text:span text:style-name="T67"><text:tab/></text:span><text:span text:style-name="T68"><text:tab/></text:span><text:span text:style-name="T69">☐</text:span><text:span text:style-name="T70"><text:tab/>B.V.</text:span><text:span text:style-name="T71"><text:tab/></text:span></text:p>
      <text:p text:style-name="Standaard"><text:span text:style-name="T72"><text:tab/></text:span><text:span text:style-name="T73"><text:tab/></text:span><text:span text:style-name="T74"><text:tab/></text:span><text:span text:style-name="T75"><text:tab/></text:span><text:span text:style-name="T76"><text:tab/></text:span><text:span text:style-name="T77">☐</text:span><text:span text:style-name="T78"><text:tab/>N.V.</text:span></text:p>
      <text:p text:style-name="Standaard"><text:span text:style-name="T79"><text:tab/></text:span><text:span text:style-name="T80"><text:tab/></text:span><text:span text:style-name="T81"><text:tab/></text:span><text:span text:style-name="T82"><text:tab/></text:span><text:span text:style-name="T83"><text:tab/></text:span><text:span text:style-name="T84">☐</text:span><text:span text:style-name="T85"><text:tab/>Stichting</text:span></text:p>
      <text:p text:style-name="Standaard"><text:span text:style-name="T86"><text:tab/></text:span><text:span text:style-name="T87"><text:tab/></text:span><text:span text:style-name="T88"><text:tab/></text:span><text:span text:style-name="T89"><text:tab/></text:span><text:span text:style-name="T90"><text:tab/></text:span><text:span text:style-name="T91">☐</text:span><text:span text:style-name="T92"><text:tab/>Vereniging</text:span></text:p>
      <text:p text:style-name="Standaard"><text:span text:style-name="T93"><text:tab/></text:span><text:span text:style-name="T94"><text:tab/></text:span><text:span text:style-name="T95"><text:tab/></text:span><text:span text:style-name="T96"><text:tab/></text:span><text:span text:style-name="T97"><text:tab/></text:span><text:span text:style-name="T98">☐</text:span><text:span text:style-name="T99"><text:tab/>Openbare Universiteit</text:span></text:p>
      <text:p text:style-name="P100"><text:span text:style-name="T101">☐</text:span><text:span text:style-name="T102"><text:tab/>Anders, namelijk:<text:s/></text:span><text:span text:style-name="Tekstvantijdelijkeaanduiding">Klik of tik om tekst in te voeren.</text:span></text:p>
      <text:p text:style-name="P103"/>
      <text:p text:style-name="Standaard"><text:span text:style-name="T104">1.04 Inschrijfnummer Kamer van Koophandel (indien van toepassing):<text:s/></text:span><text:span text:style-name="Tekstvantijdelijkeaanduiding">Klik of tik om tekst in te voeren.</text:span></text:p>
      <text:p text:style-name="P105"/>
      <text:p text:style-name="Standaard"><text:bookmark-start text:name="_Hlk133401553"/><text:span text:style-name="T106">1.05 Correspondentieadres:<text:s/></text:span><text:span text:style-name="Tekstvantijdelijkeaanduiding">Klik of tik om tekst in te voeren.</text:span></text:p>
      <text:p text:style-name="P107"/>
      <text:p text:style-name="Standaard"><text:span text:style-name="T108">1.06 Postcode en plaats:<text:s/></text:span><text:span text:style-name="Tekstvantijdelijkeaanduiding">Klik of tik om tekst in te voeren.</text:span></text:p>
      <text:p text:style-name="P109"><text:bookmark-end text:name="_Hlk133401553"/></text:p>
      <text:p text:style-name="Standaard"><text:bookmark-start text:name="_Hlk133402148"/><text:span text:style-name="T110">1.07 Telefoonnummer:<text:s/></text:span><text:span text:style-name="Tekstvantijdelijkeaanduiding">Klik of tik om tekst in te voeren.</text:span></text:p>
      <text:p text:style-name="P111"/>
      <text:p text:style-name="Standaard"><text:span text:style-name="T112">1.08 E-mailadres:<text:s/></text:span><text:span text:style-name="Tekstvantijdelijkeaanduiding">Klik of tik om tekst in te voeren.</text:span></text:p>
      <text:p text:style-name="P113"><text:bookmark-end text:name="_Hlk133402148"/></text:p>
      <text:p text:style-name="Standaard"><text:span text:style-name="T114">1.09 IBAN (rekeningnummer):<text:s/></text:span><text:span text:style-name="Tekstvantijdelijkeaanduiding">Klik of tik om tekst in te voeren.</text:span></text:p>
      <text:p text:style-name="P115"/>
      <text:p text:style-name="Standaard"><text:span text:style-name="T116">1.10 Tenaamstelling rekening:<text:s/></text:span><text:span text:style-name="Tekstvantijdelijkeaanduiding">Klik of tik om tekst in te voeren.</text:span></text:p>
      <text:p text:style-name="P117">De tenaamstelling rekening dient overeen te komen met de naam van de instelling die de aanvraag doet.</text:p>
      <text:p text:style-name="P118"/>
      <text:p text:style-name="P119">1.11 Is de aanvrager BTW-plichtig, oftewel kan de aanvrager de BTW<text:s/>op dit initiatief verrekenen bij de</text:p>
      <text:p text:style-name="P120"><text:span text:style-name="T121"><text:s text:c="8"/>Belastingdienst?<text:s/></text:span><text:span text:style-name="T122"><text:tab/></text:span><text:span text:style-name="T123"><text:tab/></text:span><text:span text:style-name="T124"><text:tab/></text:span><text:span text:style-name="T125"><text:tab/></text:span><text:span text:style-name="T126"><text:tab/></text:span><text:span text:style-name="T127"><text:tab/></text:span><text:bookmark-start text:name="_Hlk133415925"/><text:span text:style-name="T128">Ja<text:s/></text:span><text:span text:style-name="T129">☐</text:span><text:span text:style-name="T130"><text:s text:c="3"/>Nee <text:s/></text:span><text:span text:style-name="T131">☐</text:span><text:span text:style-name="T132"><text:tab/></text:span></text:p>
      <text:p text:style-name="P133">U maakt in de begroting (kolom I) de BTW altijd inzichtelijk.<text:s/></text:p>
      <text:p text:style-name="P134">Maar let op: indien de aanvrager BTW-plichtig is, dient de subsidieaanvraag exclusief BTW te zijn. Indien de aanvrager niet BTW-plichtig is, dan kan subsidie worden aangevraagd voor de BTW over kosten derden en materiaalkosten.<text:bookmark-end text:name="_Hlk133415925"/></text:p>
      <text:p text:style-name="P135"/>
      <text:p text:style-name="P136">Vraag 2. Gegevens samenwerkingspartners</text:p>
      <text:p text:style-name="P137"/>
      <text:p text:style-name="P138">2.01 Gegevens deelnemende partijen in het samenwerkingsverband:</text:p>
      <text:p text:style-name="P139">Vul hier de gegevens in van de deelnemende partijen in het samenwerkingsverband aan wie een deel van de subsidie ten goede komt.</text:p>
      <text:p text:style-name="P140"/>
      <table:table table:style-name="Table141">
        <table:table-columns>
          <table:table-column table:style-name="TableColumn142"/>
          <table:table-column table:style-name="TableColumn143"/>
          <table:table-column table:style-name="TableColumn144"/>
        </table:table-columns>
        <table:table-row table:style-name="TableRow145">
          <table:table-cell table:style-name="TableCell146">
            <text:p text:style-name="P147">Naam instelling</text:p>
            <text:p text:style-name="P148">(indien van toepassing)</text:p>
          </table:table-cell>
          <table:table-cell table:style-name="TableCell149">
            <text:p text:style-name="P150">Naam contactpersoon</text:p>
          </table:table-cell>
          <table:table-cell table:style-name="TableCell151">
            <text:p text:style-name="P152">E-mailadres</text:p>
          </table:table-cell>
        </table:table-row>
        <table:table-row table:style-name="TableRow153">
          <table:table-cell table:style-name="TableCell154">
            <text:p text:style-name="P155"/>
          </table:table-cell>
          <table:table-cell table:style-name="TableCell156">
            <text:p text:style-name="P157"/>
          </table:table-cell>
          <table:table-cell table:style-name="TableCell158">
            <text:p text:style-name="P159"/>
          </table:table-cell>
        </table:table-row>
        <table:table-row table:style-name="TableRow160">
          <table:table-cell table:style-name="TableCell161">
            <text:p text:style-name="P162"/>
          </table:table-cell>
          <table:table-cell table:style-name="TableCell163">
            <text:p text:style-name="P164"/>
          </table:table-cell>
          <table:table-cell table:style-name="TableCell165">
            <text:p text:style-name="P166"/>
          </table:table-cell>
        </table:table-row>
        <table:table-row table:style-name="TableRow167">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row>
        <table:table-row table:style-name="TableRow181">
          <table:table-cell table:style-name="TableCell182">
            <text:p text:style-name="P183"/>
          </table:table-cell>
          <table:table-cell table:style-name="TableCell184">
            <text:p text:style-name="P185"/>
          </table:table-cell>
          <table:table-cell table:style-name="TableCell186">
            <text:p text:style-name="P187"/>
          </table:table-cell>
        </table:table-row>
        <table:table-row table:style-name="TableRow188">
          <table:table-cell table:style-name="TableCell189">
            <text:p text:style-name="P190"/>
          </table:table-cell>
          <table:table-cell table:style-name="TableCell191">
            <text:p text:style-name="P192"/>
          </table:table-cell>
          <table:table-cell table:style-name="TableCell193">
            <text:p text:style-name="P194"/>
          </table:table-cell>
        </table:table-row>
        <table:table-row table:style-name="TableRow195">
          <table:table-cell table:style-name="TableCell196">
            <text:p text:style-name="P197"/>
          </table:table-cell>
          <table:table-cell table:style-name="TableCell198">
            <text:p text:style-name="P199"/>
          </table:table-cell>
          <table:table-cell table:style-name="TableCell200">
            <text:p text:style-name="P201"/>
          </table:table-cell>
        </table:table-row>
      </table:table>
      <text:p text:style-name="P202"/>
      <text:p text:style-name="P203"/>
      <text:p text:style-name="P204"/>
      <text:p text:style-name="P205"/>
      <text:p text:style-name="P206"><text:span text:style-name="T207">Vraag 3.Gegevens subsidieaanvraag</text:span></text:p>
      <text:p text:style-name="P208"/>
      <text:p text:style-name="Standaard"><text:span text:style-name="T209">3.01<text:s/></text:span><text:span text:style-name="T210">Projectnaam:<text:s/></text:span><text:span text:style-name="Tekstvantijdelijkeaanduiding">Klik of tik om tekst in te voeren.</text:span></text:p>
      <text:p text:style-name="P211"/>
      <text:p text:style-name="Standaard"><text:span text:style-name="T212">3.02 Wat is de gevraagde subsidiebijdrage:<text:s/></text:span><text:span text:style-name="Tekstvantijdelijkeaanduiding">Klik of tik om tekst in te voeren.</text:span></text:p>
      <text:p text:style-name="P213">Let op: het subsidiebedrag bedraagt minimaal € 50.000,- en maximaal € 100.000,- per</text:p>
      <text:p text:style-name="Standaard"><text:span text:style-name="T214">subsidieaanvraag</text:span><text:span text:style-name="T215">.</text:span></text:p>
      <text:p text:style-name="P216"/>
      <text:p text:style-name="Standaard"><text:span text:style-name="T217">3.03 Startdatum<text:s/></text:span><text:span text:style-name="T218">(datum aanvang activiteiten):<text:s/></text:span><text:span text:style-name="Tekstvantijdelijkeaanduiding">Klik of tik om tekst in te voeren.</text:span></text:p>
      <text:p text:style-name="P219">Let op: u kunt pas starten met de activiteiten nadat u de definitieve aanvraag heeft ingediend (kosten gemaakt vóór indiening van de definitieve aanvraag komen niet in aanmerking voor een subsidiebijdrage). Het project dient uiterlijk te starten in het kalenderjaar waarin de aanvraag is ingediend.</text:p>
      <text:p text:style-name="P220"/>
      <text:p text:style-name="Standaard"><text:span text:style-name="T221">3.04 Einddatum (beoogde datum beëindiging activiteiten):<text:s/></text:span><text:span text:style-name="Tekstvantijdelijkeaanduiding">Klik of tik om tekst in te voeren.</text:span></text:p>
      <text:p text:style-name="P222">Let op: u dient de afronding van het project te plannen binnen twee jaar na de startdatum van het project.</text:p>
      <text:p text:style-name="P223"/>
      <text:p text:style-name="P224"><text:bookmark-start text:name="_Hlk133407565"/>Verplichte bijlagen bij aanvraag</text:p>
      <text:p text:style-name="P225"><text:bookmark-end text:name="_Hlk133407565"/>Zorg ervoor dat u bij uw aanvraag de volgende gegevens als bijlagen aanlevert:</text:p>
      <text:list text:style-name="LFO1" text:continue-numbering="true">
        <text:list-item>
          <text:p text:style-name="P226">Dit aanvraagformulier.</text:p>
        </text:list-item>
        <text:list-item>
          <text:p text:style-name="P227">Activiteitenplan conform het E-RIHS-model.</text:p>
        </text:list-item>
        <text:list-item>
          <text:p text:style-name="P228"><text:span text:style-name="T229">Begroting (inclusief financieel dekkingsplan) conform het E-RIHS-model. Als Excelbestand aanleveren (niet als pdf).</text:span></text:p>
        </text:list-item>
        <text:list-item>
          <text:p text:style-name="P230">Bankafschrift met daarop alleen zichtbaar het IBAN (rekeningnummer), tenaamstelling en datum.</text:p>
        </text:list-item>
        <text:list-item>
          <text:p text:style-name="P231">Oprichtingsakte of statuten (indien van toepassing en relevant en alleen wanneer u voor het eerst subsidie bij de Rijksdienst voor het Cultureel Erfgoed aanvraagt).</text:p>
        </text:list-item>
        <text:list-item>
          <text:p text:style-name="P232">Uittreksel Kamer van Koophandel (indien van toepassing en maximaal een jaar oud).</text:p>
        </text:list-item>
      </text:list>
      <text:p text:style-name="P233"/>
      <text:p text:style-name="P234"/>
      <text:p text:style-name="P235"/>
      <text:p text:style-name="P236"/>
      <text:p text:style-name="P237"/>
      <text:p text:style-name="P238"/>
      <text:p text:style-name="P239"/>
      <text:p text:style-name="P240"/>
      <text:p text:style-name="P241"><text:bookmark-start text:name="_Hlk167963819"/>Ondertekening aanvraag penvoerder</text:p>
      <text:p text:style-name="P242">Ondergetekende verklaart:</text:p>
      <text:list text:style-name="LFO2" text:continue-numbering="true">
        <text:list-item>
          <text:p text:style-name="P243">bevoegd en/of gemachtigd te zijn om deze aanvraag te ondertekenen;</text:p>
        </text:list-item>
        <text:list-item>
          <text:p text:style-name="P244">niet in surseance van betaling of in staat van faillissement te zijn;</text:p>
        </text:list-item>
        <text:list-item>
          <text:p text:style-name="P245">geen subsidie aan te vragen voor kosten die op grond van andere rijkssubsidieregelingen subsidiabel zijn, kosten die<text:s/>uit anderen hoofde worden vergoed, of kosten die moeten worden gemaakt uit hoofde van een wettelijke verplichting;<text:s/></text:p>
        </text:list-item>
        <text:list-item>
          <text:p text:style-name="P246"><text:span text:style-name="T247">dat hij/zij geen onderneming in moeilijkheden is als bedoeld in artikel 1, vierde lid, onderdeel c, van de Algemene Groepsvrijstellingsverordening</text:span><text:span text:style-name="T248">1</text:span><text:span text:style-name="T249">;</text:span></text:p>
        </text:list-item>
        <text:list-item>
          <text:p text:style-name="P250">dat er tegen de penvoerder geen bevel tot terugvordering uitstaat als bedoeld in artikel 1, vierde lid, onderdeel a, van de Algemene Groepsvrijstellingsverordening;</text:p>
        </text:list-item>
        <text:list-item>
          <text:p text:style-name="P251">dit aanvraagformulier inclusief bijlagen volledig, juist en naar waarheid te hebben ingevuld.</text:p>
        </text:list-item>
      </text:list>
      <text:p text:style-name="P252"><text:bookmark-end text:name="_Hlk167963819"/></text:p>
      <text:p text:style-name="P253">Penvoerder tekeningsbevoegd persoon (eerste):</text:p>
      <text:p text:style-name="P254"/>
      <text:p text:style-name="Standaard"><text:span text:style-name="T255">Naam instelling:</text:span><text:span text:style-name="T256"><text:tab/></text:span><text:span text:style-name="Tekstvantijdelijkeaanduiding">Klik of tik om tekst in te voeren.</text:span></text:p>
      <text:p text:style-name="Standaard"><text:span text:style-name="T257">Voornaam:</text:span><text:span text:style-name="T258"><text:tab/></text:span><text:span text:style-name="T259"><text:tab/></text:span><text:span text:style-name="Tekstvantijdelijkeaanduiding">Klik of tik om tekst in te voeren.</text:span></text:p>
      <text:p text:style-name="Standaard"><text:span text:style-name="T260">Tussenvoegsels:</text:span><text:span text:style-name="T261"><text:tab/></text:span><text:span text:style-name="Tekstvantijdelijkeaanduiding">Klik of tik om tekst in te voeren.</text:span></text:p>
      <text:p text:style-name="Standaard"><text:span text:style-name="T262">Achternaam:</text:span><text:span text:style-name="T263"><text:tab/></text:span><text:span text:style-name="T264"><text:tab/></text:span><text:span text:style-name="Tekstvantijdelijkeaanduiding">Klik of tik om tekst in te voeren.</text:span></text:p>
      <text:p text:style-name="Standaard"><text:span text:style-name="T265">Functie:</text:span><text:span text:style-name="T266"><text:tab/></text:span><text:span text:style-name="T267"><text:tab/></text:span><text:span text:style-name="Tekstvantijdelijkeaanduiding">Klik of tik om tekst in te voeren.</text:span></text:p>
      <text:p text:style-name="Standaard"><text:span text:style-name="T268">Datum:</text:span><text:span text:style-name="T269"><text:tab/></text:span><text:span text:style-name="T270"><text:tab/></text:span><text:span text:style-name="T271"><text:tab/></text:span><text:span text:style-name="Tekstvantijdelijkeaanduiding">Klik of tik om tekst in te voeren.</text:span></text:p>
      <text:p text:style-name="P272"/>
      <text:p text:style-name="P273"/>
      <text:p text:style-name="P274">Handtekening:</text:p>
      <text:p text:style-name="P275"/>
      <text:p text:style-name="P276"/>
      <text:p text:style-name="P277"/>
      <text:p text:style-name="P278"/>
      <text:p text:style-name="P279"/>
      <text:p text:style-name="P280"/>
      <text:p text:style-name="P281">Penvoerder: tekeningsbevoegd persoon (tweede – indien van toepassing):</text:p>
      <text:p text:style-name="P282"/>
      <text:p text:style-name="Standaard"><text:span text:style-name="T283">Naam instelling:</text:span><text:span text:style-name="T284"><text:tab/></text:span><text:span text:style-name="Tekstvantijdelijkeaanduiding">Klik of tik om tekst in te voeren.</text:span></text:p>
      <text:p text:style-name="Standaard"><text:span text:style-name="T285">Voornaam:</text:span><text:span text:style-name="T286"><text:tab/></text:span><text:span text:style-name="T287"><text:tab/></text:span><text:span text:style-name="Tekstvantijdelijkeaanduiding">Klik of tik om tekst in te voeren.</text:span></text:p>
      <text:p text:style-name="Standaard"><text:span text:style-name="T288">Tussenvoegsels:</text:span><text:span text:style-name="T289"><text:tab/></text:span><text:span text:style-name="Tekstvantijdelijkeaanduiding">Klik of tik om tekst in te voeren.</text:span></text:p>
      <text:p text:style-name="Standaard"><text:span text:style-name="T290">Achternaam:</text:span><text:span text:style-name="T291"><text:tab/></text:span><text:span text:style-name="T292"><text:tab/></text:span><text:span text:style-name="Tekstvantijdelijkeaanduiding">Klik of tik om tekst in te voeren.</text:span></text:p>
      <text:p text:style-name="Standaard"><text:span text:style-name="T293">Functie:</text:span><text:span text:style-name="T294"><text:tab/></text:span><text:span text:style-name="T295"><text:tab/></text:span><text:span text:style-name="Tekstvantijdelijkeaanduiding">Klik of tik om tekst in te voeren.</text:span></text:p>
      <text:p text:style-name="Standaard"><text:span text:style-name="T296">Datum:</text:span><text:span text:style-name="T297"><text:tab/></text:span><text:span text:style-name="T298"><text:tab/></text:span><text:span text:style-name="T299"><text:tab/></text:span><text:span text:style-name="Tekstvantijdelijkeaanduiding">Klik of tik om tekst in te voeren.</text:span></text:p>
      <text:p text:style-name="P300"/>
      <text:p text:style-name="P301"/>
      <text:p text:style-name="P302">Handtekening:</text:p>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Standaard"><text:span text:style-name="T315">1</text:span><text:span text:style-name="T316">VERORDENING (EU) Nr. 651/2014 VAN DE COMMISSIE van 17 juni 2014 waarbij bepaalde categorieën steun op grond van de artikelen 107 en 108 van het Verdrag met de interne markt verenigbaar worden verklaard:<text:s/></text:span><text:a xlink:href="https://eur-lex.europa.eu/legal-content/NL/TXT/PDF/?uri=CELEX:32014R0651" office:target-frame-name="_top" xlink:show="replace"><text:span text:style-name="T317">https://eur-lex.europa.eu/legal-content/NL/TXT/PDF/?uri=CELEX:32014R0651</text:span></text:a><text:span text:style-name="T318"><text:s/></text:span></text:p>
      <text:p text:style-name="P319"/>
      <text:p text:style-name="P320"/>
      <text:p text:style-name="P321">Ondertekening aanvraag andere partijen samenwerkingsverband</text:p>
      <text:p text:style-name="P322">Ondergetekende verklaart:</text:p>
      <text:list text:style-name="LFO3" text:continue-numbering="true">
        <text:list-item>
          <text:p text:style-name="P323">bevoegd en/of gemachtigd te zijn om deze aanvraag te ondertekenen;</text:p>
        </text:list-item>
        <text:list-item>
          <text:p text:style-name="P324">niet in surseance van betaling of in staat van faillissement te zijn;</text:p>
        </text:list-item>
        <text:list-item>
          <text:p text:style-name="P325">geen subsidie aan te vragen voor kosten die op grond van andere rijkssubsidieregelingen subsidiabel zijn, kosten die uit anderen hoofde worden vergoed, of kosten die moeten worden gemaakt uit hoofde van een wettelijke verplichting;<text:s/></text:p>
        </text:list-item>
        <text:list-item>
          <text:p text:style-name="P326">dat hij/zij geen onderneming in moeilijkheden is als bedoeld in artikel 1, vierde lid, onderdeel c, van de Algemene Groepsvrijstellingsverordening</text:p>
        </text:list-item>
        <text:list-item>
          <text:p text:style-name="P327"><text:span text:style-name="T328">dat er bij<text:s/></text:span><text:span text:style-name="T329">hem/haar geen bevel tot terugvordering uitstaat als bedoeld in artikel 1, vierde lid, onderdeel a, van de Algemene Groepsvrijstellingsverordening</text:span><text:span text:style-name="T330">1</text:span><text:span text:style-name="T331">;</text:span></text:p>
        </text:list-item>
        <text:list-item>
          <text:p text:style-name="P332">zich te kunnen vinden in de inhoud van deze aanvraag inclusief bijlagen.</text:p>
        </text:list-item>
      </text:list>
      <text:p text:style-name="P333"/>
      <text:p text:style-name="P334"/>
      <text:p text:style-name="P335"><text:bookmark-start text:name="_Hlk133408655"/>Tekeningsbevoegd persoon samenwerkingspartner:</text:p>
      <text:p text:style-name="P336"/>
      <text:p text:style-name="Standaard"><text:span text:style-name="T337">Naam instelling:</text:span><text:span text:style-name="T338"><text:tab/></text:span><text:span text:style-name="Tekstvantijdelijkeaanduiding">Klik of tik om tekst in te voeren.</text:span></text:p>
      <text:p text:style-name="Standaard"><text:span text:style-name="T339">Voornaam:</text:span><text:span text:style-name="T340"><text:tab/></text:span><text:span text:style-name="T341"><text:tab/></text:span><text:span text:style-name="Tekstvantijdelijkeaanduiding">Klik of tik om tekst in te voeren.</text:span></text:p>
      <text:p text:style-name="Standaard"><text:span text:style-name="T342">Tussenvoegsels:</text:span><text:span text:style-name="T343"><text:tab/></text:span><text:span text:style-name="Tekstvantijdelijkeaanduiding">Klik of tik om tekst in te voeren.</text:span></text:p>
      <text:p text:style-name="Standaard"><text:span text:style-name="T344">Achternaam:</text:span><text:span text:style-name="T345"><text:tab/></text:span><text:span text:style-name="T346"><text:tab/></text:span><text:span text:style-name="Tekstvantijdelijkeaanduiding">Klik of tik om tekst in te voeren.</text:span></text:p>
      <text:p text:style-name="Standaard"><text:span text:style-name="T347">Functie:</text:span><text:span text:style-name="T348"><text:tab/></text:span><text:span text:style-name="T349"><text:tab/></text:span><text:span text:style-name="Tekstvantijdelijkeaanduiding">Klik of tik om tekst in te<text:s/></text:span><text:span text:style-name="Tekstvantijdelijkeaanduiding">voeren.</text:span></text:p>
      <text:p text:style-name="Standaard"><text:span text:style-name="T350">Datum:</text:span><text:span text:style-name="T351"><text:tab/></text:span><text:span text:style-name="T352"><text:tab/></text:span><text:span text:style-name="T353"><text:tab/></text:span><text:span text:style-name="Tekstvantijdelijkeaanduiding">Klik of tik om tekst in te voeren.</text:span></text:p>
      <text:p text:style-name="P354"/>
      <text:p text:style-name="P355">Handtekening:</text:p>
      <text:p text:style-name="P356"/>
      <text:p text:style-name="P357"><text:bookmark-end text:name="_Hlk133408655"/></text:p>
      <text:p text:style-name="P358"/>
      <text:p text:style-name="P359"/>
      <text:p text:style-name="P360"/>
      <text:p text:style-name="P361">Tekeningsbevoegd persoon samenwerkingspartner:</text:p>
      <text:p text:style-name="P362"/>
      <text:p text:style-name="Standaard"><text:span text:style-name="T363">Naam instelling:</text:span><text:span text:style-name="T364"><text:tab/></text:span><text:span text:style-name="Tekstvantijdelijkeaanduiding">Klik of tik om tekst in te voeren.</text:span></text:p>
      <text:p text:style-name="Standaard"><text:span text:style-name="T365">Voornaam:</text:span><text:span text:style-name="T366"><text:tab/></text:span><text:span text:style-name="T367"><text:tab/></text:span><text:span text:style-name="Tekstvantijdelijkeaanduiding">Klik of tik om tekst in te voeren.</text:span></text:p>
      <text:p text:style-name="Standaard"><text:span text:style-name="T368">Tussenvoegsels:</text:span><text:span text:style-name="T369"><text:tab/></text:span><text:span text:style-name="Tekstvantijdelijkeaanduiding">Klik of tik om tekst in te voeren.</text:span></text:p>
      <text:p text:style-name="Standaard"><text:span text:style-name="T370">Achternaam:</text:span><text:span text:style-name="T371"><text:tab/></text:span><text:span text:style-name="T372"><text:tab/></text:span><text:span text:style-name="Tekstvantijdelijkeaanduiding">Klik of tik om tekst in te voeren.</text:span></text:p>
      <text:p text:style-name="Standaard"><text:span text:style-name="T373">Functie:</text:span><text:span text:style-name="T374"><text:tab/></text:span><text:span text:style-name="T375"><text:tab/></text:span><text:span text:style-name="Tekstvantijdelijkeaanduiding">Klik of tik om tekst in te voeren.</text:span></text:p>
      <text:p text:style-name="Standaard"><text:span text:style-name="T376">Datum:</text:span><text:span text:style-name="T377"><text:tab/></text:span><text:span text:style-name="T378"><text:tab/></text:span><text:span text:style-name="T379"><text:tab/></text:span><text:span text:style-name="Tekstvantijdelijkeaanduiding">Klik of tik om tekst in te voeren.</text:span></text:p>
      <text:p text:style-name="P380"/>
      <text:p text:style-name="P381">Handtekening:</text:p>
      <text:p text:style-name="P382"/>
      <text:p text:style-name="P383"/>
      <text:p text:style-name="P384"/>
      <text:p text:style-name="P385"/>
      <text:p text:style-name="P386"/>
      <text:p text:style-name="P387"/>
      <text:p text:style-name="P388"/>
      <text:p text:style-name="P389"/>
      <text:p text:style-name="Standaard"><text:span text:style-name="T390">1</text:span><text:span text:style-name="T391">VERORDENING (EU) Nr. 651/2014 VAN DE COMMISSIE van 17 juni 2014 waarbij<text:s/></text:span><text:span text:style-name="T392">bepaalde categorieën steun op grond van de artikelen 107 en 108 van het Verdrag met de interne markt verenigbaar worden verklaard:<text:s/></text:span><text:a xlink:href="https://eur-lex.europa.eu/legal-content/NL/TXT/PDF/?uri=CELEX:32014R0651" office:target-frame-name="_top" xlink:show="replace"><text:span text:style-name="T393">https://eur-lex.europa.eu/legal-content/NL/TXT/PDF/?uri=CELEX:32014R0651</text:span></text:a><text:span text:style-name="T394"><text:s/></text:span></text:p>
      <text:p text:style-name="P395"/>
      <text:p text:style-name="P396"/>
      <text:p text:style-name="P397"/>
      <text:p text:style-name="P398"/>
      <text:p text:style-name="P399"/>
      <text:p text:style-name="P400">Tekeningsbevoegd persoon samenwerkingspartner:</text:p>
      <text:p text:style-name="P401"/>
      <text:p text:style-name="Standaard"><text:span text:style-name="T402">Naam instelling:</text:span><text:span text:style-name="T403"><text:tab/></text:span><text:span text:style-name="Tekstvantijdelijkeaanduiding">Klik of tik om tekst in te voeren.</text:span></text:p>
      <text:p text:style-name="Standaard"><text:span text:style-name="T404">Voornaam:</text:span><text:span text:style-name="T405"><text:tab/></text:span><text:span text:style-name="T406"><text:tab/></text:span><text:span text:style-name="Tekstvantijdelijkeaanduiding">Klik of tik om tekst in te voeren.</text:span></text:p>
      <text:p text:style-name="Standaard"><text:span text:style-name="T407">Tussenvoegsels:</text:span><text:span text:style-name="T408"><text:tab/></text:span><text:span text:style-name="Tekstvantijdelijkeaanduiding">Klik of tik om tekst in te voeren.</text:span></text:p>
      <text:p text:style-name="Standaard"><text:span text:style-name="T409">Achternaam:</text:span><text:span text:style-name="T410"><text:tab/></text:span><text:span text:style-name="T411"><text:tab/></text:span><text:span text:style-name="Tekstvantijdelijkeaanduiding">Klik of tik om tekst in te voeren.</text:span></text:p>
      <text:p text:style-name="Standaard"><text:span text:style-name="T412">Functie:</text:span><text:span text:style-name="T413"><text:tab/></text:span><text:span text:style-name="T414"><text:tab/></text:span><text:span text:style-name="Tekstvantijdelijkeaanduiding">Klik of tik om tekst in te voeren.</text:span></text:p>
      <text:p text:style-name="Standaard"><text:span text:style-name="T415">Datum:</text:span><text:span text:style-name="T416"><text:tab/></text:span><text:span text:style-name="T417"><text:tab/></text:span><text:span text:style-name="T418"><text:tab/></text:span><text:span text:style-name="Tekstvantijdelijkeaanduiding">Klik of tik om tekst in te voeren.</text:span></text:p>
      <text:p text:style-name="P419"/>
      <text:p text:style-name="P420">Handtekening:</text:p>
      <text:p text:style-name="P421"/>
      <text:p text:style-name="P422"/>
      <text:p text:style-name="P423"/>
      <text:p text:style-name="P424"/>
      <text:p text:style-name="P425"/>
      <text:p text:style-name="P426">Tekeningsbevoegd persoon samenwerkingspartner:</text:p>
      <text:p text:style-name="P427"/>
      <text:p text:style-name="P428">Naam instelling:<text:tab/>Klik of tik<text:s/>om tekst in te voeren.</text:p>
      <text:p text:style-name="P429">Voornaam:<text:tab/><text:tab/>Klik of tik om tekst in te voeren.</text:p>
      <text:p text:style-name="P430">Tussenvoegsels:<text:tab/>Klik of tik om tekst in te voeren.</text:p>
      <text:p text:style-name="P431">Achternaam:<text:tab/><text:tab/>Klik of tik om tekst in te voeren.</text:p>
      <text:p text:style-name="P432">Functie:<text:tab/><text:tab/>Klik of tik om tekst in te voeren.</text:p>
      <text:p text:style-name="P433">Datum:<text:tab/><text:tab/><text:tab/>Klik of tik om tekst in te voeren.</text:p>
      <text:p text:style-name="P434"/>
      <text:p text:style-name="P435">Handtekening:</text:p>
      <text:p text:style-name="P436"/>
      <text:p text:style-name="P437"/>
      <text:p text:style-name="P438"/>
      <text:p text:style-name="P439"/>
      <text:p text:style-name="P440"/>
      <text:p text:style-name="P441">Tekeningsbevoegd persoon samenwerkingspartner:</text:p>
      <text:p text:style-name="P442"/>
      <text:p text:style-name="P443">Naam instelling:<text:tab/>Klik of tik om tekst in te voeren.</text:p>
      <text:p text:style-name="P444">Voornaam:<text:tab/><text:tab/>Klik of tik om tekst in te voeren.</text:p>
      <text:p text:style-name="P445">Tussenvoegsels:<text:tab/>Klik of tik om tekst in te voeren.</text:p>
      <text:p text:style-name="P446">Achternaam:<text:tab/><text:tab/>Klik of tik om tekst in te voeren.</text:p>
      <text:p text:style-name="P447">Functie:<text:tab/><text:tab/>Klik of tik om tekst in te voeren.</text:p>
      <text:p text:style-name="P448">Datum:<text:tab/><text:tab/><text:tab/>Klik of tik om tekst in te voeren.</text:p>
      <text:p text:style-name="P449"/>
      <text:p text:style-name="P450">Handtekening:</text:p>
      <text:p text:style-name="P45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margin-top="0.1666in" fo:margin-bottom="0.0416in"/>
      <style:text-properties style:font-name-complex="Arial" fo:font-weight="bold" style:font-weight-asian="bold" style:font-weight-complex="bold" style:letter-kerning="true" fo:font-size="16pt" style:font-size-asian="16pt" style:font-size-complex="16pt" fo:hyphenate="false"/>
    </style:style>
    <style:style style:name="Kop2" style:display-name="Kop 2" style:family="paragraph" style:parent-style-name="Standaard" style:next-style-name="Standaard" style:default-outline-level="2">
      <style:paragraph-properties fo:keep-with-next="always" fo:margin-top="0.1666in" fo:margin-bottom="0.0416in"/>
      <style:text-properties style:font-name-complex="Arial" fo:font-weight="bold" style:font-weight-asian="bold" style:font-weight-complex="bold" fo:font-style="italic" style:font-style-asian="italic" style:font-style-complex="italic" fo:font-size="14pt" style:font-size-asian="14pt" style:font-size-complex="14pt" fo:hyphenate="false"/>
    </style:style>
    <style:style style:name="Kop3" style:display-name="Kop 3" style:family="paragraph" style:parent-style-name="Standaard" style:next-style-name="Standaard" style:default-outline-level="3">
      <style:paragraph-properties fo:keep-with-next="always" fo:margin-top="0.1666in" fo:margin-bottom="0.0416in"/>
      <style:text-properties style:font-name-complex="Arial" fo:font-weight="bold" style:font-weight-asian="bold" style:font-weight-complex="bold" fo:font-size="13pt" style:font-size-asian="13pt" style:font-size-complex="13pt" fo:hyphenate="false"/>
    </style:style>
    <style:style style:name="Standaard" style:display-name="Standaard" style:family="paragraph">
      <style:paragraph-properties fo:margin-bottom="0in" style:line-height-at-least="0.1666in"/>
      <style:text-properties style:font-name="Verdana" fo:font-size="9pt" style:font-size-asian="9pt" style:font-size-complex="12pt" style:language-asian="nl" style:country-asian="NL" fo:hyphenate="false"/>
    </style:style>
    <style:style style:name="Standaardalinea-lettertype" style:display-name="Standaardalinea-lettertype" style:family="text"/>
    <style:style style:name="Kop1Char" style:display-name="Kop 1 Char" style:family="text" style:parent-style-name="Standaardalinea-lettertype">
      <style:text-properties style:font-name="Verdana" style:font-name-asian="Times New Roman" style:font-name-complex="Arial" fo:font-weight="bold" style:font-weight-asian="bold" style:font-weight-complex="bold" style:letter-kerning="true" fo:font-size="16pt" style:font-size-asian="16pt" style:font-size-complex="16pt" style:language-asian="nl" style:country-asian="NL"/>
    </style:style>
    <style:style style:name="Kop2Char" style:display-name="Kop 2 Char" style:family="text" style:parent-style-name="Standaardalinea-lettertype">
      <style:text-properties style:font-name="Verdana" style:font-name-asian="Times New Roman" style:font-name-complex="Arial" fo:font-weight="bold" style:font-weight-asian="bold" style:font-weight-complex="bold" fo:font-style="italic" style:font-style-asian="italic" style:font-style-complex="italic" fo:font-size="14pt" style:font-size-asian="14pt" style:font-size-complex="14pt" style:language-asian="nl" style:country-asian="NL"/>
    </style:style>
    <style:style style:name="Kop3Char" style:display-name="Kop 3 Char" style:family="text" style:parent-style-name="Standaardalinea-lettertype">
      <style:text-properties style:font-name="Verdana" style:font-name-asian="Times New Roman" style:font-name-complex="Arial" fo:font-weight="bold" style:font-weight-asian="bold" style:font-weight-complex="bold" fo:font-size="13pt" style:font-size-asian="13pt" style:font-size-complex="13pt" style:language-asian="nl" style:country-asian="NL"/>
    </style:style>
    <style:style style:name="Hyperlink" style:display-name="Hyperlink" style:family="text" style:parent-style-name="Standaardalinea-lettertype">
      <style:text-properties fo:color="#0000FF" style:text-underline-type="single" style:text-underline-style="solid" style:text-underline-width="auto" style:text-underline-mode="continuous" style:text-underline-color="font-color"/>
    </style:style>
    <style:style style:name="Onopgelostemelding" style:display-name="Onopgeloste melding" style:family="text" style:parent-style-name="Standaardalinea-lettertype">
      <style:text-properties fo:color="#605E5C" fo:background-color="#E1DFDD"/>
    </style:style>
    <style:style style:name="Tekstvantijdelijkeaanduiding" style:display-name="Tekst van tijdelijke aanduiding" style:family="text" style:parent-style-name="Standaardalinea-lettertype">
      <style:text-properties fo:color="#808080"/>
    </style:style>
    <style:style style:name="Lijstalinea" style:display-name="Lijstalinea" style:family="paragraph" style:parent-style-name="Standaard">
      <style:paragraph-properties style:contextual-spacing="true" fo:margin-left="0.5in">
        <style:tab-stops/>
      </style:paragraph-properties>
      <style:text-properties fo:hyphenate="false"/>
    </style:style>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paragraph-properties fo:line-height="100%"/>
      <style:text-properties fo:font-size="10pt" style:font-size-asian="10pt" style:font-size-complex="10pt" fo:hyphenate="false"/>
    </style:style>
    <style:style style:name="TekstopmerkingChar" style:display-name="Tekst opmerking Char" style:family="text" style:parent-style-name="Standaardalinea-lettertype">
      <style:text-properties style:font-name="Verdana" style:font-name-complex="Times New Roman" fo:font-size="10pt" style:font-size-asian="10pt" style:font-size-complex="10pt" style:language-asian="nl" style:country-asian="NL"/>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OnderwerpvanopmerkingChar" style:display-name="Onderwerp van opmerking Char" style:family="text" style:parent-style-name="TekstopmerkingChar">
      <style:text-properties style:font-name="Verdana" style:font-name-complex="Times New Roman" fo:font-weight="bold" style:font-weight-asian="bold" style:font-weight-complex="bold" fo:font-size="10pt" style:font-size-asian="10pt" style:font-size-complex="10pt" style:language-asian="nl" style:country-asian="NL"/>
    </style:style>
    <style:style style:name="Revisie" style:display-name="Revisie" style:family="paragraph">
      <style:paragraph-properties fo:margin-bottom="0in" fo:line-height="100%"/>
      <style:text-properties style:font-name="Verdana" fo:font-size="9pt" style:font-size-asian="9pt" style:font-size-complex="12pt" style:language-asian="nl" style:country-asian="NL" fo:hyphenate="false"/>
    </style:style>
    <style:style style:name="GevolgdeHyperlink" style:display-name="GevolgdeHyperlink" style:family="text" style:parent-style-name="Standaardalinea-lettertype">
      <style:text-properties fo:color="#800080" style:text-underline-type="single" style:text-underline-style="solid" style:text-underline-width="auto" style:text-underline-mode="continuous" style:text-underline-color="font-color"/>
    </style:style>
    <style:style style:name="Koptekst" style:display-name="Koptekst" style:family="paragraph" style:parent-style-name="Standaard">
      <style:paragraph-properties fo:line-height="100%">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text-properties style:font-name="Verdana" style:font-name-complex="Times New Roman" fo:font-size="9pt" style:font-size-asian="9pt" style:font-size-complex="12pt" style:language-asian="nl" style:country-asian="NL"/>
    </style:style>
    <style:style style:name="Voettekst" style:display-name="Voettekst" style:family="paragraph" style:parent-style-name="Standaard">
      <style:paragraph-properties fo:line-height="100%">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text-properties style:font-name="Verdana" style:font-name-complex="Times New Roman" fo:font-size="9pt" style:font-size-asian="9pt" style:font-size-complex="12pt" style:language-asian="nl" style:country-asian="N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Arial" style:font-name-complex="Arial" fo:font-size="10pt" style:font-size-asian="10pt" style:font-size-complex="10pt"/>
    </style:style>
    <style:style style:name="WW_CharLFO2LVL1" style:family="text">
      <style:text-properties style:font-name="Arial" style:font-name-asian="Times New Roman"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Arial" style:font-name-asian="Times New Roman"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16in"/>
      </style:header-style>
      <style:footer-style>
        <style:header-footer-properties style:dynamic-spacing="true" fo:min-height="0.4923in"/>
      </style:footer-style>
    </style:page-layout>
    <style:style style:name="T2" style:parent-style-name="Standaardalinea-lettertype" style:family="text">
      <style:text-properties style:font-name="Arial" style:font-name-complex="Arial" fo:font-size="7pt" style:font-size-asian="7pt" style:font-size-complex="7pt"/>
    </style:style>
    <style:style style:name="T3" style:parent-style-name="Standaardalinea-lettertype" style:family="text">
      <style:text-properties style:font-name="Arial" style:font-name-complex="Arial" fo:font-size="7pt" style:font-size-asian="7pt" style:font-size-complex="7pt"/>
    </style:style>
    <style:style style:name="T4" style:parent-style-name="Standaardalinea-lettertype" style:family="text">
      <style:text-properties style:font-name="Arial" style:font-name-complex="Arial" fo:font-size="7pt" style:font-size-asian="7pt" style:font-size-complex="7pt"/>
    </style:style>
  </office:automatic-styles>
  <office:master-styles>
    <style:master-page style:name="MP0" style:page-layout-name="PL0">
      <style:footer>
        <text:p text:style-name="Voettekst"><text:span text:style-name="T2"><text:page-number text:fixed="false">2</text:page-number></text:span><text:span text:style-name="T3"><text:s/></text:span><text:span text:style-name="T4"><text:tab/><text:s text:c="102"/>Aanvraagformulier Beleidskader subsidie E-RIHS</text:span></text:p>
        <text:p text:style-name="Voettekst"/>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Brug, Nynke van der</meta:initial-creator>
    <dc:creator>Brug, Nynke van der</dc:creator>
    <meta:creation-date>2026-07-30T11:14:00Z</meta:creation-date>
    <dc:date>2026-07-30T11:22:00Z</dc:date>
    <meta:print-date>2026-07-30T11:17:00Z</meta:print-date>
    <meta:template xlink:href="Normal.dotm" xlink:type="simple"/>
    <meta:editing-cycles>3</meta:editing-cycles>
    <meta:editing-duration>PT120S</meta:editing-duration>
    <meta:document-statistic meta:page-count="6" meta:paragraph-count="20" meta:word-count="1546" meta:character-count="10033" meta:row-count="70" meta:non-whitespace-character-count="8507"/>
  </office:meta>
</office:document-meta>
</file>